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office:font-face-decls>
  <office:automatic-styles>
    <style:style style:name="ce1" style:family="table-cell" style:parent-style-name="Default" style:data-style-name="N0">
      <style:table-cell-properties fo:border="thin solid #000000" style:vertical-align="middle" fo:wrap-option="wrap" fo:background-color="#073763" style:repeat-content="false"/>
      <style:paragraph-properties fo:text-align="center"/>
      <style:text-properties fo:color="#FFFFFF" style:font-name="Arial" style:font-name-asian="Arial" style:font-name-complex="Arial" fo:font-size="12pt" style:font-size-asian="12pt" style:font-size-complex="12pt" fo:font-weight="bold" style:font-weight-asian="bold" style:font-weight-complex="bold"/>
    </style:style>
    <style:style style:name="ce2" style:family="table-cell" style:parent-style-name="Default" style:data-style-name="N0">
      <style:table-cell-properties style:vertical-align="middle" fo:wrap-option="wrap" fo:background-color="#073763" style:repeat-content="false"/>
      <style:paragraph-properties fo:text-align="center"/>
      <style:text-properties fo:color="#FFFFFF" style:font-name="Arial" style:font-name-asian="Arial" style:font-name-complex="Arial" fo:font-weight="bold" style:font-weight-asian="bold" style:font-weight-complex="bold"/>
    </style:style>
    <style:style style:name="ce3" style:family="table-cell" style:parent-style-name="Default" style:data-style-name="N0">
      <style:table-cell-properties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fo:font-style="italic" style:font-style-asian="italic" style:font-style-complex="italic"/>
    </style:style>
    <style:style style:name="ce5" style:family="table-cell" style:parent-style-name="Default" style:data-style-name="N19">
      <style:table-cell-properties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6" style:family="table-cell" style:parent-style-name="Default" style:data-style-name="N3">
      <style:table-cell-properties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7" style:family="table-cell" style:parent-style-name="Default" style:data-style-name="N37">
      <style:table-cell-properties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middle" fo:wrap-option="wrap" fo:background-color="#F3F3F3" style:repeat-content="false"/>
      <style:paragraph-properties fo:text-align="center"/>
      <style:text-properties style:font-name="Arial" style:font-name-asian="Arial" style:font-name-complex="Arial" fo:font-size="12pt" style:font-size-asian="12pt" style:font-size-complex="12pt"/>
    </style:style>
    <style:style style:name="ce9" style:family="table-cell" style:parent-style-name="Default" style:data-style-name="N0">
      <style:table-cell-properties style:vertical-align="middle" fo:wrap-option="wrap" fo:background-color="#F3F3F3" style:repeat-content="false"/>
      <style:paragraph-properties fo:text-align="center"/>
      <style:text-properties style:font-name="Arial" style:font-name-asian="Arial" style:font-name-complex="Arial" fo:font-size="12pt" style:font-size-asian="12pt" style:font-size-complex="12pt" fo:font-style="italic" style:font-style-asian="italic" style:font-style-complex="italic"/>
    </style:style>
    <style:style style:name="ce10" style:family="table-cell" style:parent-style-name="Default" style:data-style-name="N19">
      <style:table-cell-properties style:vertical-align="middle" fo:wrap-option="wrap" fo:background-color="#F3F3F3" style:repeat-content="false"/>
      <style:paragraph-properties fo:text-align="center"/>
      <style:text-properties style:font-name="Arial" style:font-name-asian="Arial" style:font-name-complex="Arial" fo:font-size="12pt" style:font-size-asian="12pt" style:font-size-complex="12pt"/>
    </style:style>
    <style:style style:name="ce11" style:family="table-cell" style:parent-style-name="Default" style:data-style-name="N3">
      <style:table-cell-properties style:vertical-align="middle" fo:wrap-option="wrap" fo:background-color="#F3F3F3" style:repeat-content="false"/>
      <style:paragraph-properties fo:text-align="center"/>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middle" fo:wrap-option="wrap" fo:background-color="#F3F3F3" style:repeat-content="false"/>
      <style:paragraph-properties fo:text-align="start" fo:margin-left="0cm"/>
      <style:text-properties style:font-name="Arial" style:font-name-asian="Arial" style:font-name-complex="Arial" fo:font-size="12pt" style:font-size-asian="12pt" style:font-size-complex="12pt"/>
    </style:style>
    <style:style style:name="ce13" style:family="table-cell" style:parent-style-name="Default" style:data-style-name="N38">
      <style:table-cell-properties style:vertical-align="middle" fo:wrap-option="wrap" fo:background-color="#F3F3F3" style:repeat-content="false"/>
      <style:paragraph-properties fo:text-align="center"/>
      <style:text-properties style:font-name="Arial" style:font-name-asian="Arial" style:font-name-complex="Arial" fo:font-size="12pt" style:font-size-asian="12pt" style:font-size-complex="12pt"/>
    </style:style>
    <style:style style:name="ce14" style:family="table-cell" style:parent-style-name="Default" style:data-style-name="N38">
      <style:table-cell-properties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middle" fo:wrap-option="wrap" fo:background-color="#F3F3F3"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6" style:family="table-cell" style:parent-style-name="Default" style:data-style-name="N0">
      <style:table-cell-properties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7" style:family="table-cell" style:parent-style-name="Default" style:data-style-name="N0">
      <style:table-cell-properties style:vertical-align="middle" fo:wrap-option="wrap" fo:background-color="transparent" style:repeat-content="false"/>
      <style:paragraph-properties fo:text-align="start" fo:margin-left="0cm"/>
      <style:text-properties fo:color="#002060" style:font-name="Arial" style:font-name-asian="Arial" style:font-name-complex="Arial" fo:font-size="24pt" style:font-size-asian="24pt" style:font-size-complex="24pt" fo:font-weight="bold" style:font-weight-asian="bold" style:font-weight-complex="bold"/>
    </style:style>
    <style:style style:name="ce18"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24pt" style:font-size-asian="24pt" style:font-size-complex="24pt"/>
    </style:style>
    <style:style style:name="ce19" style:family="table-cell" style:parent-style-name="Default" style:data-style-name="N0">
      <style:text-properties style:font-name="Arial" style:font-name-asian="Arial" style:font-name-complex="Arial"/>
    </style:style>
    <style:style style:name="ce20" style:family="table-cell" style:parent-style-name="Default" style:data-style-name="N19">
      <style:table-cell-properties fo:border="thin solid #000000" style:vertical-align="middle" fo:wrap-option="wrap" fo:background-color="#073763" style:repeat-content="false"/>
      <style:paragraph-properties fo:text-align="center"/>
      <style:text-properties fo:color="#FFFFFF" style:font-name="Arial" style:font-name-asian="Arial" style:font-name-complex="Arial" fo:font-size="12pt" style:font-size-asian="12pt" style:font-size-complex="12pt" fo:font-weight="bold" style:font-weight-asian="bold" style:font-weight-complex="bold"/>
    </style:style>
    <style:style style:name="ce21"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12pt" style:font-size-asian="12pt" style:font-size-complex="12pt"/>
    </style:style>
    <style:style style:name="co1" style:family="table-column">
      <style:table-column-properties fo:break-before="auto" style:column-width="5.69383333333333cm"/>
    </style:style>
    <style:style style:name="co2" style:family="table-column">
      <style:table-column-properties fo:break-before="auto" style:column-width="4.72016666666667cm"/>
    </style:style>
    <style:style style:name="co3" style:family="table-column">
      <style:table-column-properties fo:break-before="auto" style:column-width="3.28083333333333cm"/>
    </style:style>
    <style:style style:name="co4" style:family="table-column">
      <style:table-column-properties fo:break-before="auto" style:column-width="6.223cm"/>
    </style:style>
    <style:style style:name="co5" style:family="table-column">
      <style:table-column-properties fo:break-before="auto" style:column-width="4.3815cm"/>
    </style:style>
    <style:style style:name="co6" style:family="table-column">
      <style:table-column-properties fo:break-before="auto" style:column-width="4.1275cm"/>
    </style:style>
    <style:style style:name="co7" style:family="table-column">
      <style:table-column-properties fo:break-before="auto" style:column-width="3.81cm"/>
    </style:style>
    <style:style style:name="co8" style:family="table-column">
      <style:table-column-properties fo:break-before="auto" style:column-width="2.4765cm"/>
    </style:style>
    <style:style style:name="co9" style:family="table-column">
      <style:table-column-properties fo:break-before="auto" style:column-width="3.85233333333333cm"/>
    </style:style>
    <style:style style:name="co10" style:family="table-column">
      <style:table-column-properties fo:break-before="auto" style:column-width="4.61433333333333cm"/>
    </style:style>
    <style:style style:name="co11" style:family="table-column">
      <style:table-column-properties fo:break-before="auto" style:column-width="3.89466666666667cm"/>
    </style:style>
    <style:style style:name="co12" style:family="table-column">
      <style:table-column-properties fo:break-before="auto" style:column-width="3.76766666666667cm"/>
    </style:style>
    <style:style style:name="co13" style:family="table-column">
      <style:table-column-properties fo:break-before="auto" style:column-width="4.33916666666667cm"/>
    </style:style>
    <style:style style:name="co14" style:family="table-column">
      <style:table-column-properties fo:break-before="auto" style:column-width="3.53483333333333cm"/>
    </style:style>
    <style:style style:name="co15" style:family="table-column">
      <style:table-column-properties fo:break-before="auto" style:column-width="23.8125cm"/>
    </style:style>
    <style:style style:name="co16" style:family="table-column">
      <style:table-column-properties fo:break-before="auto" style:column-width="2.26483333333333cm"/>
    </style:style>
    <style:style style:name="co17" style:family="table-column">
      <style:table-column-properties fo:break-before="auto" style:column-width="2.20133333333333cm"/>
    </style:style>
    <style:style style:name="ro1" style:family="table-row">
      <style:table-row-properties style:row-height="123pt" style:use-optimal-row-height="false" fo:break-before="auto"/>
    </style:style>
    <style:style style:name="ro2" style:family="table-row">
      <style:table-row-properties style:row-height="63pt" style:use-optimal-row-height="false" fo:break-before="auto"/>
    </style:style>
    <style:style style:name="ro3" style:family="table-row">
      <style:table-row-properties style:row-height="312pt" style:use-optimal-row-height="false" fo:break-before="auto"/>
    </style:style>
    <style:style style:name="ro4" style:family="table-row">
      <style:table-row-properties style:row-height="360pt" style:use-optimal-row-height="false" fo:break-before="auto"/>
    </style:style>
    <style:style style:name="ro5" style:family="table-row">
      <style:table-row-properties style:row-height="177.75pt" style:use-optimal-row-height="false" fo:break-before="auto"/>
    </style:style>
    <style:style style:name="ro6" style:family="table-row">
      <style:table-row-properties style:row-height="261.75pt" style:use-optimal-row-height="false" fo:break-before="auto"/>
    </style:style>
    <style:style style:name="ro7" style:family="table-row">
      <style:table-row-properties style:row-height="192.75pt" style:use-optimal-row-height="false" fo:break-before="auto"/>
    </style:style>
    <style:style style:name="ro8" style:family="table-row">
      <style:table-row-properties style:row-height="229.5pt" style:use-optimal-row-height="false" fo:break-before="auto"/>
    </style:style>
    <style:style style:name="ro9" style:family="table-row">
      <style:table-row-properties style:row-height="165.75pt" style:use-optimal-row-height="false" fo:break-before="auto"/>
    </style:style>
    <style:style style:name="ro10" style:family="table-row">
      <style:table-row-properties style:row-height="194.25pt" style:use-optimal-row-height="false" fo:break-before="auto"/>
    </style:style>
    <style:style style:name="ro11" style:family="table-row">
      <style:table-row-properties style:row-height="208.5pt" style:use-optimal-row-height="false" fo:break-before="auto"/>
    </style:style>
    <style:style style:name="ro12" style:family="table-row">
      <style:table-row-properties style:row-height="85.5pt" style:use-optimal-row-height="false" fo:break-before="auto"/>
    </style:style>
    <style:style style:name="ro13" style:family="table-row">
      <style:table-row-properties style:row-height="278.25pt" style:use-optimal-row-height="false" fo:break-before="auto"/>
    </style:style>
    <style:style style:name="ro14" style:family="table-row">
      <style:table-row-properties style:row-height="166.5pt" style:use-optimal-row-height="false" fo:break-before="auto"/>
    </style:style>
    <style:style style:name="ro15" style:family="table-row">
      <style:table-row-properties style:row-height="175.5pt" style:use-optimal-row-height="false" fo:break-before="auto"/>
    </style:style>
    <style:style style:name="ro16" style:family="table-row">
      <style:table-row-properties style:row-height="14.25pt" style:use-optimal-row-height="false" fo:break-before="auto"/>
    </style:style>
    <style:style style:name="ro17" style:family="table-row">
      <style:table-row-properties style:row-height="15.75pt" style:use-optimal-row-height="false" fo:break-before="auto"/>
    </style:style>
    <style:style style:name="ro18" style:family="table-row">
      <style:table-row-properties style:row-height="15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none" fo:clip="rect(0in, 0in, 0in, 0in)" draw:stroke="none" draw:luminance="0%" draw:contrast="0%" draw:image-opacity="100%"/>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Aprobados_en_2025" table:style-name="ta1">
        <table:table-column table:style-name="co1" table:default-cell-style-name="ce19"/>
        <table:table-column table:style-name="co2" table:default-cell-style-name="ce19"/>
        <table:table-column table:style-name="co3" table:default-cell-style-name="ce19"/>
        <table:table-column table:style-name="co4" table:default-cell-style-name="ce19"/>
        <table:table-column table:style-name="co5" table:default-cell-style-name="ce19"/>
        <table:table-column table:style-name="co6" table:default-cell-style-name="ce19"/>
        <table:table-column table:style-name="co7" table:default-cell-style-name="ce19"/>
        <table:table-column table:style-name="co8" table:default-cell-style-name="ce19"/>
        <table:table-column table:style-name="co9" table:default-cell-style-name="ce19"/>
        <table:table-column table:style-name="co10" table:default-cell-style-name="ce19"/>
        <table:table-column table:style-name="co11" table:default-cell-style-name="ce19"/>
        <table:table-column table:style-name="co12" table:number-columns-repeated="2" table:default-cell-style-name="ce19"/>
        <table:table-column table:style-name="co6" table:default-cell-style-name="ce19"/>
        <table:table-column table:style-name="co13" table:default-cell-style-name="ce19"/>
        <table:table-column table:style-name="co14" table:default-cell-style-name="ce19"/>
        <table:table-column table:style-name="co15" table:default-cell-style-name="ce19"/>
        <table:table-column table:style-name="co16" table:number-columns-repeated="1007" table:default-cell-style-name="ce19"/>
        <table:table-column table:style-name="co17" table:number-columns-repeated="15360" table:default-cell-style-name="ce19"/>
        <table:table-row table:style-name="ro1">
          <table:table-cell office:value-type="string" table:number-columns-spanned="15" table:number-rows-spanned="1" table:style-name="ce17">
            <text:p><text:s/>Acuerdos e Informes de Viaje 2026 que fueron aprobados en 2025, pero realizados en 2026</text:p>
          </table:table-cell>
          <table:covered-table-cell table:number-columns-repeated="8"/>
          <table:covered-table-cell>
            <draw:frame draw:z-index="1" draw:id="id0" draw:style-name="a0" draw:name="image1.png" svg:x="0.10819in" svg:y="0.28333in" svg:width="4.52042in" svg:height="1.10389in" style:rel-width="scale" style:rel-height="scale">
              <draw:image xlink:href="media/image1.png" xlink:type="simple" xlink:show="embed" xlink:actuate="onLoad"/>
              <svg:title/>
              <svg:desc/>
            </draw:frame>
          </table:covered-table-cell>
          <table:covered-table-cell table:number-columns-repeated="5"/>
          <table:table-cell table:number-columns-repeated="15" table:style-name="ce18"/>
          <table:table-cell table:number-columns-repeated="16354"/>
        </table:table-row>
        <table:table-row table:style-name="ro2">
          <table:table-cell office:value-type="string" table:style-name="ce1">
            <text:p><text:s/>Acuerdo de Viaje</text:p>
          </table:table-cell>
          <table:table-cell office:value-type="string" table:style-name="ce1">
            <text:p>Persona Funcionaria</text:p>
          </table:table-cell>
          <table:table-cell office:value-type="string" table:style-name="ce1">
            <text:p>Lugar</text:p>
          </table:table-cell>
          <table:table-cell office:value-type="string" table:style-name="ce1">
            <text:p>Motivo del viaje</text:p>
          </table:table-cell>
          <table:table-cell office:value-type="string" table:style-name="ce1">
            <text:p>Fechas del Seminario, Capacitacion</text:p>
          </table:table-cell>
          <table:table-cell office:value-type="string" table:style-name="ce20">
            <text:p>Salida del País</text:p>
          </table:table-cell>
          <table:table-cell office:value-type="string" table:style-name="ce1">
            <text:p>Retorno al País</text:p>
          </table:table-cell>
          <table:table-cell office:value-type="string" table:style-name="ce1">
            <text:p>Cantidad de días</text:p>
          </table:table-cell>
          <table:table-cell office:value-type="string" table:style-name="ce1">
            <text:p>Boleto Aéreo</text:p>
          </table:table-cell>
          <table:table-cell office:value-type="string" table:style-name="ce1">
            <text:p>Transporte Terrestre</text:p>
          </table:table-cell>
          <table:table-cell office:value-type="string" table:style-name="ce1">
            <text:p>Monto transporte en el exterior E-10503</text:p>
          </table:table-cell>
          <table:table-cell office:value-type="string" table:style-name="ce1">
            <text:p>Viáticos</text:p>
          </table:table-cell>
          <table:table-cell office:value-type="string" table:style-name="ce2">
            <text:p>Monto Viáticos en el Exterior E-10504</text:p>
          </table:table-cell>
          <table:table-cell office:value-type="string" table:style-name="ce1">
            <text:p>Seguro Viajero</text:p>
          </table:table-cell>
          <table:table-cell office:value-type="string" table:style-name="ce1">
            <text:p>Fecha Presentación Informe Viaje</text:p>
          </table:table-cell>
          <table:table-cell office:value-type="string" table:style-name="ce1">
            <text:p>Informe</text:p>
            <text:p>de Viaje</text:p>
          </table:table-cell>
          <table:table-cell office:value-type="string" table:style-name="ce1">
            <text:p>Resultados Obtenidos</text:p>
          </table:table-cell>
          <table:table-cell table:number-columns-repeated="13" table:style-name="ce21"/>
          <table:table-cell table:number-columns-repeated="16354"/>
        </table:table-row>
        <table:table-row table:style-name="ro3">
          <table:table-cell office:value-type="string" table:style-name="ce3">
            <text:p>MICITT-DAF-ADV-110-2025</text:p>
          </table:table-cell>
          <table:table-cell office:value-type="string" table:style-name="ce3">
            <text:p>Rafael Cordero Marín</text:p>
          </table:table-cell>
          <table:table-cell office:value-type="string" table:style-name="ce3">
            <text:p>Roseau, Dominica.</text:p>
          </table:table-cell>
          <table:table-cell office:value-type="string" table:style-name="ce3">
            <text:p>“47a reunión del</text:p>
            <text:p>Comité Consultivo Permanente II: Radiocomunicaciones (CCP.II)”,</text:p>
          </table:table-cell>
          <table:table-cell office:value-type="string" table:style-name="ce3">
            <text:p>del 06 al 10 de abril de 2026,</text:p>
          </table:table-cell>
          <table:table-cell office:value-type="date" office:date-value="2026-04-05T00:00:00" table:style-name="ce5">
            <text:p>5/4/2026</text:p>
          </table:table-cell>
          <table:table-cell office:value-type="date" office:date-value="2026-04-11T00:00:00" table:style-name="ce5">
            <text:p>11/4/2026</text:p>
          </table:table-cell>
          <table:table-cell office:value-type="float" office:value="7" table:formula="of:=[.G3]-[.F3]+1" table:style-name="ce6">
            <text:p>7</text:p>
          </table:table-cell>
          <table:table-cell office:value-type="string" table:style-name="ce3">
            <text:p>899 Rectoría del Sector de las Telecomunicaciones,</text:p>
          </table:table-cell>
          <table:table-cell office:value-type="string" table:style-name="ce3">
            <text:p>899 Rectoría del Sector de las Telecomunicaciones,</text:p>
          </table:table-cell>
          <table:table-cell office:value-type="string" table:style-name="ce14">
            <text:p>₡ 743,407.00</text:p>
          </table:table-cell>
          <table:table-cell office:value-type="string" table:style-name="ce3">
            <text:p>899 Rectoría del Sector de las Telecomunicaciones,</text:p>
          </table:table-cell>
          <table:table-cell office:value-type="currency" office:value="923411.71" table:style-name="ce14">
            <text:p>₡923,411.71</text:p>
          </table:table-cell>
          <table:table-cell office:value-type="string" table:style-name="ce3">
            <text:p>899 Rectoría del Sector de las Telecomunicaciones,</text:p>
          </table:table-cell>
          <table:table-cell office:value-type="date" office:date-value="2026-04-28T00:00:00" table:style-name="ce5">
            <text:p>28/4/2026</text:p>
          </table:table-cell>
          <table:table-cell office:value-type="string" table:style-name="ce3">
            <text:p>Presentado</text:p>
          </table:table-cell>
          <table:table-cell office:value-type="string" table:style-name="ce3">
            <text:p>Durante la reunión del CCP.II, se participó activamente en las sesiones plenarias y en los grupos de trabajo técnicos, donde se avanzó en la construcción de posiciones regionales, así como en la elaboración de Borradores de Propuestas Interamericanas (DIAP) y Propuestas Interamericanas (IAP) en preparación para la CMR-27. En este contexto, se dio seguimiento a la atribución y uso del espectro radioeléctrico, elemento clave para garantizar su gestión eficiente y armonizada a nivel regional.</text:p>
            <text:p>En cuanto a los temas específicos abordados, se analizaron propuestas relacionadas con servicios satelitales, redes IMT y aplicaciones emergentes como comunicaciones directas entre dispositivos (D2D), destacando la posible identificación de nuevas bandas de frecuencia para soportar la evolución hacia IMT-2030. Asimismo, se evaluaron iniciativas presentadas por distintas administraciones, identificando puntos de convergencia con los intereses y procesos regulatorios impulsados por Costa Rica, particularmente en el marco de la eventual actualización del Plan Nacional de Atribución de Frecuencias, incluyendo temas como transmisión inalámbrica de potencia (aprobación de nueva recomendación técnica del CCP.II).</text:p>
            <text:p>Adicionalmente, Costa Rica participó en la definición de posiciones respecto al punto 1.5 de la agenda de la CMR-27, brindando apoyo a la propuesta presentada por los Estados Unidos de América relativa a las medidas para limitar operaciones no autorizadas de estaciones terrenas en sistemas satelitales no geoestacionarios. En términos generales, los objetivos de la participación fueron alcanzados, al fortalecerse la capacidad de incidencia del país y su posicionamiento técnico en el ámbito regional.</text:p>
            <text:p>Asimismo, y en virtud de la evolución durante el CCP.II de Dominica de las propuestas relativas al punto 8 de la agenda de la CMR-27, se acuerda por parte de Costa Rica liderar las conversaciones y proceso para presentación de una propuesta multipaís durante la CMR-27 para incluir el nombre del país dentro del listado de Administraciones que identifica la banda de 600 MHz para las IMT. Esto, con el soporte del Comité de Radiocomunicaciones de Comtelca.</text:p>
          </table:table-cell>
          <table:table-cell table:number-columns-repeated="13" table:style-name="ce21"/>
          <table:table-cell table:number-columns-repeated="16354"/>
        </table:table-row>
        <table:table-row table:style-name="ro4">
          <table:table-cell office:value-type="string" table:style-name="ce8">
            <text:p>MICITT-DAF-ADV-111-2025</text:p>
          </table:table-cell>
          <table:table-cell office:value-type="string" table:style-name="ce8">
            <text:p>Eder Aburto Boniche</text:p>
          </table:table-cell>
          <table:table-cell office:value-type="string" table:style-name="ce8">
            <text:p>Roseau, Dominica.</text:p>
          </table:table-cell>
          <table:table-cell office:value-type="string" table:style-name="ce8">
            <text:p>“47a reunión del</text:p>
            <text:p>Comité Consultivo Permanente II: Radiocomunicaciones (CCP.II)”,</text:p>
          </table:table-cell>
          <table:table-cell office:value-type="string" table:style-name="ce8">
            <text:p>del 06 al 10 de abril de 2026,</text:p>
          </table:table-cell>
          <table:table-cell office:value-type="date" office:date-value="2026-04-05T00:00:00" table:style-name="ce10">
            <text:p>5/4/2026</text:p>
          </table:table-cell>
          <table:table-cell office:value-type="date" office:date-value="2026-04-11T00:00:00" table:style-name="ce10">
            <text:p>11/4/2026</text:p>
          </table:table-cell>
          <table:table-cell office:value-type="float" office:value="7" table:formula="of:=[.G4]-[.F4]+1" table:style-name="ce11">
            <text:p>7</text:p>
          </table:table-cell>
          <table:table-cell office:value-type="string" table:style-name="ce8">
            <text:p>899 Rectoría del Sector de las Telecomunicaciones,</text:p>
          </table:table-cell>
          <table:table-cell office:value-type="string" table:style-name="ce8">
            <text:p>899 Rectoría del Sector de las Telecomunicaciones,</text:p>
          </table:table-cell>
          <table:table-cell office:value-type="string" table:style-name="ce13">
            <text:p>₡ 743,407.00</text:p>
          </table:table-cell>
          <table:table-cell office:value-type="string" table:style-name="ce8">
            <text:p>899 Rectoría del Sector de las Telecomunicaciones,</text:p>
          </table:table-cell>
          <table:table-cell office:value-type="currency" office:value="923411.71" table:style-name="ce13">
            <text:p>₡923,411.71</text:p>
          </table:table-cell>
          <table:table-cell office:value-type="string" table:style-name="ce8">
            <text:p>899 Rectoría del Sector de las Telecomunicaciones,</text:p>
          </table:table-cell>
          <table:table-cell office:value-type="date" office:date-value="2026-04-14T00:00:00" table:style-name="ce10">
            <text:p>14/4/2026</text:p>
          </table:table-cell>
          <table:table-cell office:value-type="string" table:style-name="ce8">
            <text:p>Presentado</text:p>
          </table:table-cell>
          <table:table-cell office:value-type="string" table:style-name="ce8">
            <text:p>Durante la primera reunión anual del Comité Consultivo Permanente (CCP.II) de CITEL, las delegaciones regionales trabajaron en posiciones comunes, borradores de propuestas interamericanas y propuestas interamericanas sobre servicios satelitales, servicios terrestres y servicios científicos, como preparación para la CMR-27 (2027). Se hizo seguimiento a la atribución y uso de frecuencias, clave para un espectro eficiente y el desarrollo de servicios de telecomunicaciones conforme a estándares internacionales. Se recopilaron las propuestas preliminares (PP) sobre temas satelitales; dando como resultado la generación de Borradores de Propuestas Preliminares (DIAP) y Propuestas Interamericanas (IAP).</text:p>
            <text:p>En seguimiento a los temas de interés para el país, se abordaron las aplicaciones D2D, así como las propuestas presentadas por Brasil, Canadá y Dominica. De acuerdo con los análisis realizados, dichas propuestas presentan un alto grado de similitud entre sí y se alinean con la iniciativa desarrollada por el MICITT para la reforma parcial al PNAF. En este contexto, se acordó continuar trabajando en una propuesta conjunta entre las administraciones, con miras a su presentación en la próxima reunión del CCP.II en Bogotá, Colombia. Por otra parte, se analizaron temas relacionados con las redes IMT, destacando una propuesta preliminar de la administración de Brasil, la cual aborda el punto 1.7 del orden del día de la CMR-27, relativo a la posible identificación de la banda de frecuencias 7 125 a 8 400 MHz, o partes de ella, para su uso por las IMT, de conformidad con la Resolución 256 (CMR-23). La identificación de este rango resulta fundamental para atender la creciente demanda de banda ancha móvil, apoyar el desarrollo de los sistemas IMT-2030 y promover un uso del espectro armonizado a nivel mundial. Durante las sesiones de los grupos de trabajo y las plenarias, las administraciones manifestaron una valoración positiva de esta iniciativa, acordando continuar su análisis y desarrollo en la próxima reunión del CCP.II.</text:p>
            <text:p>En la plenaria final, Costa Rica dio el apoyo al punto 1.5 del orden del día de la próxima CMR relativo a “Considerar medidas reglamentarias y su aplicabilidad para limitar el funcionamiento no autorizado de estaciones terrenas en órbitas de satélites no geoestacionarios del servicio fijo por satélite y el servicio móvil por satélite y temas conexos relacionados con la zona de servicio de sistemas de satélites en órbitas de satélites no geoestacionarios del servicio fijo por satélite y el servicio móvil por satélite, de conformidad con la Resolución 14 (CMR-23)” dando el apoyo a la propuesta presentada por Estados Unidos, en la cual los Estados Unidos proponen que no se introduzcan cambios en el Reglamento de Radiocomunicaciones, ya que considera que las medidas existentes ya abordan las operaciones no autorizadas, por lo que no son necesarias medidas reglamentarias adicionales.</text:p>
          </table:table-cell>
          <table:table-cell table:number-columns-repeated="13" table:style-name="ce21"/>
          <table:table-cell table:number-columns-repeated="16354"/>
        </table:table-row>
        <table:table-row table:style-name="ro5">
          <table:table-cell office:value-type="string" table:style-name="ce3">
            <text:p>MICITT-DAF-ADV-112-2025</text:p>
          </table:table-cell>
          <table:table-cell office:value-type="string" table:style-name="ce3">
            <text:p>Gloriana Monge Muñoz</text:p>
          </table:table-cell>
          <table:table-cell office:value-type="string" table:style-name="ce3">
            <text:p>Roseau, Dominica.</text:p>
          </table:table-cell>
          <table:table-cell office:value-type="string" table:style-name="ce3">
            <text:p>“47a reunión del</text:p>
            <text:p>Comité Consultivo Permanente II: Radiocomunicaciones (CCP.II)”,</text:p>
          </table:table-cell>
          <table:table-cell office:value-type="string" table:style-name="ce3">
            <text:p>del 06 al 10 de abril de 2026,</text:p>
          </table:table-cell>
          <table:table-cell office:value-type="date" office:date-value="2026-04-05T00:00:00" table:style-name="ce5">
            <text:p>5/4/2026</text:p>
          </table:table-cell>
          <table:table-cell office:value-type="date" office:date-value="2026-04-11T00:00:00" table:style-name="ce5">
            <text:p>11/4/2026</text:p>
          </table:table-cell>
          <table:table-cell office:value-type="float" office:value="7" table:formula="of:=[.G5]-[.F5]+1" table:style-name="ce6">
            <text:p>7</text:p>
          </table:table-cell>
          <table:table-cell office:value-type="string" table:style-name="ce3">
            <text:p>899 Rectoría del Sector de las Telecomunicaciones,</text:p>
          </table:table-cell>
          <table:table-cell office:value-type="string" table:style-name="ce3">
            <text:p>899 Rectoría del Sector de las Telecomunicaciones,</text:p>
          </table:table-cell>
          <table:table-cell office:value-type="string" table:style-name="ce14">
            <text:p>₡ 743,407.00</text:p>
          </table:table-cell>
          <table:table-cell office:value-type="string" table:style-name="ce3">
            <text:p>899 Rectoría del Sector de las Telecomunicaciones,</text:p>
          </table:table-cell>
          <table:table-cell office:value-type="currency" office:value="923411.71" table:style-name="ce14">
            <text:p>₡923,411.71</text:p>
          </table:table-cell>
          <table:table-cell office:value-type="string" table:style-name="ce3">
            <text:p>899 Rectoría del Sector de las Telecomunicaciones,</text:p>
          </table:table-cell>
          <table:table-cell office:value-type="date" office:date-value="2026-04-14T00:00:00" table:style-name="ce5">
            <text:p>14/4/2026</text:p>
          </table:table-cell>
          <table:table-cell office:value-type="string" table:style-name="ce3">
            <text:p>Presentado</text:p>
          </table:table-cell>
          <table:table-cell office:value-type="string" table:style-name="ce3">
            <text:p>Durante el foro técnico, se participó en reuniones donde se discutió y analizaron propuestas, puntos de vista e información de los siguientes ejes clave: Gestión y Armonización del Espectro: Coordinación técnica para asegurar un uso eficiente, ordenado y equitativo del espectro radioeléctrico a nivel regional. Innovación Tecnológica: Seguimiento a la expansión de redes 5G, evolución hacia 6G y nuevos modelos de conectividad satelital de nueva generación. Resiliencia y Emergencias: Evaluación del uso del espectro para comunicaciones críticas y continuidad de servicios ante desastres naturales, con especial relevancia para la seguridad nacional. Preparación para la CMR-27: Construcción de posiciones regionales comunes e insumos técnicos de cara a la Conferencia Mundial de Radiocomunicaciones 2027 en Shanghái, China.</text:p>
            <text:p>Como experiencia se fortaleció la capacidad de incidencia del país en la toma de decisiones técnicas y regulatorias de alcance global, así como el intercambio de experiencias técnicas en buenas prácticas regulatorias con otros Estados Miembros, lo cual robustece las capacidades del MICITT para la ejecución del Plan Nacional de Desarrollo de las Telecomunicaciones, y cumple con los objetivos de la participación de dicho evento.</text:p>
          </table:table-cell>
          <table:table-cell table:number-columns-repeated="13" table:style-name="ce21"/>
          <table:table-cell table:number-columns-repeated="16354"/>
        </table:table-row>
        <table:table-row table:style-name="ro6">
          <table:table-cell office:value-type="string" table:style-name="ce8">
            <text:p>MICITT-DAF-ADV-113-2025</text:p>
          </table:table-cell>
          <table:table-cell office:value-type="string" table:style-name="ce8">
            <text:p>José Manuel Peralta Carranza</text:p>
          </table:table-cell>
          <table:table-cell office:value-type="string" table:style-name="ce8">
            <text:p>Roseau, Dominica.</text:p>
          </table:table-cell>
          <table:table-cell office:value-type="string" table:style-name="ce8">
            <text:p>“47a reunión del</text:p>
            <text:p>Comité Consultivo Permanente II: Radiocomunicaciones (CCP.II)”,</text:p>
          </table:table-cell>
          <table:table-cell office:value-type="string" table:style-name="ce8">
            <text:p>del 06 al 10 de abril de 2026,</text:p>
          </table:table-cell>
          <table:table-cell office:value-type="date" office:date-value="2026-04-05T00:00:00" table:style-name="ce10">
            <text:p>5/4/2026</text:p>
          </table:table-cell>
          <table:table-cell office:value-type="date" office:date-value="2026-04-11T00:00:00" table:style-name="ce10">
            <text:p>11/4/2026</text:p>
          </table:table-cell>
          <table:table-cell office:value-type="float" office:value="7" table:formula="of:=[.G6]-[.F6]+1" table:style-name="ce11">
            <text:p>7</text:p>
          </table:table-cell>
          <table:table-cell office:value-type="string" table:style-name="ce8">
            <text:p>899 Rectoría del Sector de las Telecomunicaciones,</text:p>
          </table:table-cell>
          <table:table-cell office:value-type="string" table:style-name="ce8">
            <text:p>899 Rectoría del Sector de las Telecomunicaciones,</text:p>
          </table:table-cell>
          <table:table-cell office:value-type="string" table:style-name="ce13">
            <text:p>₡ 743,407.00</text:p>
          </table:table-cell>
          <table:table-cell office:value-type="string" table:style-name="ce8">
            <text:p>899 Rectoría del Sector de las Telecomunicaciones,</text:p>
          </table:table-cell>
          <table:table-cell office:value-type="currency" office:value="923411.71" table:style-name="ce13">
            <text:p>₡923,411.71</text:p>
          </table:table-cell>
          <table:table-cell office:value-type="string" table:style-name="ce8">
            <text:p>899 Rectoría del Sector de las Telecomunicaciones,</text:p>
          </table:table-cell>
          <table:table-cell office:value-type="date" office:date-value="2026-04-29T00:00:00" table:style-name="ce10">
            <text:p>29/4/2026</text:p>
          </table:table-cell>
          <table:table-cell office:value-type="string" table:style-name="ce8">
            <text:p>Presentado</text:p>
          </table:table-cell>
          <table:table-cell office:value-type="string" table:style-name="ce8">
            <text:p>Durante la reunión del CCP.II, se participó activamente en las sesiones plenarias y en los grupos de trabajo técnicos, donde se avanzó en la construcción de posiciones regionales, así como en la elaboración de Borradores de Propuestas Interamericanas (DIAP) y Propuestas Interamericanas (IAP) en preparación para la CMR-27. En este contexto, se dio seguimiento a la atribución y uso del espectro radioeléctrico, elemento clave para garantizar su gestión eficiente y armonizada a nivel regional.</text:p>
            <text:p>En cuanto a los temas específicos abordados, se analizaron propuestas relacionadas con servicios satelitales, redes IMT y aplicaciones emergentes como comunicaciones directas entre dispositivos (D2D), destacando la posible identificación de nuevas bandas de frecuencia para soportar la evolución hacia IMT-2030. Asimismo, se evaluaron iniciativas presentadas por distintas administraciones, identificando puntos de convergencia con los intereses y procesos regulatorios impulsados por Costa Rica, particularmente en el marco de la eventual actualización del Plan Nacional de Atribución de Frecuencias, incluyendo temas como transmisión inalámbrica de potencia (aprobación de nueva recomendación técnica del CCP.II).</text:p>
            <text:p>Adicionalmente, Costa Rica participó en la definición de posiciones respecto al punto 1.5 de la agenda de la CMR-27, brindando apoyo a la propuesta presentada por los Estados Unidos de América relativa a las medidas para limitar operaciones no autorizadas de estaciones terrenas en sistemas satelitales no geoestacionarios. En términos generales, los objetivos de la participación fueron alcanzados, al fortalecerse la capacidad de incidencia del país y su posicionamiento técnico en el ámbito regional.</text:p>
            <text:p>Asimismo, y en virtud de la evolución durante el CCP.II de Dominica de las propuestas relativas al punto 8 de la agenda de la CMR-27, se acuerda por parte de Costa Rica liderar las conversaciones y proceso para presentación de una propuesta multipaís durante la CMR-27 para incluir el nombre del país dentro del listado de Administraciones que identifica la banda de 600 MHz para las IMT. Esto, con el soporte del Comité de Radiocomunicaciones de Comtelca.</text:p>
            <text:p/>
          </table:table-cell>
          <table:table-cell table:number-columns-repeated="13" table:style-name="ce21"/>
          <table:table-cell table:number-columns-repeated="16354"/>
        </table:table-row>
        <table:table-row table:style-name="ro7">
          <table:table-cell office:value-type="string" table:style-name="ce3">
            <text:p>MICITT-DAF-ADV-114-2025</text:p>
          </table:table-cell>
          <table:table-cell office:value-type="string" table:style-name="ce3">
            <text:p>Rafael Cordero Marín</text:p>
          </table:table-cell>
          <table:table-cell office:value-type="string" table:style-name="ce3">
            <text:p>Ciudad de Panamá, Panamá.</text:p>
          </table:table-cell>
          <table:table-cell office:value-type="string" table:style-name="ce3">
            <text:p>“Workshop conjunto entre ISOC, RIZHOMÁTICA y CITEL” y la “48ª Reunión del Comité Consultivo Permanente I (CCP.I)”,</text:p>
          </table:table-cell>
          <table:table-cell office:value-type="string" table:style-name="ce3">
            <text:p>19 de abril de 2026 y del 20 al 24 de abril de 2026</text:p>
          </table:table-cell>
          <table:table-cell office:value-type="date" office:date-value="2026-04-18T00:00:00" table:style-name="ce5">
            <text:p>18/4/2026</text:p>
          </table:table-cell>
          <table:table-cell office:value-type="date" office:date-value="2026-04-25T00:00:00" table:style-name="ce5">
            <text:p>25/4/2026</text:p>
          </table:table-cell>
          <table:table-cell office:value-type="float" office:value="8" table:formula="of:=[.G7]-[.F7]+1" table:style-name="ce6">
            <text:p>8</text:p>
          </table:table-cell>
          <table:table-cell office:value-type="string" table:style-name="ce3">
            <text:p>899 Rectoría del Sector de las Telecomunicaciones,</text:p>
          </table:table-cell>
          <table:table-cell office:value-type="string" table:style-name="ce3">
            <text:p>899 Rectoría del Sector de las Telecomunicaciones,</text:p>
          </table:table-cell>
          <table:table-cell office:value-type="string" table:style-name="ce14">
            <text:p>₡ 267,233.00</text:p>
          </table:table-cell>
          <table:table-cell office:value-type="string" table:style-name="ce3">
            <text:p>899 Rectoría del Sector de las Telecomunicaciones,</text:p>
          </table:table-cell>
          <table:table-cell office:value-type="currency" office:value="653114" table:style-name="ce14">
            <text:p>₡653,114.00</text:p>
          </table:table-cell>
          <table:table-cell office:value-type="string" table:style-name="ce3">
            <text:p>899 Rectoría del Sector de las Telecomunicaciones,</text:p>
          </table:table-cell>
          <table:table-cell office:value-type="date" office:date-value="2026-05-21T00:00:00" table:style-name="ce5">
            <text:p>21/5/2026</text:p>
          </table:table-cell>
          <table:table-cell office:value-type="string" table:style-name="ce3">
            <text:p>Presentado</text:p>
          </table:table-cell>
          <table:table-cell office:value-type="string" table:style-name="ce3">
            <text:p>Las labores de la delegación costarricense dieron inicio el domingo 19 de abril con la participación en el Taller titulado Diseño de estrategias de conectividad para la región de las Américas. El mismo fue organizado por Internet Society (ISOC) y Rhizomatica Communications, y consistió en la presentación de herramientas y marcos para el diseño e implementación de políticas públicas de conectividad en zonas no atendidas, mediante ejercicios prácticos de análisis de información, identificación de actores clave, mecanismos de implementación y diseño de indicadores. Seguidamente del lunes 20 al viernes 24 de abril se participó en cada una de las sesiones, relatorías y grupos de trabajo de la 48° Reunión del CCPI. Especial mención y seguimiento requieren las reuniones preparatorias del Grupo de Trabajo para la preparación de las Conferencias de Plenipotenciarios (GTPP) de la Unión Internacional de Telecomunicaciones (UIT) del Comité Directivo Permanente de la Comisión Interamericana de Telecomunicaciones (COM/CITEL), pues durante este año 2026 se realizará la Conferencia Mundial de Plenipotenciarios. Tal como se había acordado, durante las reuniones se alentó a la delegación a mantener una participación activa en todos los temas, con especial atención en aquellos relacionados con empoderamiento de la juventud y Gobernanza del Internet. Se participó en sesiones especiales, actividades y foros temáticos de interés para las labores del MICITT,</text:p>
          </table:table-cell>
          <table:table-cell table:number-columns-repeated="13" table:style-name="ce21"/>
          <table:table-cell table:number-columns-repeated="16354"/>
        </table:table-row>
        <table:table-row table:style-name="ro8">
          <table:table-cell office:value-type="string" table:style-name="ce8">
            <text:p>MICITT-DAF-ADV-115-2025</text:p>
          </table:table-cell>
          <table:table-cell office:value-type="string" table:style-name="ce8">
            <text:p>Rosa Zuñiga Quesada,</text:p>
          </table:table-cell>
          <table:table-cell office:value-type="string" table:style-name="ce8">
            <text:p>Ciudad de Panamá, Panamá.</text:p>
          </table:table-cell>
          <table:table-cell office:value-type="string" table:style-name="ce8">
            <text:p>“Workshop conjunto entre ISOC, RIZHOMÁTICA y CITEL” y la “48ª Reunión del Comité Consultivo Permanente I (CCP.I)”,</text:p>
          </table:table-cell>
          <table:table-cell office:value-type="string" table:style-name="ce8">
            <text:p>19 de abril de 2026 y del 20 al 24 de abril de 2026</text:p>
          </table:table-cell>
          <table:table-cell office:value-type="date" office:date-value="2026-04-18T00:00:00" table:style-name="ce10">
            <text:p>18/4/2026</text:p>
          </table:table-cell>
          <table:table-cell office:value-type="date" office:date-value="2026-04-25T00:00:00" table:style-name="ce10">
            <text:p>25/4/2026</text:p>
          </table:table-cell>
          <table:table-cell office:value-type="float" office:value="8" table:formula="of:=[.G8]-[.F8]+1" table:style-name="ce11">
            <text:p>8</text:p>
          </table:table-cell>
          <table:table-cell office:value-type="string" table:style-name="ce8">
            <text:p>899 Rectoría del Sector de las Telecomunicaciones,</text:p>
          </table:table-cell>
          <table:table-cell office:value-type="string" table:style-name="ce8">
            <text:p>899 Rectoría del Sector de las Telecomunicaciones,</text:p>
          </table:table-cell>
          <table:table-cell office:value-type="string" table:style-name="ce13">
            <text:p>₡ 267,233.00</text:p>
          </table:table-cell>
          <table:table-cell office:value-type="string" table:style-name="ce8">
            <text:p>899 Rectoría del Sector de las Telecomunicaciones,</text:p>
          </table:table-cell>
          <table:table-cell office:value-type="currency" office:value="643710.41" table:style-name="ce13">
            <text:p>₡643,710.41</text:p>
          </table:table-cell>
          <table:table-cell office:value-type="string" table:style-name="ce8">
            <text:p>899 Rectoría del Sector de las Telecomunicaciones,</text:p>
          </table:table-cell>
          <table:table-cell office:value-type="date" office:date-value="2026-05-11T00:00:00" table:style-name="ce10">
            <text:p>11/5/2026</text:p>
          </table:table-cell>
          <table:table-cell office:value-type="string" table:style-name="ce8">
            <text:p>Presentado</text:p>
          </table:table-cell>
          <table:table-cell office:value-type="string" table:style-name="ce8">
            <text:p>Durante el domingo 19 de abril se participó en el taller denominado “Diseño de estrategias de conectividad para la región de las Américas”, organizado por Internet Society (ISOC) y Rhizomatica Communications, el cual consistió en la presentación de herramientas y marcos para el diseño e implementación de políticas públicas de conectividad en zonas no atendidas, mediante ejercicios prácticos de análisis de información, identificación de actores clave, mecanismos de implementación y diseño de indicadores.</text:p>
            <text:p>A partir del lunes 20 de abril y hasta el viernes 24 de abril se participó en todas de las sesiones plenarias, y reuniones de grupos de trabajo y relatorías de la 48° Reunión del CCPI. Especial mención, se dio seguimiento a las reuniones preparatorias del Grupo de Trabajo para la preparación de las Conferencias de Plenipotenciarios (GTPP) de la Unión Internacional de Telecomunicaciones (UIT) del Comité Directivo Permanente de la Comisión Interamericana de Telecomunicaciones (COM/CITEL), ya que durante este año 2026 se realizará la Conferencia Mundial de Plenipotenciarios en el mes de noviembre.</text:p>
            <text:p>Durante las reuniones, la delegación mantuvo una participación activa en los diversos temas abordados, con especial atención a aquellos relacionados con el empoderamiento de la juventud y la Gobernanza de Internet. Asimismo, se participó en sesiones especiales, actividades y foros temáticos de interés para las labores del MICITT,</text:p>
          </table:table-cell>
          <table:table-cell table:number-columns-repeated="13" table:style-name="ce21"/>
          <table:table-cell table:number-columns-repeated="16354"/>
        </table:table-row>
        <table:table-row table:style-name="ro9">
          <table:table-cell office:value-type="string" table:style-name="ce3">
            <text:p>MICITT-DAF-ADV-116-2025</text:p>
          </table:table-cell>
          <table:table-cell office:value-type="string" table:style-name="ce3">
            <text:p>Carla Valverde Barahona,</text:p>
          </table:table-cell>
          <table:table-cell office:value-type="string" table:style-name="ce3">
            <text:p>Ciudad de Panamá, Panamá.</text:p>
          </table:table-cell>
          <table:table-cell office:value-type="string" table:style-name="ce3">
            <text:p>“Workshop conjunto entre ISOC, RIZHOMÁTICA y CITEL” y la “48ª Reunión del Comité Consultivo Permanente I (CCP.I)”,</text:p>
          </table:table-cell>
          <table:table-cell office:value-type="string" table:style-name="ce3">
            <text:p>19 de abril de 2026 y del 20 al 24 de abril de 2026</text:p>
          </table:table-cell>
          <table:table-cell office:value-type="date" office:date-value="2026-04-18T00:00:00" table:style-name="ce5">
            <text:p>18/4/2026</text:p>
          </table:table-cell>
          <table:table-cell office:value-type="date" office:date-value="2026-04-25T00:00:00" table:style-name="ce5">
            <text:p>25/4/2026</text:p>
          </table:table-cell>
          <table:table-cell office:value-type="float" office:value="8" table:formula="of:=[.G9]-[.F9]+1" table:style-name="ce6">
            <text:p>8</text:p>
          </table:table-cell>
          <table:table-cell office:value-type="string" table:style-name="ce3">
            <text:p>899 Rectoría del Sector de las Telecomunicaciones,</text:p>
          </table:table-cell>
          <table:table-cell office:value-type="string" table:style-name="ce3">
            <text:p>899 Rectoría del Sector de las Telecomunicaciones,</text:p>
          </table:table-cell>
          <table:table-cell office:value-type="string" table:style-name="ce14">
            <text:p>₡ 267,233.00</text:p>
          </table:table-cell>
          <table:table-cell office:value-type="string" table:style-name="ce3">
            <text:p>899 Rectoría del Sector de las Telecomunicaciones,</text:p>
          </table:table-cell>
          <table:table-cell office:value-type="currency" office:value="653114" table:style-name="ce14">
            <text:p>₡653,114.00</text:p>
          </table:table-cell>
          <table:table-cell office:value-type="string" table:style-name="ce3">
            <text:p>899 Rectoría del Sector de las Telecomunicaciones,</text:p>
          </table:table-cell>
          <table:table-cell office:value-type="date" office:date-value="2026-05-15T00:00:00" table:style-name="ce5">
            <text:p>15/5/2026</text:p>
          </table:table-cell>
          <table:table-cell office:value-type="string" table:style-name="ce3">
            <text:p>Presentado</text:p>
          </table:table-cell>
          <table:table-cell office:value-type="string" table:style-name="ce3">
            <text:p>Las labores de la delegación costarricense dieron inicio el domingo 19 de abril con la participación en el taller titulado Diseño de estrategias de conectividad para la región de las Américas. Este fue organizado por Internet Society (ISOC) y Rhizomatica Communications, y consistió en la presentación de herramientas y marcos para el diseño e implementación de políticas públicas de conectividad en zonas no atendidas, mediante ejercicios prácticos de análisis de información, identificación de actores clave, mecanismos de implementación y diseño de indicadores. Seguidamente del lunes 20 al viernes 24 de abril se participó en cada una de las sesiones, relatorías y grupos de trabajo de la 48° Reunión del CCPI. Especial mención y seguimiento requieren las reuniones preparatorias del Grupo de Trabajo para la preparación de las Conferencias de Plenipotenciarios (GTPP) de la Unión Internacional de Telecomunicaciones (UIT) del Comité Directivo Permanente de la Comisión Interamericana de Telecomunicaciones (COM/CITEL), pues durante este año 2026 se realizará la Conferencia Mundial de Plenipotenciarios. Tal como se había acordado, durante las reuniones se alentó a la delegación a mantener una participación activa en todos los temas, con especial atención en aquellos relacionados con empoderamiento de la juventud y Gobernanza del Internet.</text:p>
          </table:table-cell>
          <table:table-cell table:number-columns-repeated="13" table:style-name="ce21"/>
          <table:table-cell table:number-columns-repeated="16354"/>
        </table:table-row>
        <table:table-row table:style-name="ro10">
          <table:table-cell office:value-type="string" table:style-name="ce8">
            <text:p>MICITT-DAF-ADV-117-2025</text:p>
          </table:table-cell>
          <table:table-cell office:value-type="string" table:style-name="ce8">
            <text:p>Zailen Barahona Morales</text:p>
          </table:table-cell>
          <table:table-cell office:value-type="string" table:style-name="ce8">
            <text:p>Ciudad de Panamá, Panamá.</text:p>
          </table:table-cell>
          <table:table-cell office:value-type="string" table:style-name="ce8">
            <text:p>“Workshop conjunto entre ISOC, RIZHOMÁTICA y CITEL” y la “48ª Reunión del Comité Consultivo Permanente I (CCP.I)”,</text:p>
          </table:table-cell>
          <table:table-cell office:value-type="string" table:style-name="ce8">
            <text:p>19 de abril de 2026 y del 20 al 24 de abril de 2026</text:p>
          </table:table-cell>
          <table:table-cell office:value-type="date" office:date-value="2026-04-18T00:00:00" table:style-name="ce10">
            <text:p>18/4/2026</text:p>
          </table:table-cell>
          <table:table-cell office:value-type="date" office:date-value="2026-04-25T00:00:00" table:style-name="ce10">
            <text:p>25/4/2026</text:p>
          </table:table-cell>
          <table:table-cell office:value-type="float" office:value="8" table:formula="of:=[.G10]-[.F10]+1" table:style-name="ce11">
            <text:p>8</text:p>
          </table:table-cell>
          <table:table-cell office:value-type="string" table:style-name="ce8">
            <text:p>899 Rectoría del Sector de las Telecomunicaciones,</text:p>
          </table:table-cell>
          <table:table-cell office:value-type="string" table:style-name="ce8">
            <text:p>899 Rectoría del Sector de las Telecomunicaciones,</text:p>
          </table:table-cell>
          <table:table-cell office:value-type="string" table:style-name="ce13">
            <text:p>₡ 267,233.00</text:p>
          </table:table-cell>
          <table:table-cell office:value-type="string" table:style-name="ce8">
            <text:p>899 Rectoría del Sector de las Telecomunicaciones,</text:p>
          </table:table-cell>
          <table:table-cell office:value-type="currency" office:value="653114" table:style-name="ce13">
            <text:p>₡653,114.00</text:p>
          </table:table-cell>
          <table:table-cell office:value-type="string" table:style-name="ce8">
            <text:p>899 Rectoría del Sector de las Telecomunicaciones,</text:p>
          </table:table-cell>
          <table:table-cell office:value-type="date" office:date-value="2026-05-13T00:00:00" table:style-name="ce10">
            <text:p>13/5/2026</text:p>
          </table:table-cell>
          <table:table-cell office:value-type="string" table:style-name="ce8">
            <text:p>Presentado</text:p>
          </table:table-cell>
          <table:table-cell office:value-type="string" table:style-name="ce8">
            <text:p>Las labores de la delegación costarricense dieron inicio el domingo 19 de abril a través de la participación en el Taller titulado Diseño de estrategias de conectividad para la región de las Américas. El mismo fue organizado por Internet Society (ISOC) y Rhizomatica Communications, y consistió en la presentación de herramientas y marcos para el diseño e implementación de políticas públicas de conectividad en zonas no atendidas, mediante ejercicios prácticos de análisis de información, identificación de actores clave, mecanismos de implementación y diseño de indicadores. Seguidamente del lunes 20 al viernes 24 de abril se participó en cada una de las sesiones, relatorías y grupos de trabajo de la 48° Reunión del CCPI, así como en las reuniones preparatorias del Grupo de Trabajo para la preparación de las Conferencias de Plenipotenciarios (GTPP) de la Unión Internacional de Telecomunicaciones (UIT) del Comité Directivo Permanente de la Comisión Interamericana de Telecomunicaciones (COM/CITEL). De igual forma, en el marco de estas reuniones se tuvo participación en entrevista realizada por ISOC sobre la participación de la delegación costarricense en el Taller efectuado el domingo, así como en sesiones especiales que consistieron en la realización de actividades o foros temáticos de interés para las labores del MICITT,</text:p>
          </table:table-cell>
          <table:table-cell table:number-columns-repeated="13" table:style-name="ce21"/>
          <table:table-cell table:number-columns-repeated="16354"/>
        </table:table-row>
        <table:table-row table:style-name="ro11">
          <table:table-cell office:value-type="string" table:style-name="ce3">
            <text:p>MICITT-DAF-ADV-118-2025</text:p>
          </table:table-cell>
          <table:table-cell office:value-type="string" table:style-name="ce3">
            <text:p>Elidier Moya Rodríguez</text:p>
          </table:table-cell>
          <table:table-cell office:value-type="string" table:style-name="ce3">
            <text:p>Ciudad de Panamá, Panamá.</text:p>
          </table:table-cell>
          <table:table-cell office:value-type="string" table:style-name="ce3">
            <text:p>“Workshop conjunto entre ISOC, RIZHOMÁTICA y CITEL” y la “48ª Reunión del Comité Consultivo Permanente I (CCP.I)”,</text:p>
          </table:table-cell>
          <table:table-cell office:value-type="string" table:style-name="ce3">
            <text:p>19 de abril de 2026 y del 20 al 24 de abril de 2026</text:p>
          </table:table-cell>
          <table:table-cell office:value-type="date" office:date-value="2026-04-18T00:00:00" table:style-name="ce5">
            <text:p>18/4/2026</text:p>
          </table:table-cell>
          <table:table-cell office:value-type="date" office:date-value="2026-04-25T00:00:00" table:style-name="ce5">
            <text:p>25/4/2026</text:p>
          </table:table-cell>
          <table:table-cell office:value-type="float" office:value="8" table:formula="of:=[.G11]-[.F11]+1" table:style-name="ce6">
            <text:p>8</text:p>
          </table:table-cell>
          <table:table-cell office:value-type="string" table:style-name="ce3">
            <text:p>899 Rectoría del Sector de las Telecomunicaciones,</text:p>
          </table:table-cell>
          <table:table-cell office:value-type="string" table:style-name="ce3">
            <text:p>899 Rectoría del Sector de las Telecomunicaciones,</text:p>
          </table:table-cell>
          <table:table-cell office:value-type="string" table:style-name="ce14">
            <text:p>₡ 267,233.00</text:p>
          </table:table-cell>
          <table:table-cell office:value-type="string" table:style-name="ce3">
            <text:p>899 Rectoría del Sector de las Telecomunicaciones,</text:p>
          </table:table-cell>
          <table:table-cell office:value-type="currency" office:value="1401016.78" table:formula="of:=643710.41 + 757306.37" table:style-name="ce14">
            <text:p>₡1,401,016.78</text:p>
          </table:table-cell>
          <table:table-cell office:value-type="string" table:style-name="ce3">
            <text:p>899 Rectoría del Sector de las Telecomunicaciones,</text:p>
          </table:table-cell>
          <table:table-cell table:style-name="ce5"/>
          <table:table-cell office:value-type="string" table:style-name="ce3">
            <text:p>Presentado</text:p>
          </table:table-cell>
          <table:table-cell office:value-type="string" table:style-name="ce3">
            <text:p>Las labores de la delegación costarricense dieron inicio el domingo 19 de abril con la participación en el Taller titulado Diseño de estrategias de conectividad para la región de las Américas. El mismo fue organizado por Internet Society (ISOC) y Rhizomatica Communications, y consistió en la presentación de herramientas y marcos para el diseño e implementación de políticas públicas de conectividad en zonas no atendidas, mediante ejercicios prácticos de análisis de información, identificación de actores clave, mecanismos de implementación y diseño de indicadores. Seguidamente del lunes 20 al viernes 24 de abril se participó en cada una de las sesiones, relatorías y grupos de trabajo de la 48° Reunión del CCPI. Especial mención y seguimiento requieren las reuniones preparatorias del Grupo de Trabajo para la preparación de las Conferencias de Plenipotenciarios (GTPP) de la Unión Internacional de Telecomunicaciones (UIT) del Comité Directivo Permanente de la Comisión Interamericana de Telecomunicaciones (COM/CITEL), pues durante este año 2026 se realizará la Conferencia Mundial de Plenipotenciarios. Tal como se había acordado, durante las reuniones se alentó a la delegación a mantener una participación activa en todos los temas, con especial atención en aquellos relacionados con empoderamiento de la juventud y Gobernanza del Internet. Se participó en sesiones especiales, actividades y foros temáticos de interés para las labores del MICITT,</text:p>
          </table:table-cell>
          <table:table-cell table:number-columns-repeated="13" table:style-name="ce21"/>
          <table:table-cell table:number-columns-repeated="16354"/>
        </table:table-row>
        <table:table-row table:style-name="ro12">
          <table:table-cell office:value-type="string" table:style-name="ce8">
            <text:p>MICITT-DAF-ADV-120-2025 (CANCELADO)</text:p>
          </table:table-cell>
          <table:table-cell office:value-type="string" table:style-name="ce8">
            <text:p>Franciso Troyo Rodríguez</text:p>
          </table:table-cell>
          <table:table-cell office:value-type="string" table:style-name="ce8">
            <text:p>Barcelona, Madrid.</text:p>
          </table:table-cell>
          <table:table-cell office:value-type="string" table:style-name="ce8">
            <text:p>“Mobile World Congress (MWC) 2026”,</text:p>
          </table:table-cell>
          <table:table-cell office:value-type="string" table:style-name="ce8">
            <text:p>el 02 al 05 de marzo de 2026,</text:p>
          </table:table-cell>
          <table:table-cell office:value-type="date" office:date-value="2026-02-28T00:00:00" table:style-name="ce10">
            <text:p>28/2/2026</text:p>
          </table:table-cell>
          <table:table-cell office:value-type="date" office:date-value="2026-03-06T00:00:00" table:style-name="ce10">
            <text:p>6/3/2026</text:p>
          </table:table-cell>
          <table:table-cell office:value-type="float" office:value="7" table:formula="of:=[.G12]-[.F12]+1" table:style-name="ce11">
            <text:p>7</text:p>
          </table:table-cell>
          <table:table-cell office:value-type="string" table:style-name="ce8">
            <text:p>899 Rectoría del Sector de las Telecomunicaciones,</text:p>
          </table:table-cell>
          <table:table-cell office:value-type="string" table:style-name="ce8">
            <text:p>899 Rectoría del Sector de las Telecomunicaciones,</text:p>
          </table:table-cell>
          <table:table-cell office:value-type="string" table:style-name="ce8">
            <text:p>CANCELADO</text:p>
          </table:table-cell>
          <table:table-cell office:value-type="string" table:style-name="ce8">
            <text:p>899 Rectoría del Sector de las Telecomunicaciones,</text:p>
          </table:table-cell>
          <table:table-cell office:value-type="string" table:style-name="ce8">
            <text:p>CANCELADO</text:p>
          </table:table-cell>
          <table:table-cell office:value-type="string" table:style-name="ce8">
            <text:p>899 Rectoría del Sector de las Telecomunicaciones,</text:p>
          </table:table-cell>
          <table:table-cell office:value-type="string" table:style-name="ce8">
            <text:p>CANCELADO</text:p>
          </table:table-cell>
          <table:table-cell office:value-type="string" table:style-name="ce8">
            <text:p>No Aplica</text:p>
          </table:table-cell>
          <table:table-cell office:value-type="string" table:style-name="ce8">
            <text:p>CANCELADO</text:p>
          </table:table-cell>
          <table:table-cell table:number-columns-repeated="13" table:style-name="ce21"/>
          <table:table-cell table:number-columns-repeated="16354"/>
        </table:table-row>
        <table:table-row table:style-name="ro13">
          <table:table-cell office:value-type="string" table:style-name="ce3">
            <text:p>MICITT-DAF-ADV-121-2025</text:p>
          </table:table-cell>
          <table:table-cell office:value-type="string" table:style-name="ce3">
            <text:p>Marlon Ávalos Elizondo</text:p>
          </table:table-cell>
          <table:table-cell office:value-type="string" table:style-name="ce3">
            <text:p>Ciudad de Nueva Delhi en la India</text:p>
          </table:table-cell>
          <table:table-cell office:value-type="string" table:style-name="ce3">
            <text:p>Asistir y acompañar a la señora Ministra quien participará en el eventos representativos y <text:s/>reuniones con socios estratégicos de proyectos liderados desde el MICITT</text:p>
          </table:table-cell>
          <table:table-cell office:value-type="string" table:style-name="ce3">
            <text:p>16 al 20 de febrero de 2026.</text:p>
          </table:table-cell>
          <table:table-cell office:value-type="date" office:date-value="2026-02-14T00:00:00" table:style-name="ce5">
            <text:p>14/2/2026</text:p>
          </table:table-cell>
          <table:table-cell office:value-type="date" office:date-value="2026-02-21T00:00:00" table:style-name="ce7">
            <text:p>21/02/2026</text:p>
          </table:table-cell>
          <table:table-cell office:value-type="float" office:value="8" table:formula="of:=[.G13]-[.F13]+1" table:style-name="ce6">
            <text:p>8</text:p>
          </table:table-cell>
          <table:table-cell office:value-type="string" table:style-name="ce3">
            <text:p>programa 893 Coordinación y Desarrollo, Científico y Tecnológico,</text:p>
          </table:table-cell>
          <table:table-cell office:value-type="string" table:style-name="ce3">
            <text:p>programa 893 Coordinación y Desarrollo, Científico y Tecnológico,</text:p>
          </table:table-cell>
          <table:table-cell office:value-type="currency" office:value="2576263" table:style-name="ce14">
            <text:p>₡2,576,263.00</text:p>
          </table:table-cell>
          <table:table-cell office:value-type="string" table:style-name="ce3">
            <text:p>programa 893 Coordinación y Desarrollo, Científico y Tecnológico,</text:p>
          </table:table-cell>
          <table:table-cell office:value-type="currency" office:value="680063.23" table:style-name="ce14">
            <text:p>₡680,063.23</text:p>
          </table:table-cell>
          <table:table-cell office:value-type="string" table:style-name="ce3">
            <text:p>programa 893 Coordinación y Desarrollo, Científico y Tecnológico,</text:p>
          </table:table-cell>
          <table:table-cell office:value-type="date" office:date-value="2026-04-29T00:00:00" table:style-name="ce5">
            <text:p>29/4/2026</text:p>
          </table:table-cell>
          <table:table-cell office:value-type="string" table:style-name="ce3">
            <text:p>Presentado</text:p>
          </table:table-cell>
          <table:table-cell office:value-type="string" table:style-name="ce3">
            <text:p>En atención a la agenda internacional del MICITT, se participó en el India AI Impact Summit 2026 y en la reunión ministerial del Consejo del Global Partnership on Artificial Intelligence (GPAI) de la OCDE, realizados en la ciudad de Nueva Delhi, India, del 14 al 21 de febrero de 2026.</text:p>
            <text:p>La participación de la delegación del MICITT en el Summit incluyó sesiones de alto nivel, entre ellas la Sesión Plenaria Ministerial, el High-level Townhall “How AI Will Reshape Global Development Beyond the SDGs” como panelista, el foro “Fireside conversation” sobre gobernanza y política de datos e inteligencia artificial como ponente, y el panel “Shaping the Next Steps on Global AI Governance Together”, en el que se expuso con claridad la posición de Costa Rica ante el diálogo global de IA.</text:p>
            <text:p>Asimismo, se sostuvieron cerca de 15 reuniones bilaterales con actores estratégicos del ecosistema global de inteligencia artificial, destacando encuentros con Amandepp Singh Gill (ONU-ODET), Sundar Pichai (Google), Demis Hassabis (Google DeepMind), Sam Altman (OpenAI), Mathias Cormann y Audrey Plonk (OCDE), el Viceministro Dr. Imagawa (Japón), Michael John Kratsios (Casa Blanca), Ulises Canchola (México), y autoridades de la India como el Ministro Shri Jitin Prasada (MeitY) y representantes del NIELIT.</text:p>
            <text:p>En el marco de las reuniones bilaterales y los espacios de networking, la Dirección de Investigación, Desarrollo e Innovación (DIDI) del MICITT participó activamente en la identificación de oportunidades para el establecimiento de instrumentos de cooperación orientados a programas conjuntos en inteligencia artificial aplicada a servicios públicos, particularmente en educación, salud y gestión gubernamental.</text:p>
            <text:p>Adicionalmente, Costa Rica participó en la reunión del Consejo del GPAI de la OCDE, consolidando su posicionamiento en las discusiones globales sobre gobernanza de la inteligencia artificial. En ese marco, la delegación impulsó el avance del OECD AI Policy Toolkit, iniciativa que Costa Rica co-lidera junto con siete países y cuyo objetivo es apoyar a economías emergentes en el diseño e implementación de políticas públicas de IA basadas en casos de uso y procesos de co-creación. Los objetivos de la misión fueron alcanzados satisfactoriamente.</text:p>
            <text:p/>
          </table:table-cell>
          <table:table-cell table:number-columns-repeated="13" table:style-name="ce21"/>
          <table:table-cell table:number-columns-repeated="16354"/>
        </table:table-row>
        <table:table-row table:style-name="ro14">
          <table:table-cell office:value-type="string" table:style-name="ce8">
            <text:p>MICITT-DAF-ADV-122-2025</text:p>
          </table:table-cell>
          <table:table-cell office:value-type="string" table:style-name="ce8">
            <text:p>Freddy Artavia Estrada,</text:p>
          </table:table-cell>
          <table:table-cell office:value-type="string" table:style-name="ce8">
            <text:p>Ciudad de México, México.</text:p>
          </table:table-cell>
          <table:table-cell office:value-type="string" table:style-name="ce8">
            <text:p>“Taller regional sobre seguridad de la cadena de suministro de semiconductores”</text:p>
          </table:table-cell>
          <table:table-cell office:value-type="string" table:style-name="ce8">
            <text:p>19 al 20 de enero de 2026</text:p>
          </table:table-cell>
          <table:table-cell office:value-type="date" office:date-value="2026-01-18T00:00:00" table:style-name="ce10">
            <text:p>18/1/2026</text:p>
          </table:table-cell>
          <table:table-cell office:value-type="date" office:date-value="2026-01-21T00:00:00" table:style-name="ce10">
            <text:p>21/1/2026</text:p>
          </table:table-cell>
          <table:table-cell office:value-type="float" office:value="4" table:formula="of:=[.G14]-[.F14]+1" table:style-name="ce11">
            <text:p>4</text:p>
          </table:table-cell>
          <table:table-cell office:value-type="string" table:style-name="ce8">
            <text:p>Embajada de los Estados Unidos en México</text:p>
          </table:table-cell>
          <table:table-cell office:value-type="string" table:style-name="ce8">
            <text:p>Embajada de los Estados Unidos en México</text:p>
          </table:table-cell>
          <table:table-cell office:value-type="string" table:style-name="ce8">
            <text:p>$685.89</text:p>
          </table:table-cell>
          <table:table-cell office:value-type="string" table:style-name="ce8">
            <text:p>Embajada de los Estados Unidos en México</text:p>
          </table:table-cell>
          <table:table-cell office:value-type="string" table:style-name="ce8">
            <text:p>$930</text:p>
          </table:table-cell>
          <table:table-cell office:value-type="string" table:style-name="ce8">
            <text:p>899 Rectoría del Sector de las Telecomunicaciones,</text:p>
          </table:table-cell>
          <table:table-cell office:value-type="date" office:date-value="2026-02-11T00:00:00" table:style-name="ce10">
            <text:p>11/2/2026</text:p>
          </table:table-cell>
          <table:table-cell office:value-type="string" table:style-name="ce8">
            <text:p>Presentado</text:p>
          </table:table-cell>
          <table:table-cell office:value-type="string" table:style-name="ce12">
            <text:p>Nuestra participación en este taller regional se orientó al intercambio de experiencias y buenas prácticas en materia de seguridad tecnológica y gobernanza digital. En este marco, se cumplieron los objetivos de analizar riesgos y vulnerabilidades críticas en la cadena de suministro de semiconductores, los cuales constituyen insumos esenciales para la infraestructura de telecomunicaciones y el desarrollo de tecnologías emergentes en Costa Rica. Durante las sesiones de trabajo, se abordaron los controles estratégicos de exportación y la relevancia de la coordinación interinstitucional como mecanismos clave para la protección de la infraestructura crítica. Estas discusiones permitieron identificar brechas a nivel nacional y evaluar el impacto de los marcos regulatorios globales en ámbitos como la transferencia tecnológica, la atracción de inversiones y el desarrollo del sector de telecomunicaciones. Los conocimientos adquiridos a partir de esta experiencia resultan fundamentales para la formulación de políticas públicas y la toma de decisiones regulatorias, particularmente en procesos de planificación y despliegue de redes 5G, Internet de las Cosas (IoT) e Inteligencia Artificial. En este contexto, la participación del Viceministerio permite anticipar medidas de resiliencia y proponer lineamientos estratégicos orientados a fortalecer la seguridad y continuidad de los servicios esenciales de conectividad.</text:p>
          </table:table-cell>
          <table:table-cell table:number-columns-repeated="13" table:style-name="ce21"/>
          <table:table-cell table:number-columns-repeated="16354"/>
        </table:table-row>
        <table:table-row table:style-name="ro15">
          <table:table-cell office:value-type="string" table:style-name="ce3">
            <text:p>MICITT-DAF-ADV-123-2025</text:p>
          </table:table-cell>
          <table:table-cell office:value-type="string" table:style-name="ce3">
            <text:p>Melissa Segura Navarro</text:p>
          </table:table-cell>
          <table:table-cell office:value-type="string" table:style-name="ce3">
            <text:p>Ciudad de México, México.</text:p>
          </table:table-cell>
          <table:table-cell office:value-type="string" table:style-name="ce3">
            <text:p>“Taller regional sobre seguridad de la cadena de suministro de semiconductores”</text:p>
          </table:table-cell>
          <table:table-cell office:value-type="string" table:style-name="ce3">
            <text:p>19 al 20 de enero de 2026</text:p>
          </table:table-cell>
          <table:table-cell office:value-type="date" office:date-value="2026-01-18T00:00:00" table:style-name="ce5">
            <text:p>18/1/2026</text:p>
          </table:table-cell>
          <table:table-cell office:value-type="date" office:date-value="2026-01-21T00:00:00" table:style-name="ce7">
            <text:p>21/01/2026</text:p>
          </table:table-cell>
          <table:table-cell office:value-type="float" office:value="4" table:formula="of:=[.G15]-[.F15]+1" table:style-name="ce6">
            <text:p>4</text:p>
          </table:table-cell>
          <table:table-cell office:value-type="string" table:style-name="ce3">
            <text:p>Embajada de los Estados Unidos en México</text:p>
          </table:table-cell>
          <table:table-cell office:value-type="string" table:style-name="ce3">
            <text:p>Embajada de los Estados Unidos en México</text:p>
          </table:table-cell>
          <table:table-cell office:value-type="string" table:style-name="ce3">
            <text:p>$685.89</text:p>
          </table:table-cell>
          <table:table-cell office:value-type="string" table:style-name="ce3">
            <text:p>Embajada de los Estados Unidos en México</text:p>
          </table:table-cell>
          <table:table-cell office:value-type="string" table:style-name="ce3">
            <text:p>$930</text:p>
          </table:table-cell>
          <table:table-cell office:value-type="string" table:style-name="ce3">
            <text:p>899 Rectoría del Sector de las Telecomunicaciones,</text:p>
          </table:table-cell>
          <table:table-cell office:value-type="date" office:date-value="2026-02-10T00:00:00" table:style-name="ce5">
            <text:p>10/2/2026</text:p>
          </table:table-cell>
          <table:table-cell office:value-type="string" table:style-name="ce3">
            <text:p>Presentado</text:p>
          </table:table-cell>
          <table:table-cell office:value-type="string" table:style-name="ce3">
            <text:p>1. Mi participación en este taller regional se centró en el intercambio de experiencias sobre la seguridad tecnológica y la gobernanza digital. Se cumplieron los objetivos de analizar riesgos y vulnerabilidades críticas en la cadena de suministro de semiconductores, elementos que son insumos esenciales para la infraestructura de telecomunicaciones y el desarrollo de tecnologías emergentes en Costa Rica.</text:p>
            <text:p>2.Durante las sesiones, se abordaron los controles estratégicos de exportación y la importancia de la coordinación interinstitucional para proteger la infraestructura crítica. Estas discusiones permitieron identificar brechas nacionales y evaluar el impacto de los marcos regulatorios globales en la transferencia tecnológica y las inversiones sectoriales del país.</text:p>
            <text:p>3. Los conocimientos adquiridos son fundamentales para la formulación de políticas públicas y la toma de decisiones regulatorias, especialmente en la planificación de redes 5G, Internet de las Cosas (IoT) e Inteligencia Artificial. La experiencia permite al Viceministerio anticipar medidas de resiliencia y proponer lineamientos que fortalezcan la seguridad de los servicios esenciales de conectividad.</text:p>
          </table:table-cell>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6">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6">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17" table:style-name="ce3"/>
          <table:table-cell table:number-columns-repeated="13" table:style-name="ce21"/>
          <table:table-cell table:number-columns-repeated="16354"/>
        </table:table-row>
        <table:table-row table:style-name="ro17">
          <table:table-cell table:number-columns-repeated="17" table:style-name="ce8"/>
          <table:table-cell table:number-columns-repeated="13" table:style-name="ce21"/>
          <table:table-cell table:number-columns-repeated="16354"/>
        </table:table-row>
        <table:table-row table:style-name="ro17">
          <table:table-cell table:number-columns-repeated="17" table:style-name="ce3"/>
          <table:table-cell table:number-columns-repeated="13" table:style-name="ce21"/>
          <table:table-cell table:number-columns-repeated="16354"/>
        </table:table-row>
        <table:table-row table:style-name="ro17">
          <table:table-cell table:number-columns-repeated="13" table:style-name="ce8"/>
          <table:table-cell office:value-type="string" table:style-name="ce8">
            <text:p>Seguro Viajero</text:p>
          </table:table-cell>
          <table:table-cell office:value-type="string" table:style-name="ce8">
            <text:p>Fecha Presentación Informe Viaje</text:p>
          </table:table-cell>
          <table:table-cell office:value-type="string" table:style-name="ce8">
            <text:p>Informe</text:p>
            <text:p>de Viaje</text:p>
          </table:table-cell>
          <table:table-cell office:value-type="string" table:style-name="ce8">
            <text:p>Resultados Obtenidos</text:p>
          </table:table-cell>
          <table:table-cell table:number-columns-repeated="13" table:style-name="ce21"/>
          <table:table-cell table:number-columns-repeated="16354"/>
        </table:table-row>
        <table:table-row table:style-name="ro17">
          <table:table-cell table:style-name="ce16"/>
          <table:table-cell table:number-columns-repeated="2" table:style-name="ce3"/>
          <table:table-cell table:style-name="ce4"/>
          <table:table-cell table:style-name="ce3"/>
          <table:table-cell table:number-columns-repeated="3" table:style-name="ce5"/>
          <table:table-cell table:number-columns-repeated="5" table:style-name="ce3"/>
          <table:table-cell office:value-type="string" table:style-name="ce3">
            <text:p>Programa 893</text:p>
          </table:table-cell>
          <table:table-cell office:value-type="string" table:style-name="ce3">
            <text:p>Pendiente</text:p>
          </table:table-cell>
          <table:table-cell office:value-type="string" table:style-name="ce3">
            <text:p>Pendiente</text:p>
          </table:table-cell>
          <table:table-cell office:value-type="string" table:style-name="ce3">
            <text:p>Pendiente</text:p>
          </table:table-cell>
          <table:table-cell table:number-columns-repeated="13" table:style-name="ce21"/>
          <table:table-cell table:number-columns-repeated="16354"/>
        </table:table-row>
        <table:table-row table:style-name="ro17">
          <table:table-cell table:style-name="ce15"/>
          <table:table-cell table:number-columns-repeated="2" table:style-name="ce8"/>
          <table:table-cell table:style-name="ce9"/>
          <table:table-cell table:style-name="ce8"/>
          <table:table-cell table:number-columns-repeated="3" table:style-name="ce10"/>
          <table:table-cell table:number-columns-repeated="5" table:style-name="ce8"/>
          <table:table-cell office:value-type="string" table:style-name="ce8">
            <text:p>Programa 893</text:p>
          </table:table-cell>
          <table:table-cell office:value-type="string" table:style-name="ce8">
            <text:p>Pendiente</text:p>
          </table:table-cell>
          <table:table-cell office:value-type="string" table:style-name="ce8">
            <text:p>Pendiente</text:p>
          </table:table-cell>
          <table:table-cell office:value-type="string" table:style-name="ce8">
            <text:p>Pendiente</text:p>
          </table:table-cell>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style-name="ro17">
          <table:table-cell table:number-columns-repeated="5" table:style-name="ce8"/>
          <table:table-cell table:number-columns-repeated="3" table:style-name="ce10"/>
          <table:table-cell table:number-columns-repeated="5" table:style-name="ce8"/>
          <table:table-cell table:number-columns-repeated="2" table:style-name="ce10"/>
          <table:table-cell table:number-columns-repeated="2" table:style-name="ce8"/>
          <table:table-cell table:number-columns-repeated="13" table:style-name="ce21"/>
          <table:table-cell table:number-columns-repeated="16354"/>
        </table:table-row>
        <table:table-row table:style-name="ro17">
          <table:table-cell table:number-columns-repeated="5" table:style-name="ce3"/>
          <table:table-cell table:number-columns-repeated="3" table:style-name="ce5"/>
          <table:table-cell table:number-columns-repeated="5" table:style-name="ce3"/>
          <table:table-cell table:number-columns-repeated="2" table:style-name="ce5"/>
          <table:table-cell table:number-columns-repeated="2" table:style-name="ce3"/>
          <table:table-cell table:number-columns-repeated="13" table:style-name="ce21"/>
          <table:table-cell table:number-columns-repeated="16354"/>
        </table:table-row>
        <table:table-row table:number-rows-repeated="624" table:style-name="ro17">
          <table:table-cell table:number-columns-repeated="30" table:style-name="ce21"/>
          <table:table-cell table:number-columns-repeated="16354"/>
        </table:table-row>
        <table:table-row table:number-rows-repeated="1047783" table:style-name="ro18">
          <table:table-cell table:number-columns-repeated="16384"/>
        </table:table-row>
      </table:table>
      <table:database-ranges>
        <table:database-range table:target-range-address="Aprobados_en_2025.A2:Aprobados_en_2025.Q2"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19">
      <number:day/>
      <number:text>/</number:text>
      <number:month/>
      <number:text>/</number:text>
      <number:year number:style="long"/>
    </number:date-style>
    <number:date-style style:name="N37">
      <number:day number:style="long"/>
      <number:text>/</number:text>
      <number:month number:style="long"/>
      <number:text>/</number:text>
      <number:year number:style="long"/>
    </number:date-style>
    <number:currency-style style:name="N38" number:language="es" number:country="CR">
      <number:currency-symbol number:language="es" number:country="CR">₡</number:currency-symbol>
      <number:number number:decimal-places="2" number:min-decimal-places="2" number:min-integer-digits="1" number:grouping="true"/>
    </number:currency-style>
    <style:style style:name="Accent"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2" style:display-name="Heading 2" style:family="table-cell" style:data-style-name="N0">
      <style:table-cell-properties style:vertical-align="automatic" fo:background-color="transparent"/>
      <style:text-properties fo:font-size="12pt" style:font-size-asian="12pt" style:font-size-complex="12pt"/>
    </style:style>
    <style:style style:name="Hyperlink" style:family="table-cell"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fo:font-size="10pt" style:font-size-asian="10pt" style:font-size-complex="10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75in" fo:margin-bottom="0.75in" fo:margin-left="0.7in" fo:margin-right="0.7in" style:print-orientation="portrait" style:print-page-order="ttb" style:first-page-number="continue" style:scale-to="100%" style:table-centering="none" style:print="objects charts drawings"/>
      <style:header-style>
        <style:header-footer-properties fo:min-height="0.39375in" fo:margin-left="0in" fo:margin-right="0in" fo:margin-bottom="0in"/>
      </style:header-style>
      <style:footer-style>
        <style:header-footer-properties fo:min-height="0.3937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meta:initial-creator>Wendy Flores Perez</meta:initial-creator>
    <dc:creator>Josseth Michelle Araya Meneses</dc:creator>
    <meta:creation-date>2024-02-15T17:23:15Z</meta:creation-date>
    <dc:date>2026-09-09T16:48:57Z</dc:date>
  </office:meta>
</office:document-meta>
</file>