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24pt" style:font-size-asian="24pt" style:font-size-complex="24pt"/>
    </style:style>
    <style:style style:name="ce3" style:family="table-cell" style:parent-style-name="Default" style:data-style-name="N0">
      <style:text-properties style:font-name="Arial" style:font-name-asian="Arial" style:font-name-complex="Arial"/>
    </style:style>
    <style:style style:name="ce4" style:family="table-cell" style:parent-style-name="Default" style:data-style-name="N0">
      <style:table-cell-properties fo:border="thin solid #000000" style:vertical-align="middle" fo:wrap-option="wrap" fo:background-color="#073763" style:repeat-content="false"/>
      <style:paragraph-properties fo:text-align="center"/>
      <style:text-properties fo:color="#FFFFFF" style:font-name="Arial" style:font-name-asian="Arial" style:font-name-complex="Arial" fo:font-size="12pt" style:font-size-asian="12pt" style:font-size-complex="12pt" fo:font-weight="bold" style:font-weight-asian="bold" style:font-weight-complex="bold"/>
    </style:style>
    <style:style style:name="ce5" style:family="table-cell" style:parent-style-name="Default" style:data-style-name="N19">
      <style:table-cell-properties fo:border="thin solid #000000" style:vertical-align="middle" fo:wrap-option="wrap" fo:background-color="#073763" style:repeat-content="false"/>
      <style:paragraph-properties fo:text-align="center"/>
      <style:text-properties fo:color="#FFFFFF"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middle" fo:wrap-option="wrap" fo:background-color="#073763" style:repeat-content="false"/>
      <style:paragraph-properties fo:text-align="center"/>
      <style:text-properties fo:color="#FFFFFF" style:font-name="Arial" style:font-name-asian="Arial" style:font-name-complex="Arial" fo:font-weight="bold" style:font-weight-asian="bold" style:font-weight-complex="bold"/>
    </style:style>
    <style:style style:name="ce7"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style="italic" style:font-style-asian="italic" style:font-style-complex="italic"/>
    </style:style>
    <style:style style:name="ce10" style:family="table-cell" style:parent-style-name="Default" style:data-style-name="N19">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11" style:family="table-cell" style:parent-style-name="Default" style:data-style-name="N3">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12" style:family="table-cell" style:parent-style-name="Default" style:data-style-name="N36">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fo:font-style="italic" style:font-style-asian="italic" style:font-style-complex="italic"/>
    </style:style>
    <style:style style:name="ce16" style:family="table-cell" style:parent-style-name="Default" style:data-style-name="N19">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style:style>
    <style:style style:name="ce17" style:family="table-cell" style:parent-style-name="Default" style:data-style-name="N3">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style:style>
    <style:style style:name="ce18" style:family="table-cell" style:parent-style-name="Default" style:data-style-name="N36">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middle" fo:wrap-option="wrap" fo:background-color="#F3F3F3"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Default" style:data-style-name="N37">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style:style>
    <style:style style:name="ce21" style:family="table-cell" style:parent-style-name="Default" style:data-style-name="N37">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22" style:family="table-cell" style:parent-style-name="Default" style:data-style-name="N38">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style:style>
    <style:style style:name="ce23" style:family="table-cell" style:parent-style-name="Default" style:data-style-name="N39">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middle" fo:wrap-option="wrap" fo:background-color="transparent" style:repeat-content="false"/>
      <style:paragraph-properties fo:text-align="start" fo:margin-left="0cm"/>
      <style:text-properties fo:color="#002060" style:font-name="Arial" style:font-name-asian="Arial" style:font-name-complex="Arial" fo:font-size="24pt" style:font-size-asian="24pt" style:font-size-complex="24pt" fo:font-weight="bold" style:font-weight-asian="bold" style:font-weight-complex="bold"/>
    </style:style>
    <style:style style:name="ce27" style:family="table-cell" style:parent-style-name="Default" style:data-style-name="N0">
      <style:table-cell-properties style:vertical-align="middle" fo:wrap-option="wrap" style:repeat-content="false"/>
      <style:paragraph-properties fo:text-align="center"/>
      <style:text-properties fo:font-size="24pt" style:font-size-asian="24pt" style:font-size-complex="24pt"/>
    </style:style>
    <style:style style:name="ce28" style:family="table-cell" style:parent-style-name="Default" style:data-style-name="N0">
      <style:table-cell-properties fo:border="thin solid #000000" style:vertical-align="middle" fo:wrap-option="wrap" fo:background-color="#073763" style:repeat-content="false"/>
      <style:paragraph-properties fo:text-align="center"/>
      <style:text-properties fo:color="#FFFFFF" fo:font-size="12pt" style:font-size-asian="12pt" style:font-size-complex="12pt" fo:font-weight="bold" style:font-weight-asian="bold" style:font-weight-complex="bold"/>
    </style:style>
    <style:style style:name="ce29" style:family="table-cell" style:parent-style-name="Default" style:data-style-name="N19">
      <style:table-cell-properties fo:border="thin solid #000000" style:vertical-align="middle" fo:wrap-option="wrap" fo:background-color="#073763" style:repeat-content="false"/>
      <style:paragraph-properties fo:text-align="center"/>
      <style:text-properties fo:color="#FFFFFF" fo:font-size="12pt" style:font-size-asian="12pt" style:font-size-complex="12pt" fo:font-weight="bold" style:font-weight-asian="bold" style:font-weight-complex="bold"/>
    </style:style>
    <style:style style:name="ce30" style:family="table-cell" style:parent-style-name="Default" style:data-style-name="N0">
      <style:table-cell-properties style:vertical-align="middle" fo:wrap-option="wrap" style:repeat-content="false"/>
      <style:paragraph-properties fo:text-align="center"/>
      <style:text-properties fo:font-size="12pt" style:font-size-asian="12pt" style:font-size-complex="12pt"/>
    </style:style>
    <style:style style:name="ce31" style:family="table-cell" style:parent-style-name="Default" style:data-style-name="N0">
      <style:table-cell-properties style:vertical-align="middle" fo:wrap-option="wrap" fo:background-color="#FFFFFF" style:repeat-content="false"/>
      <style:paragraph-properties fo:text-align="center"/>
      <style:text-properties fo:font-size="12pt" style:font-size-asian="12pt" style:font-size-complex="12pt"/>
    </style:style>
    <style:style style:name="ce32" style:family="table-cell" style:parent-style-name="Default" style:data-style-name="N19">
      <style:table-cell-properties style:vertical-align="middle" fo:wrap-option="wrap" fo:background-color="#FFFFFF" style:repeat-content="false"/>
      <style:paragraph-properties fo:text-align="center"/>
      <style:text-properties fo:font-size="12pt" style:font-size-asian="12pt" style:font-size-complex="12pt"/>
    </style:style>
    <style:style style:name="ce33" style:family="table-cell" style:parent-style-name="Default" style:data-style-name="N0">
      <style:table-cell-properties style:vertical-align="middle" fo:wrap-option="wrap" fo:background-color="#F3F3F3" style:repeat-content="false"/>
      <style:paragraph-properties fo:text-align="center"/>
      <style:text-properties fo:font-size="12pt" style:font-size-asian="12pt" style:font-size-complex="12pt"/>
    </style:style>
    <style:style style:name="ce34" style:family="table-cell" style:parent-style-name="Default" style:data-style-name="N19">
      <style:table-cell-properties style:vertical-align="middle" fo:wrap-option="wrap" fo:background-color="#F3F3F3" style:repeat-content="false"/>
      <style:paragraph-properties fo:text-align="center"/>
      <style:text-properties fo:font-size="12pt" style:font-size-asian="12pt" style:font-size-complex="12pt"/>
    </style:style>
    <style:style style:name="ce35" style:family="table-cell" style:parent-style-name="Default" style:data-style-name="N36">
      <style:table-cell-properties style:vertical-align="middle" fo:wrap-option="wrap" fo:background-color="#FFFFFF" style:repeat-content="false"/>
      <style:paragraph-properties fo:text-align="center"/>
      <style:text-properties fo:font-size="12pt" style:font-size-asian="12pt" style:font-size-complex="12pt"/>
    </style:style>
    <style:style style:name="co1" style:family="table-column">
      <style:table-column-properties fo:break-before="auto" style:column-width="5.69383333333333cm"/>
    </style:style>
    <style:style style:name="co2" style:family="table-column">
      <style:table-column-properties fo:break-before="auto" style:column-width="4.72016666666667cm"/>
    </style:style>
    <style:style style:name="co3" style:family="table-column">
      <style:table-column-properties fo:break-before="auto" style:column-width="3.28083333333333cm"/>
    </style:style>
    <style:style style:name="co4" style:family="table-column">
      <style:table-column-properties fo:break-before="auto" style:column-width="6.223cm"/>
    </style:style>
    <style:style style:name="co5" style:family="table-column">
      <style:table-column-properties fo:break-before="auto" style:column-width="4.3815cm"/>
    </style:style>
    <style:style style:name="co6" style:family="table-column">
      <style:table-column-properties fo:break-before="auto" style:column-width="4.1275cm"/>
    </style:style>
    <style:style style:name="co7" style:family="table-column">
      <style:table-column-properties fo:break-before="auto" style:column-width="3.81cm"/>
    </style:style>
    <style:style style:name="co8" style:family="table-column">
      <style:table-column-properties fo:break-before="auto" style:column-width="2.4765cm"/>
    </style:style>
    <style:style style:name="co9" style:family="table-column">
      <style:table-column-properties fo:break-before="auto" style:column-width="3.85233333333333cm"/>
    </style:style>
    <style:style style:name="co10" style:family="table-column">
      <style:table-column-properties fo:break-before="auto" style:column-width="4.61433333333333cm"/>
    </style:style>
    <style:style style:name="co11" style:family="table-column">
      <style:table-column-properties fo:break-before="auto" style:column-width="3.89466666666667cm"/>
    </style:style>
    <style:style style:name="co12" style:family="table-column">
      <style:table-column-properties fo:break-before="auto" style:column-width="6.45583333333333cm"/>
    </style:style>
    <style:style style:name="co13" style:family="table-column">
      <style:table-column-properties fo:break-before="auto" style:column-width="3.76766666666667cm"/>
    </style:style>
    <style:style style:name="co14" style:family="table-column">
      <style:table-column-properties fo:break-before="auto" style:column-width="4.33916666666667cm"/>
    </style:style>
    <style:style style:name="co15" style:family="table-column">
      <style:table-column-properties fo:break-before="auto" style:column-width="3.53483333333333cm"/>
    </style:style>
    <style:style style:name="co16" style:family="table-column">
      <style:table-column-properties fo:break-before="auto" style:column-width="29.8026666666667cm"/>
    </style:style>
    <style:style style:name="co17" style:family="table-column">
      <style:table-column-properties fo:break-before="auto" style:column-width="2.26483333333333cm"/>
    </style:style>
    <style:style style:name="co18" style:family="table-column">
      <style:table-column-properties fo:break-before="auto" style:column-width="2.20133333333333cm"/>
    </style:style>
    <style:style style:name="co19" style:family="table-column">
      <style:table-column-properties fo:break-before="auto" style:column-width="23.8125cm"/>
    </style:style>
    <style:style style:name="ro1" style:family="table-row">
      <style:table-row-properties style:row-height="111.75pt" style:use-optimal-row-height="false" fo:break-before="auto"/>
    </style:style>
    <style:style style:name="ro2" style:family="table-row">
      <style:table-row-properties style:row-height="63.75pt" style:use-optimal-row-height="false" fo:break-before="auto"/>
    </style:style>
    <style:style style:name="ro3" style:family="table-row">
      <style:table-row-properties style:row-height="122.25pt" style:use-optimal-row-height="false" fo:break-before="auto"/>
    </style:style>
    <style:style style:name="ro4" style:family="table-row">
      <style:table-row-properties style:row-height="105.75pt" style:use-optimal-row-height="false" fo:break-before="auto"/>
    </style:style>
    <style:style style:name="ro5" style:family="table-row">
      <style:table-row-properties style:row-height="93pt" style:use-optimal-row-height="false" fo:break-before="auto"/>
    </style:style>
    <style:style style:name="ro6" style:family="table-row">
      <style:table-row-properties style:row-height="168.75pt" style:use-optimal-row-height="false" fo:break-before="auto"/>
    </style:style>
    <style:style style:name="ro7" style:family="table-row">
      <style:table-row-properties style:row-height="268.5pt" style:use-optimal-row-height="false" fo:break-before="auto"/>
    </style:style>
    <style:style style:name="ro8" style:family="table-row">
      <style:table-row-properties style:row-height="177pt" style:use-optimal-row-height="false" fo:break-before="auto"/>
    </style:style>
    <style:style style:name="ro9" style:family="table-row">
      <style:table-row-properties style:row-height="144pt" style:use-optimal-row-height="false" fo:break-before="auto"/>
    </style:style>
    <style:style style:name="ro10" style:family="table-row">
      <style:table-row-properties style:row-height="262.5pt" style:use-optimal-row-height="false" fo:break-before="auto"/>
    </style:style>
    <style:style style:name="ro11" style:family="table-row">
      <style:table-row-properties style:row-height="269.25pt" style:use-optimal-row-height="false" fo:break-before="auto"/>
    </style:style>
    <style:style style:name="ro12" style:family="table-row">
      <style:table-row-properties style:row-height="114.75pt" style:use-optimal-row-height="false" fo:break-before="auto"/>
    </style:style>
    <style:style style:name="ro13" style:family="table-row">
      <style:table-row-properties style:row-height="150.75pt" style:use-optimal-row-height="false" fo:break-before="auto"/>
    </style:style>
    <style:style style:name="ro14" style:family="table-row">
      <style:table-row-properties style:row-height="174.75pt" style:use-optimal-row-height="false" fo:break-before="auto"/>
    </style:style>
    <style:style style:name="ro15" style:family="table-row">
      <style:table-row-properties style:row-height="315pt" style:use-optimal-row-height="false" fo:break-before="auto"/>
    </style:style>
    <style:style style:name="ro16" style:family="table-row">
      <style:table-row-properties style:row-height="51pt" style:use-optimal-row-height="false" fo:break-before="auto"/>
    </style:style>
    <style:style style:name="ro17" style:family="table-row">
      <style:table-row-properties style:row-height="78pt" style:use-optimal-row-height="false" fo:break-before="auto"/>
    </style:style>
    <style:style style:name="ro18" style:family="table-row">
      <style:table-row-properties style:row-height="75pt" style:use-optimal-row-height="false" fo:break-before="auto"/>
    </style:style>
    <style:style style:name="ro19" style:family="table-row">
      <style:table-row-properties style:row-height="97.5pt" style:use-optimal-row-height="false" fo:break-before="auto"/>
    </style:style>
    <style:style style:name="ro20" style:family="table-row">
      <style:table-row-properties style:row-height="165.75pt" style:use-optimal-row-height="false" fo:break-before="auto"/>
    </style:style>
    <style:style style:name="ro21" style:family="table-row">
      <style:table-row-properties style:row-height="193.5pt" style:use-optimal-row-height="false" fo:break-before="auto"/>
    </style:style>
    <style:style style:name="ro22" style:family="table-row">
      <style:table-row-properties style:row-height="87.75pt" style:use-optimal-row-height="false" fo:break-before="auto"/>
    </style:style>
    <style:style style:name="ro23" style:family="table-row">
      <style:table-row-properties style:row-height="333pt" style:use-optimal-row-height="false" fo:break-before="auto"/>
    </style:style>
    <style:style style:name="ro24" style:family="table-row">
      <style:table-row-properties style:row-height="133.5pt" style:use-optimal-row-height="false" fo:break-before="auto"/>
    </style:style>
    <style:style style:name="ro25" style:family="table-row">
      <style:table-row-properties style:row-height="186.75pt" style:use-optimal-row-height="false" fo:break-before="auto"/>
    </style:style>
    <style:style style:name="ro26" style:family="table-row">
      <style:table-row-properties style:row-height="166.5pt" style:use-optimal-row-height="false" fo:break-before="auto"/>
    </style:style>
    <style:style style:name="ro27" style:family="table-row">
      <style:table-row-properties style:row-height="184.5pt" style:use-optimal-row-height="false" fo:break-before="auto"/>
    </style:style>
    <style:style style:name="ro28" style:family="table-row">
      <style:table-row-properties style:row-height="195pt" style:use-optimal-row-height="false" fo:break-before="auto"/>
    </style:style>
    <style:style style:name="ro29" style:family="table-row">
      <style:table-row-properties style:row-height="265.5pt" style:use-optimal-row-height="false" fo:break-before="auto"/>
    </style:style>
    <style:style style:name="ro30" style:family="table-row">
      <style:table-row-properties style:row-height="192pt" style:use-optimal-row-height="false" fo:break-before="auto"/>
    </style:style>
    <style:style style:name="ro31" style:family="table-row">
      <style:table-row-properties style:row-height="99pt" style:use-optimal-row-height="false" fo:break-before="auto"/>
    </style:style>
    <style:style style:name="ro32" style:family="table-row">
      <style:table-row-properties style:row-height="226.5pt" style:use-optimal-row-height="false" fo:break-before="auto"/>
    </style:style>
    <style:style style:name="ro33" style:family="table-row">
      <style:table-row-properties style:row-height="225.75pt" style:use-optimal-row-height="false" fo:break-before="auto"/>
    </style:style>
    <style:style style:name="ro34" style:family="table-row">
      <style:table-row-properties style:row-height="108.75pt" style:use-optimal-row-height="false" fo:break-before="auto"/>
    </style:style>
    <style:style style:name="ro35" style:family="table-row">
      <style:table-row-properties style:row-height="180.75pt" style:use-optimal-row-height="false" fo:break-before="auto"/>
    </style:style>
    <style:style style:name="ro36" style:family="table-row">
      <style:table-row-properties style:row-height="168pt" style:use-optimal-row-height="false" fo:break-before="auto"/>
    </style:style>
    <style:style style:name="ro37" style:family="table-row">
      <style:table-row-properties style:row-height="334.5pt" style:use-optimal-row-height="false" fo:break-before="auto"/>
    </style:style>
    <style:style style:name="ro38" style:family="table-row">
      <style:table-row-properties style:row-height="213.75pt" style:use-optimal-row-height="false" fo:break-before="auto"/>
    </style:style>
    <style:style style:name="ro39" style:family="table-row">
      <style:table-row-properties style:row-height="189.75pt" style:use-optimal-row-height="false" fo:break-before="auto"/>
    </style:style>
    <style:style style:name="ro40" style:family="table-row">
      <style:table-row-properties style:row-height="118.5pt" style:use-optimal-row-height="false" fo:break-before="auto"/>
    </style:style>
    <style:style style:name="ro41" style:family="table-row">
      <style:table-row-properties style:row-height="360.75pt" style:use-optimal-row-height="false" fo:break-before="auto"/>
    </style:style>
    <style:style style:name="ro42" style:family="table-row">
      <style:table-row-properties style:row-height="195.75pt" style:use-optimal-row-height="false" fo:break-before="auto"/>
    </style:style>
    <style:style style:name="ro43" style:family="table-row">
      <style:table-row-properties style:row-height="183.75pt" style:use-optimal-row-height="false" fo:break-before="auto"/>
    </style:style>
    <style:style style:name="ro44" style:family="table-row">
      <style:table-row-properties style:row-height="219pt" style:use-optimal-row-height="false" fo:break-before="auto"/>
    </style:style>
    <style:style style:name="ro45" style:family="table-row">
      <style:table-row-properties style:row-height="373.5pt" style:use-optimal-row-height="false" fo:break-before="auto"/>
    </style:style>
    <style:style style:name="ro46" style:family="table-row">
      <style:table-row-properties style:row-height="100.5pt" style:use-optimal-row-height="false" fo:break-before="auto"/>
    </style:style>
    <style:style style:name="ro47" style:family="table-row">
      <style:table-row-properties style:row-height="72.75pt" style:use-optimal-row-height="false" fo:break-before="auto"/>
    </style:style>
    <style:style style:name="ro48" style:family="table-row">
      <style:table-row-properties style:row-height="64.5pt" style:use-optimal-row-height="false" fo:break-before="auto"/>
    </style:style>
    <style:style style:name="ro49" style:family="table-row">
      <style:table-row-properties style:row-height="87pt" style:use-optimal-row-height="false" fo:break-before="auto"/>
    </style:style>
    <style:style style:name="ro50" style:family="table-row">
      <style:table-row-properties style:row-height="113.25pt" style:use-optimal-row-height="false" fo:break-before="auto"/>
    </style:style>
    <style:style style:name="ro51" style:family="table-row">
      <style:table-row-properties style:row-height="114pt" style:use-optimal-row-height="false" fo:break-before="auto"/>
    </style:style>
    <style:style style:name="ro52" style:family="table-row">
      <style:table-row-properties style:row-height="136.5pt" style:use-optimal-row-height="false" fo:break-before="auto"/>
    </style:style>
    <style:style style:name="ro53" style:family="table-row">
      <style:table-row-properties style:row-height="1.5pt" style:use-optimal-row-height="false" fo:break-before="auto"/>
    </style:style>
    <style:style style:name="ro54" style:family="table-row">
      <style:table-row-properties style:row-height="124.5pt" style:use-optimal-row-height="false" fo:break-before="auto"/>
    </style:style>
    <style:style style:name="ro55" style:family="table-row">
      <style:table-row-properties style:row-height="126.75pt" style:use-optimal-row-height="false" fo:break-before="auto"/>
    </style:style>
    <style:style style:name="ro56" style:family="table-row">
      <style:table-row-properties style:row-height="153pt" style:use-optimal-row-height="false" fo:break-before="auto"/>
    </style:style>
    <style:style style:name="ro57" style:family="table-row">
      <style:table-row-properties style:row-height="96pt" style:use-optimal-row-height="false" fo:break-before="auto"/>
    </style:style>
    <style:style style:name="ro58" style:family="table-row">
      <style:table-row-properties style:row-height="106.5pt" style:use-optimal-row-height="false" fo:break-before="auto"/>
    </style:style>
    <style:style style:name="ro59" style:family="table-row">
      <style:table-row-properties style:row-height="248.25pt" style:use-optimal-row-height="false" fo:break-before="auto"/>
    </style:style>
    <style:style style:name="ro60" style:family="table-row">
      <style:table-row-properties style:row-height="302.25pt" style:use-optimal-row-height="false" fo:break-before="auto"/>
    </style:style>
    <style:style style:name="ro61" style:family="table-row">
      <style:table-row-properties style:row-height="129.75pt" style:use-optimal-row-height="false" fo:break-before="auto"/>
    </style:style>
    <style:style style:name="ro62" style:family="table-row">
      <style:table-row-properties style:row-height="103.5pt" style:use-optimal-row-height="false" fo:break-before="auto"/>
    </style:style>
    <style:style style:name="ro63" style:family="table-row">
      <style:table-row-properties style:row-height="84.75pt" style:use-optimal-row-height="false" fo:break-before="auto"/>
    </style:style>
    <style:style style:name="ro64" style:family="table-row">
      <style:table-row-properties style:row-height="91.5pt" style:use-optimal-row-height="false" fo:break-before="auto"/>
    </style:style>
    <style:style style:name="ro65" style:family="table-row">
      <style:table-row-properties style:row-height="75.75pt" style:use-optimal-row-height="false" fo:break-before="auto"/>
    </style:style>
    <style:style style:name="ro66" style:family="table-row">
      <style:table-row-properties style:row-height="14.25pt" style:use-optimal-row-height="false" fo:break-before="auto"/>
    </style:style>
    <style:style style:name="ro67" style:family="table-row">
      <style:table-row-properties style:row-height="15.75pt" style:use-optimal-row-height="false" fo:break-before="auto"/>
    </style:style>
    <style:style style:name="ro68" style:family="table-row">
      <style:table-row-properties style:row-height="15pt" style:use-optimal-row-height="false" fo:break-before="auto"/>
    </style:style>
    <style:style style:name="ro69" style:family="table-row">
      <style:table-row-properties style:row-height="123pt" style:use-optimal-row-height="false" fo:break-before="auto"/>
    </style:style>
    <style:style style:name="ro70" style:family="table-row">
      <style:table-row-properties style:row-height="63pt" style:use-optimal-row-height="false" fo:break-before="auto"/>
    </style:style>
    <style:style style:name="ro71" style:family="table-row">
      <style:table-row-properties style:row-height="312pt" style:use-optimal-row-height="false" fo:break-before="auto"/>
    </style:style>
    <style:style style:name="ro72" style:family="table-row">
      <style:table-row-properties style:row-height="360pt" style:use-optimal-row-height="false" fo:break-before="auto"/>
    </style:style>
    <style:style style:name="ro73" style:family="table-row">
      <style:table-row-properties style:row-height="177.75pt" style:use-optimal-row-height="false" fo:break-before="auto"/>
    </style:style>
    <style:style style:name="ro74" style:family="table-row">
      <style:table-row-properties style:row-height="261.75pt" style:use-optimal-row-height="false" fo:break-before="auto"/>
    </style:style>
    <style:style style:name="ro75" style:family="table-row">
      <style:table-row-properties style:row-height="192.75pt" style:use-optimal-row-height="false" fo:break-before="auto"/>
    </style:style>
    <style:style style:name="ro76" style:family="table-row">
      <style:table-row-properties style:row-height="229.5pt" style:use-optimal-row-height="false" fo:break-before="auto"/>
    </style:style>
    <style:style style:name="ro77" style:family="table-row">
      <style:table-row-properties style:row-height="194.25pt" style:use-optimal-row-height="false" fo:break-before="auto"/>
    </style:style>
    <style:style style:name="ro78" style:family="table-row">
      <style:table-row-properties style:row-height="208.5pt" style:use-optimal-row-height="false" fo:break-before="auto"/>
    </style:style>
    <style:style style:name="ro79" style:family="table-row">
      <style:table-row-properties style:row-height="85.5pt" style:use-optimal-row-height="false" fo:break-before="auto"/>
    </style:style>
    <style:style style:name="ro80" style:family="table-row">
      <style:table-row-properties style:row-height="278.25pt" style:use-optimal-row-height="false" fo:break-before="auto"/>
    </style:style>
    <style:style style:name="ro81" style:family="table-row">
      <style:table-row-properties style:row-height="175.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draw:luminance="0%" draw:contrast="0%" draw:image-opacity="100%"/>
    </style:style>
    <style:style style:family="graphic" style:name="a1" style:parent-style-name="Graphics">
      <style:graphic-properties draw:fill="none" fo:clip="rect(0in, 0in, 0in, 0in)" draw:stroke="none" draw:luminance="0%" draw:contrast="0%" draw:image-opacity="100%"/>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content-validations>
        <table:content-validation table:name="val1" table:condition="of:cell-content-is-in-list(&quot;Presentado&quot;;&quot;Pendiente&quot;;&quot;No Aplica&quot;)">
          <table:help-message/>
          <table:error-message table:display="true"/>
        </table:content-validation>
      </table:content-validations>
      <table:table table:name="2026" table:style-name="ta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default-cell-style-name="ce3"/>
        <table:table-column table:style-name="co11" table:default-cell-style-name="ce3"/>
        <table:table-column table:style-name="co12" table:default-cell-style-name="ce3"/>
        <table:table-column table:style-name="co13" table:default-cell-style-name="ce3"/>
        <table:table-column table:style-name="co6" table:default-cell-style-name="ce3"/>
        <table:table-column table:style-name="co14" table:default-cell-style-name="ce3"/>
        <table:table-column table:style-name="co15" table:default-cell-style-name="ce3"/>
        <table:table-column table:style-name="co16" table:default-cell-style-name="ce3"/>
        <table:table-column table:style-name="co17" table:number-columns-repeated="1007" table:default-cell-style-name="ce3"/>
        <table:table-column table:style-name="co18" table:number-columns-repeated="15360" table:default-cell-style-name="ce3"/>
        <table:table-row table:style-name="ro1">
          <table:table-cell office:value-type="string" table:number-columns-spanned="15" table:number-rows-spanned="1" table:style-name="ce26">
            <text:p>Acuerdos e Informes de Viaje 2026</text:p>
          </table:table-cell>
          <table:covered-table-cell table:number-columns-repeated="2"/>
          <table:covered-table-cell>
            <draw:frame draw:z-index="1" draw:id="id0" draw:style-name="a0" draw:name="image1.png" svg:x="0.92569in" svg:y="0.19389in" svg:width="4.72875in" svg:height="1.14528in" style:rel-width="scale" style:rel-height="scale">
              <draw:image xlink:href="media/image1.png" xlink:type="simple" xlink:show="embed" xlink:actuate="onLoad"/>
              <svg:title/>
              <svg:desc/>
            </draw:frame>
          </table:covered-table-cell>
          <table:covered-table-cell table:number-columns-repeated="11"/>
          <table:table-cell table:number-columns-repeated="15" table:style-name="ce2"/>
          <table:table-cell table:number-columns-repeated="16354"/>
        </table:table-row>
        <table:table-row table:style-name="ro2">
          <table:table-cell office:value-type="string" table:style-name="ce4">
            <text:p><text:s/>Acuerdo de Viaje</text:p>
          </table:table-cell>
          <table:table-cell office:value-type="string" table:style-name="ce4">
            <text:p>Persona Funcionaria</text:p>
          </table:table-cell>
          <table:table-cell office:value-type="string" table:style-name="ce4">
            <text:p>Lugar</text:p>
          </table:table-cell>
          <table:table-cell office:value-type="string" table:style-name="ce4">
            <text:p>Motivo del viaje</text:p>
          </table:table-cell>
          <table:table-cell office:value-type="string" table:style-name="ce4">
            <text:p>Fechas del Seminario, Capacitacion</text:p>
          </table:table-cell>
          <table:table-cell office:value-type="string" table:style-name="ce5">
            <text:p>Salida del País</text:p>
          </table:table-cell>
          <table:table-cell office:value-type="string" table:style-name="ce4">
            <text:p>Retorno al País</text:p>
          </table:table-cell>
          <table:table-cell office:value-type="string" table:style-name="ce4">
            <text:p>Cantidad de días</text:p>
          </table:table-cell>
          <table:table-cell office:value-type="string" table:style-name="ce4">
            <text:p>Boleto Aéreo</text:p>
          </table:table-cell>
          <table:table-cell office:value-type="string" table:style-name="ce4">
            <text:p>Transporte Terrestre</text:p>
          </table:table-cell>
          <table:table-cell office:value-type="string" table:style-name="ce4">
            <text:p>Monto transporte en el exterior E-10503</text:p>
          </table:table-cell>
          <table:table-cell office:value-type="string" table:style-name="ce4">
            <text:p>Viáticos</text:p>
          </table:table-cell>
          <table:table-cell office:value-type="string" table:style-name="ce6">
            <text:p>Monto Viáticos en el Exterior E-10504</text:p>
          </table:table-cell>
          <table:table-cell office:value-type="string" table:style-name="ce4">
            <text:p>Seguro Viajero</text:p>
          </table:table-cell>
          <table:table-cell office:value-type="string" table:style-name="ce4">
            <text:p>Fecha Presentación Informe Viaje</text:p>
          </table:table-cell>
          <table:table-cell office:value-type="string" table:style-name="ce4">
            <text:p>Informe</text:p>
            <text:p>de Viaje</text:p>
          </table:table-cell>
          <table:table-cell office:value-type="string" table:style-name="ce4">
            <text:p>Resultados Obtenidos</text:p>
          </table:table-cell>
          <table:table-cell table:number-columns-repeated="13" table:style-name="ce7"/>
          <table:table-cell table:number-columns-repeated="16354"/>
        </table:table-row>
        <table:table-row table:style-name="ro3">
          <table:table-cell office:value-type="string" table:style-name="ce8">
            <text:p>MICITT-DAF-ADV-000001-2026</text:p>
          </table:table-cell>
          <table:table-cell office:value-type="string" table:style-name="ce8">
            <text:p>Erikson Álvarez Calonge</text:p>
          </table:table-cell>
          <table:table-cell office:value-type="string" table:style-name="ce8">
            <text:p>Madrid, España.</text:p>
          </table:table-cell>
          <table:table-cell office:value-type="string" table:style-name="ce9">
            <text:p>“Fit4Digital First Project Meeting”</text:p>
          </table:table-cell>
          <table:table-cell office:value-type="string" table:style-name="ce8">
            <text:p>15 y 16 de enero de 2026</text:p>
          </table:table-cell>
          <table:table-cell office:value-type="date" office:date-value="2026-01-13T00:00:00" table:style-name="ce10">
            <text:p>13/1/2026</text:p>
          </table:table-cell>
          <table:table-cell office:value-type="date" office:date-value="2026-01-17T00:00:00" table:style-name="ce10">
            <text:p>17/1/2026</text:p>
          </table:table-cell>
          <table:table-cell office:value-type="float" office:value="5" table:formula="of:=[.G3]-[.F3]+1" table:style-name="ce11">
            <text:p>5</text:p>
          </table:table-cell>
          <table:table-cell office:value-type="string" table:style-name="ce10">
            <text:p>proyecto Fit4Digital.</text:p>
          </table:table-cell>
          <table:table-cell office:value-type="string" table:style-name="ce10">
            <text:p>proyecto Fit4Digital.</text:p>
          </table:table-cell>
          <table:table-cell office:value-type="string" table:style-name="ce8">
            <text:p>N/A</text:p>
          </table:table-cell>
          <table:table-cell office:value-type="string" table:style-name="ce8">
            <text:p>Proyecto Fit4Digital.</text:p>
          </table:table-cell>
          <table:table-cell office:value-type="string" table:style-name="ce8">
            <text:p>N/A</text:p>
          </table:table-cell>
          <table:table-cell office:value-type="string" table:style-name="ce8">
            <text:p>Programa 893 Coordinación y Desarrollo, Científico y Tecnológico,</text:p>
          </table:table-cell>
          <table:table-cell office:value-type="date" office:date-value="2026-01-27T00:00:00" table:style-name="ce12">
            <text:p>27/01/2026</text:p>
          </table:table-cell>
          <table:table-cell office:value-type="string" table:content-validation-name="val1" table:style-name="ce8">
            <text:p>Presentado</text:p>
          </table:table-cell>
          <table:table-cell office:value-type="string" table:style-name="ce13">
            <text:p>Durante la actividad se participó en la coordinación del WP1 del proyecto Fit4Digital, junto con el equipo de República Dominicana, lo que permitió alinear expectativas, roles y responsabilidades del MICITT en relación con los entregables D1.1 y MS1. Este espacio facilitó una comprensión común del alcance del trabajo y de los compromisos institucionales asociados a este paquete de trabajo. <text:s/>Adicionalmente, se compartieron avances de Costa Rica en materia de microcredenciales, en particular el desarrollo de la Billetera Digital País – Pura Vida Móvil, y se sostuvo un intercambio con los socios del proyecto para definir un plan inicial de abordaje del WP1, incluyendo enfoque metodológico, tiempos y mecanismos de coordinación. Como resultado, se alcanzó una claridad concreta sobre lo que debe desarrollar el MICITT dentro del proyecto y los pasos a seguir.</text:p>
          </table:table-cell>
          <table:table-cell table:number-columns-repeated="13" table:style-name="ce7"/>
          <table:table-cell table:number-columns-repeated="16354"/>
        </table:table-row>
        <table:table-row table:style-name="ro4">
          <table:table-cell office:value-type="string" table:style-name="ce14">
            <text:p>MICITT-DAF-ADV-000002-2026</text:p>
          </table:table-cell>
          <table:table-cell office:value-type="string" table:style-name="ce14">
            <text:p>Maria Fernanda Fallas Garita</text:p>
          </table:table-cell>
          <table:table-cell office:value-type="string" table:style-name="ce14">
            <text:p>Madrid, España.</text:p>
          </table:table-cell>
          <table:table-cell office:value-type="string" table:style-name="ce15">
            <text:p>“Fit4Digital First Project Meeting”</text:p>
          </table:table-cell>
          <table:table-cell office:value-type="string" table:style-name="ce14">
            <text:p>15 y 16 de enero de 2026</text:p>
          </table:table-cell>
          <table:table-cell office:value-type="date" office:date-value="2026-01-13T00:00:00" table:style-name="ce16">
            <text:p>13/1/2026</text:p>
          </table:table-cell>
          <table:table-cell office:value-type="date" office:date-value="2026-01-17T00:00:00" table:style-name="ce16">
            <text:p>17/1/2026</text:p>
          </table:table-cell>
          <table:table-cell office:value-type="float" office:value="5" table:formula="of:=[.G4]-[.F4]+1" table:style-name="ce17">
            <text:p>5</text:p>
          </table:table-cell>
          <table:table-cell office:value-type="string" table:style-name="ce16">
            <text:p>proyecto Fit4Digital.</text:p>
          </table:table-cell>
          <table:table-cell office:value-type="string" table:style-name="ce16">
            <text:p>proyecto Fit4Digital.</text:p>
          </table:table-cell>
          <table:table-cell office:value-type="string" table:style-name="ce14">
            <text:p>N/A</text:p>
          </table:table-cell>
          <table:table-cell office:value-type="string" table:style-name="ce14">
            <text:p>Proyecto Fit4Digital.</text:p>
          </table:table-cell>
          <table:table-cell office:value-type="string" table:style-name="ce14">
            <text:p>N/A</text:p>
          </table:table-cell>
          <table:table-cell office:value-type="string" table:style-name="ce14">
            <text:p>Programa 893 Coordinación y Desarrollo, Científico y Tecnológico,</text:p>
          </table:table-cell>
          <table:table-cell office:value-type="date" office:date-value="2026-01-29T00:00:00" table:style-name="ce18">
            <text:p>29/01/2026</text:p>
          </table:table-cell>
          <table:table-cell office:value-type="string" table:content-validation-name="val1" table:style-name="ce14">
            <text:p>Presentado</text:p>
          </table:table-cell>
          <table:table-cell office:value-type="string" table:style-name="ce19">
            <text:p>Esta reunión está directamente relacionada con el objetivo 3 del PAO de la Unidad de cooperación internacional: “Optimizar la gestión de cooperación internacional, relaciones diplomáticas, alianzas público-privadas y compromisos internacionales del Ministerio y de las entidades que conforman el Sector Ciencia, Tecnología, Innovación y Telecomunicaciones.” Asimismo, la reunión del proyecto se alinea con las líneas estratégicas del MICITT orientadas a la transformación digital, el fortalecimiento del gobierno digital y el impulso de la innovación, al contribuir al análisis y desarrollo de insumos estratégicos sobre microcredenciales y educación superior en el contexto de la transición digital. La participación en el proyecto Fit4Digital refuerza el rol del Ministerio como ente rector en materia de ciencia, tecnología e innovación.</text:p>
          </table:table-cell>
          <table:table-cell table:number-columns-repeated="13" table:style-name="ce7"/>
          <table:table-cell table:number-columns-repeated="16354"/>
        </table:table-row>
        <table:table-row table:style-name="ro5">
          <table:table-cell office:value-type="string" table:style-name="ce8">
            <text:p>MICITT-DAF-ADV-000003-2026 (ADENDA)</text:p>
          </table:table-cell>
          <table:table-cell office:value-type="string" table:style-name="ce8">
            <text:p>Marlon Ávalos Elizondo</text:p>
          </table:table-cell>
          <table:table-cell office:value-type="string" table:style-name="ce8">
            <text:p><text:s/>Ciudad de Nueva Delhi en la India</text:p>
          </table:table-cell>
          <table:table-cell office:value-type="string" table:style-name="ce8">
            <text:p>Eventos representativos y reuniones con socios estratégicos de proyectos liderados desde el MICITT</text:p>
          </table:table-cell>
          <table:table-cell office:value-type="string" table:style-name="ce8">
            <text:p><text:s/>16 al 20 de febrero de 2026</text:p>
          </table:table-cell>
          <table:table-cell office:value-type="date" office:date-value="2026-02-14T00:00:00" table:style-name="ce10">
            <text:p>14/2/2026</text:p>
          </table:table-cell>
          <table:table-cell office:value-type="date" office:date-value="2026-02-21T00:00:00" table:style-name="ce10">
            <text:p>21/2/2026</text:p>
          </table:table-cell>
          <table:table-cell office:value-type="float" office:value="8" table:formula="of:=[.G5]-[.F5]+1" table:style-name="ce11">
            <text:p>8</text:p>
          </table:table-cell>
          <table:table-cell office:value-type="string" table:style-name="ce8">
            <text:p>Programa 893 Coordinación y Desarrollo, Científico y Tecnológico,</text:p>
          </table:table-cell>
          <table:table-cell office:value-type="string" table:style-name="ce8">
            <text:p>Programa 893 Coordinación y Desarrollo, Científico y Tecnológico,</text:p>
          </table:table-cell>
          <table:table-cell office:value-type="string" table:style-name="ce8">
            <text:p>(ADENDA)</text:p>
          </table:table-cell>
          <table:table-cell office:value-type="string" table:style-name="ce8">
            <text:p>Programa 893 Coordinación y Desarrollo, Científico y Tecnológico,</text:p>
          </table:table-cell>
          <table:table-cell office:value-type="string" table:style-name="ce8">
            <text:p>(ADENDA)</text:p>
          </table:table-cell>
          <table:table-cell office:value-type="string" table:style-name="ce8">
            <text:p>Programa 893 Coordinación y Desarrollo, Científico y Tecnológico,</text:p>
          </table:table-cell>
          <table:table-cell office:value-type="string" table:style-name="ce8">
            <text:p>(ADENDA)</text:p>
          </table:table-cell>
          <table:table-cell office:value-type="string" table:content-validation-name="val1" table:style-name="ce8">
            <text:p>No Aplica</text:p>
          </table:table-cell>
          <table:table-cell office:value-type="string" table:style-name="ce8">
            <text:p>(ADENDA)</text:p>
          </table:table-cell>
          <table:table-cell table:number-columns-repeated="13" table:style-name="ce7"/>
          <table:table-cell table:number-columns-repeated="16354"/>
        </table:table-row>
        <table:table-row table:style-name="ro6">
          <table:table-cell office:value-type="string" table:style-name="ce14">
            <text:p>MICITT-DAF-ADV-000004-2026</text:p>
          </table:table-cell>
          <table:table-cell office:value-type="string" table:style-name="ce14">
            <text:p>Alejandro Obando Porras</text:p>
          </table:table-cell>
          <table:table-cell office:value-type="string" table:style-name="ce14">
            <text:p><text:s/>Ciudad de Nueva Delhi en la India</text:p>
          </table:table-cell>
          <table:table-cell office:value-type="string" table:style-name="ce14">
            <text:p><text:s/>“GPAI Ministerial Meeting y el India AI Impact Summit” y en diferentes reuniones oficiales,</text:p>
          </table:table-cell>
          <table:table-cell office:value-type="string" table:style-name="ce14">
            <text:p><text:s/>16 al 20 de febrero de 2026</text:p>
          </table:table-cell>
          <table:table-cell office:value-type="date" office:date-value="2026-02-14T00:00:00" table:style-name="ce16">
            <text:p>14/2/2026</text:p>
          </table:table-cell>
          <table:table-cell office:value-type="date" office:date-value="2026-02-21T00:00:00" table:style-name="ce16">
            <text:p>21/2/2026</text:p>
          </table:table-cell>
          <table:table-cell office:value-type="float" office:value="8" table:formula="of:=[.G6]-[.F6]+1" table:style-name="ce17">
            <text:p>8</text:p>
          </table:table-cell>
          <table:table-cell office:value-type="string" table:style-name="ce14">
            <text:p>Gobierno de la India</text:p>
          </table:table-cell>
          <table:table-cell office:value-type="string" table:style-name="ce14">
            <text:p>Programa 893 Coordinación y Desarrollo, Científico y Tecnológico,</text:p>
          </table:table-cell>
          <table:table-cell office:value-type="string" table:style-name="ce14">
            <text:p>N/A</text:p>
          </table:table-cell>
          <table:table-cell office:value-type="string" table:style-name="ce14">
            <text:p>Programa 893 Coordinación y Desarrollo, Científico y Tecnológico y Gobierno de la India</text:p>
          </table:table-cell>
          <table:table-cell office:value-type="currency" office:value="228366.12" table:style-name="ce20">
            <text:p>₡228,366.12</text:p>
          </table:table-cell>
          <table:table-cell office:value-type="string" table:style-name="ce14">
            <text:p>Programa 893 Coordinación y Desarrollo, Científico y Tecnológico,</text:p>
          </table:table-cell>
          <table:table-cell office:value-type="date" office:date-value="2026-03-10T00:00:00" table:style-name="ce16">
            <text:p>10/3/2026</text:p>
          </table:table-cell>
          <table:table-cell office:value-type="string" table:content-validation-name="val1" table:style-name="ce14">
            <text:p>Presentado</text:p>
          </table:table-cell>
          <table:table-cell office:value-type="string" table:style-name="ce14">
            <text:p>La participación en la presente misión oficial tuvo como objetivo acompañar a la señora Ministra de Ciencia, Innovación, Tecnología y Telecomunicaciones en el desarrollo de su agenda internacional de alto nivel, incluyendo la coordinación previa de reuniones con las contrapartes internacionales, la preparación de insumos técnicos y estratégicos para la participación de la Ministra, así como el acompañamiento durante los encuentros sostenidos en el marco del evento.</text:p>
            <text:p>Se facilitó la articulación con otras instituciones del Gobierno de Costa Rica presentes en la misión, con el objetivo de asegurar coherencia institucional en los mensajes y maximizar las oportunidades de cooperación identificadas. Los objetivos de la misión fueron alcanzados satisfactoriamente, logrando posicionar a Costa Rica en espacios internacionales de alto nivel relacionados con ciencia, tecnología, innovación e inteligencia artificial, así como avanzar en el establecimiento de contactos estratégicos y oportunidades de cooperación con distintos actores internacionales. Asimismo, se apoyó la identificación de posibles iniciativas de colaboración que podrán ser desarrolladas posteriormente por el Ministerio en coordinación con sus socios internacionales.</text:p>
          </table:table-cell>
          <table:table-cell table:number-columns-repeated="13" table:style-name="ce7"/>
          <table:table-cell table:number-columns-repeated="16354"/>
        </table:table-row>
        <table:table-row table:style-name="ro7">
          <table:table-cell office:value-type="string" table:style-name="ce8">
            <text:p>MICITT-DAF-ADV-000005-2026</text:p>
          </table:table-cell>
          <table:table-cell office:value-type="string" table:style-name="ce8">
            <text:p>Beatriz Ortiz Arias</text:p>
          </table:table-cell>
          <table:table-cell office:value-type="string" table:style-name="ce8">
            <text:p>Ciudad de Panamá.</text:p>
          </table:table-cell>
          <table:table-cell office:value-type="string" table:style-name="ce8">
            <text:p>“Encuentro Regional de Bioeconomía- Comunidad de Práctica (CoP) América Latina-Reino Unido”</text:p>
          </table:table-cell>
          <table:table-cell office:value-type="string" table:style-name="ce8">
            <text:p>24 al 26 de febrero de 2026</text:p>
          </table:table-cell>
          <table:table-cell office:value-type="date" office:date-value="2026-02-23T00:00:00" table:style-name="ce10">
            <text:p>23/2/2026</text:p>
          </table:table-cell>
          <table:table-cell office:value-type="date" office:date-value="2026-02-27T00:00:00" table:style-name="ce10">
            <text:p>27/2/2026</text:p>
          </table:table-cell>
          <table:table-cell office:value-type="float" office:value="5" table:formula="of:=[.G7]-[.F7]+1" table:style-name="ce11">
            <text:p>5</text:p>
          </table:table-cell>
          <table:table-cell office:value-type="string" table:style-name="ce8">
            <text:p>Gobierno Británico</text:p>
          </table:table-cell>
          <table:table-cell office:value-type="string" table:style-name="ce8">
            <text:p>Gobierno Británico</text:p>
          </table:table-cell>
          <table:table-cell office:value-type="string" table:style-name="ce8">
            <text:p>N/A</text:p>
          </table:table-cell>
          <table:table-cell office:value-type="string" table:style-name="ce8">
            <text:p>Gobierno Británico</text:p>
          </table:table-cell>
          <table:table-cell office:value-type="string" table:style-name="ce8">
            <text:p>N/A</text:p>
          </table:table-cell>
          <table:table-cell office:value-type="string" table:style-name="ce8">
            <text:p>Instituto Interamericano de Cooperación para la Agricultura (IICA)</text:p>
          </table:table-cell>
          <table:table-cell office:value-type="date" office:date-value="2026-03-03T00:00:00" table:style-name="ce10">
            <text:p>3/3/2026</text:p>
          </table:table-cell>
          <table:table-cell office:value-type="string" table:content-validation-name="val1" table:style-name="ce8">
            <text:p>Presentado</text:p>
          </table:table-cell>
          <table:table-cell office:value-type="string" table:style-name="ce8">
            <text:p>En el marco de la Misión de la Comunidad de Práctica (CoP) de Bioeconomía, celebrada del 24 al 27 de febrero de 2026 en Panamá, se participó oficialmente en representación del Ministerio de Ciencia, Innovación, Tecnología y Telecomunicaciones (MICITT), en atención a los objetivos estratégicos orientados al fortalecimiento del posicionamiento institucional en procesos regionales de desarrollo sostenible basados en ciencia, tecnología e innovación. Esta misión constituyó un espacio de alto nivel que reunió a tomadores de decisión, organismos multilaterales, sector privado y comunidad científica, permitiendo al Ministerio integrarse activamente en el diálogo regional sobre bioeconomía como motor de crecimiento verde.</text:p>
            <text:p>La participación incluyó intervención en la Plenaria del 24 de febrero, espacio destinado a la presentación país, donde se expuso el marco estratégico, avances e instrumentos de implementación de la Estrategia Nacional de Bioeconomía 2020–2030 mediante la presentación “Bioeconomía: estrategia de transformación productiva”. Se destacó la bioeconomía como política pública transversal, vinculada a la agenda nacional de descarbonización, conservación de biodiversidad y cumplimiento de los Objetivos de Desarrollo Sostenible (ODS), así como su articulación con la transformación productiva basada en conocimiento.</text:p>
            <text:p>Durante la exposición se detallaron los cinco ejes estratégicos de la Estrategia Nacional de Bioeconomía y su operacionalización mediante instrumentos concretos, incluyendo el proyecto Project ONE de Innovación verde y sostenible, con sus componentes Agroboost, Bioinnova Tech y AdapTech, orientados a la digitalización agrícola, valorización de biomasa, fortalecimiento de cadenas de valor y adaptación climática con base tecnológica. Asimismo, se compartieron experiencias nacionales emblemáticas, como el caso Nicoverde, evidenciando la capacidad del país para implementar modelos de bioeconomía con impacto territorial y productivo.</text:p>
            <text:p>La asistencia permitió al MICITT acceder a conocimiento actualizado sobre tendencias regionales, enfoques institucionales y mecanismos de articulación en bioeconomía, así como visibilizar las capacidades nacionales en ciencia, tecnología e innovación ante actores estratégicos internacionales. En términos institucionales, la participación contribuyó al fortalecimiento del liderazgo del Ministerio en la articulación de políticas públicas que integran innovación, sostenibilidad ambiental y desarrollo económico, en concordancia con las prioridades nacionales y los compromisos internacionales del país.</text:p>
          </table:table-cell>
          <table:table-cell table:number-columns-repeated="13" table:style-name="ce7"/>
          <table:table-cell table:number-columns-repeated="16354"/>
        </table:table-row>
        <table:table-row table:style-name="ro8">
          <table:table-cell office:value-type="string" table:style-name="ce14">
            <text:p>MICITT-DAF-ADV-000006-2026</text:p>
          </table:table-cell>
          <table:table-cell office:value-type="string" table:style-name="ce14">
            <text:p>Orlando Vega Quesada</text:p>
          </table:table-cell>
          <table:table-cell office:value-type="string" table:style-name="ce14">
            <text:p>ciudad de Madrid, España.</text:p>
          </table:table-cell>
          <table:table-cell office:value-type="string" table:style-name="ce14">
            <text:p>Sesión abierta del Ciclo de Diálogos Iberoamérica Digital” y “Reunión cerrada del Grupo de Trabajo para la implementación de la CIPDED”,</text:p>
          </table:table-cell>
          <table:table-cell office:value-type="string" table:style-name="ce14">
            <text:p>26 y 27 de febrero de 2026</text:p>
          </table:table-cell>
          <table:table-cell office:value-type="date" office:date-value="2026-02-24T00:00:00" table:style-name="ce16">
            <text:p>24/2/2026</text:p>
          </table:table-cell>
          <table:table-cell office:value-type="date" office:date-value="2026-02-28T00:00:00" table:style-name="ce16">
            <text:p>28/2/2026</text:p>
          </table:table-cell>
          <table:table-cell office:value-type="float" office:value="5" table:formula="of:=[.G8]-[.F8]+1" table:style-name="ce17">
            <text:p>5</text:p>
          </table:table-cell>
          <table:table-cell office:value-type="string" table:style-name="ce14">
            <text:p>Secretaría General Iberoamericana (SEGIB), con el apoyo de la a Agencia Española de Cooperación Internacional para el Desarrollo (AECID).</text:p>
          </table:table-cell>
          <table:table-cell office:value-type="string" table:style-name="ce14">
            <text:p>Secretaría General Iberoamericana (SEGIB), con el apoyo de la a Agencia Española de Cooperación Internacional para el Desarrollo (AECID).</text:p>
          </table:table-cell>
          <table:table-cell office:value-type="string" table:style-name="ce14">
            <text:p>N/A</text:p>
          </table:table-cell>
          <table:table-cell office:value-type="string" table:style-name="ce14">
            <text:p>Secretaría General Iberoamericana (SEGIB), con el apoyo de la a Agencia Española de Cooperación Internacional para el Desarrollo (AECID) y <text:s/>Programa 893 Coordinación y Desarrollo, Científico y Tecnológic</text:p>
          </table:table-cell>
          <table:table-cell office:value-type="currency" office:value="203512.67" table:style-name="ce20">
            <text:p>₡203,512.67</text:p>
          </table:table-cell>
          <table:table-cell office:value-type="string" table:style-name="ce14">
            <text:p>Programa 893 Coordinación y Desarrollo, Científico y Tecnológico,</text:p>
          </table:table-cell>
          <table:table-cell office:value-type="date" office:date-value="2026-04-07T00:00:00" table:style-name="ce16">
            <text:p>7/4/2026</text:p>
          </table:table-cell>
          <table:table-cell office:value-type="string" table:content-validation-name="val1" table:style-name="ce14">
            <text:p>Presentado</text:p>
          </table:table-cell>
          <table:table-cell office:value-type="string" table:style-name="ce14">
            <text:p>La participación del gobierno de Costa Rica, en la Sesión abierta del Ciclo de Diálogos Iberoamérica Digital” y en la “Reunión cerrada del Grupo de Trabajo para la implementación de la CIPDED permitió dar visualización del compromiso que tiene el país materia de inteligencia artificial y disminución de brecha digital. Este foro es uno de los espacios multilaterales más relevantes de Iberoamericana para la definición de políticas públicas en IA, y la presencia de Costa Rica permitió consolidar su posición como un actor comprometido. La asistencia a este evento también resultó fundamental para la comunicar sobre los avances de la implementación de la Estrategia Nacional de Inteligencia Artificial (ENIA) 2024-2027.</text:p>
            <text:p>La visita a Madrid brindó la oportunidad de reunirse con la Secretaria de Estado de Digitalización e Inteligencia artificial de España en donde se permitió un intercambio en la información clave sobre tendencias y estándares globales, facilitando la alineación de oportunidades de cooperación con la estrategia nacional con los marcos internacionales más avanzados. Además, el evento permitió fortalecer redes de cooperación con países de Iberoamérica, así como explorar oportunidades de asistencia técnica en IA.</text:p>
          </table:table-cell>
          <table:table-cell table:number-columns-repeated="13" table:style-name="ce7"/>
          <table:table-cell table:number-columns-repeated="16354"/>
        </table:table-row>
        <table:table-row table:style-name="ro9">
          <table:table-cell office:value-type="string" table:style-name="ce8">
            <text:p>MICITT-DAF-ADV-000007-2026 (ADENDA)</text:p>
          </table:table-cell>
          <table:table-cell office:value-type="string" table:style-name="ce8">
            <text:p>Orlando Vega Quesada</text:p>
          </table:table-cell>
          <table:table-cell office:value-type="string" table:style-name="ce8">
            <text:p>ciudad de Madrid, España.</text:p>
          </table:table-cell>
          <table:table-cell office:value-type="string" table:style-name="ce8">
            <text:p>Sesión abierta del Ciclo de Diálogos Iberoamérica Digital” y “Reunión cerrada del Grupo de Trabajo para la implementación de la CIPDED”,</text:p>
          </table:table-cell>
          <table:table-cell office:value-type="string" table:style-name="ce8">
            <text:p>26 y 27 de febrero de 2026</text:p>
          </table:table-cell>
          <table:table-cell office:value-type="date" office:date-value="2026-02-24T00:00:00" table:style-name="ce10">
            <text:p>24/2/2026</text:p>
          </table:table-cell>
          <table:table-cell office:value-type="date" office:date-value="2026-02-28T00:00:00" table:style-name="ce10">
            <text:p>28/2/2026</text:p>
          </table:table-cell>
          <table:table-cell office:value-type="float" office:value="5" table:formula="of:=[.G9]-[.F9]+1" table:style-name="ce11">
            <text:p>5</text:p>
          </table:table-cell>
          <table:table-cell office:value-type="string" table:style-name="ce8">
            <text:p>Secretaría General Iberoamericana (SEGIB), con el apoyo de la a Agencia Española de Cooperación Internacional para el Desarrollo (AECID).</text:p>
          </table:table-cell>
          <table:table-cell office:value-type="string" table:style-name="ce8">
            <text:p>Secretaría General Iberoamericana (SEGIB), con el apoyo de la a Agencia Española de Cooperación Internacional para el Desarrollo (AECID) y <text:s/>Programa 893 Coordinación y Desarrollo, Científico y Tecnológico</text:p>
          </table:table-cell>
          <table:table-cell office:value-type="string" table:style-name="ce8">
            <text:p>(ADENDA)</text:p>
          </table:table-cell>
          <table:table-cell office:value-type="string" table:style-name="ce8">
            <text:p>Secretaría General Iberoamericana (SEGIB), con el apoyo de la a Agencia Española de Cooperación Internacional para el Desarrollo (AECID) y <text:s/>Programa 893 Coordinación y Desarrollo, Científico y Tecnológic</text:p>
          </table:table-cell>
          <table:table-cell office:value-type="string" table:style-name="ce8">
            <text:p>(ADENDA)</text:p>
          </table:table-cell>
          <table:table-cell office:value-type="string" table:style-name="ce8">
            <text:p>Programa 893 Coordinación y Desarrollo, Científico y Tecnológico,</text:p>
          </table:table-cell>
          <table:table-cell office:value-type="string" table:style-name="ce8">
            <text:p>(ADENDA)</text:p>
          </table:table-cell>
          <table:table-cell office:value-type="string" table:content-validation-name="val1" table:style-name="ce8">
            <text:p>No Aplica</text:p>
          </table:table-cell>
          <table:table-cell table:style-name="ce8"/>
          <table:table-cell table:number-columns-repeated="13" table:style-name="ce7"/>
          <table:table-cell table:number-columns-repeated="16354"/>
        </table:table-row>
        <table:table-row table:style-name="ro10">
          <table:table-cell office:value-type="string" table:style-name="ce14">
            <text:p>MICITT-DAF-ADV-000008-2026</text:p>
          </table:table-cell>
          <table:table-cell office:value-type="string" table:style-name="ce14">
            <text:p>José Manuel Peralta Carranza</text:p>
          </table:table-cell>
          <table:table-cell office:value-type="string" table:style-name="ce14">
            <text:p>Paris, Francia</text:p>
          </table:table-cell>
          <table:table-cell office:value-type="string" table:style-name="ce14">
            <text:p>“EU–LAC Digital Alliance High-Level Policy Dialogue on Cybersecurity and Secure Connectivity Infrastructure”,</text:p>
          </table:table-cell>
          <table:table-cell office:value-type="string" table:style-name="ce14">
            <text:p>18 al 20 de marzo de 2026</text:p>
          </table:table-cell>
          <table:table-cell office:value-type="date" office:date-value="2026-03-16T00:00:00" table:style-name="ce16">
            <text:p>16/3/2026</text:p>
          </table:table-cell>
          <table:table-cell office:value-type="date" office:date-value="2026-03-21T00:00:00" table:style-name="ce16">
            <text:p>21/3/2026</text:p>
          </table:table-cell>
          <table:table-cell office:value-type="float" office:value="6" table:formula="of:=[.G10]-[.F10]+1" table:style-name="ce17">
            <text:p>6</text:p>
          </table:table-cell>
          <table:table-cell office:value-type="string" table:style-name="ce14">
            <text:p>EU–LAC Digital Alliance</text:p>
          </table:table-cell>
          <table:table-cell office:value-type="string" table:style-name="ce14">
            <text:p>N/A</text:p>
          </table:table-cell>
          <table:table-cell office:value-type="string" table:style-name="ce14">
            <text:p>EU–LAC Digital Alliance</text:p>
          </table:table-cell>
          <table:table-cell office:value-type="string" table:style-name="ce14">
            <text:p>EU–LAC Digital Alliance</text:p>
          </table:table-cell>
          <table:table-cell office:value-type="string" table:style-name="ce14">
            <text:p>N/A</text:p>
          </table:table-cell>
          <table:table-cell office:value-type="string" table:style-name="ce14">
            <text:p>EU–LAC Digital Alliance</text:p>
          </table:table-cell>
          <table:table-cell office:value-type="date" office:date-value="2026-03-28T00:00:00" table:style-name="ce16">
            <text:p>28/3/2026</text:p>
          </table:table-cell>
          <table:table-cell office:value-type="string" table:content-validation-name="val1" table:style-name="ce14">
            <text:p>Presentado</text:p>
          </table:table-cell>
          <table:table-cell office:value-type="string" table:style-name="ce14">
            <text:p>Día 1: Apertura política</text:p>
            <text:p>En los espacios programados durante este día se realizó contactos con diferentes partes interesadas en la región, tanto de sector privado como público (técnico y diplomático), así como apoyo desde la arista técnica en la participación de la delegación de Costa Rica durante la intervención diplomática/política que se realizó.</text:p>
            <text:p>Día 2: Ciberseguridad</text:p>
            <text:p>Durante el ejercicio interactivo de ciberseguridad, se participó activamente, desde la arista técnica, aportando elementos propios de ingeniería, particularmente sobre la experiencia costarricense ante los ciberataques de los años 2022 y 2023. Este aporte, resultó de particular interés para la mesa de trabajo donde se participó.</text:p>
            <text:p>Durante las sesiones de “public-private matchmaking”, se participó, con el debido acompañamiento diplomático del delegado del Ministerio de Relaciones Exteriores de Costa Rica, en distintas sesiones con actores del sector privado, por ejemplo: Nokia, YesWeHack, SES satellite, entre otros, donde se logra establecer canales de comunicación para su valoración estratégica en el país.</text:p>
            <text:p>Día 3: Conectividad significativa</text:p>
            <text:p>Se realizó una participación en el panel (ver Anexo 1) “Advancing Secure Connectivity Infrastructure in Europe and LAC”, donde se presentó la estrategia del país, a nivel técnico, en relación con el despliegue seguro de redes móviles 5G y superiores en Costa Rica. Sobre este particular (seguridad y despliegue de redes móviles) se participó activamente en las distintas sesiones de trabajo que se plantearon por parte de la organización, aportando elementos técnicos sobre subastas de frecuencias, despliegue de infraestructura, y resaltando la importancia del diálogo y coordinación regional, como base de una plataforma segura que soporte el ecosistema digital de los países, y que, como elemento habilitador, se planteó la importancia, también, del seguimiento en los mecanismos de cooperación de la Unión Europea.</text:p>
            <text:p>Asimismo, y hacia el cierre del evento, se participó en el Workshop “EU satellite connectivity offer: IRIS2”, organizado por la UE, donde los operadores satelitales como Hispasat, SES y Eutelsat, presentaron sus estrategias de servicio y plataformas espaciales para brindar conectividad en la Región LAC.</text:p>
            <text:p/>
          </table:table-cell>
          <table:table-cell table:number-columns-repeated="13" table:style-name="ce7"/>
          <table:table-cell table:number-columns-repeated="16354"/>
        </table:table-row>
        <table:table-row table:style-name="ro11">
          <table:table-cell office:value-type="string" table:style-name="ce8">
            <text:p>MICITT-DAF-ADV-000009-2026</text:p>
          </table:table-cell>
          <table:table-cell office:value-type="string" table:style-name="ce8">
            <text:p>Marlon Ávalos Elizondo,</text:p>
          </table:table-cell>
          <table:table-cell office:value-type="string" table:style-name="ce8">
            <text:p>Washington D.C., Estados Unidos.</text:p>
          </table:table-cell>
          <table:table-cell office:value-type="string" table:style-name="ce8">
            <text:p>“The Fostering</text:p>
            <text:p>the Future Together Global Coalition”</text:p>
          </table:table-cell>
          <table:table-cell office:value-type="string" table:style-name="ce8">
            <text:p>24 y 25 marzo de 2026,</text:p>
          </table:table-cell>
          <table:table-cell office:value-type="date" office:date-value="2026-03-23T00:00:00" table:style-name="ce10">
            <text:p>23/3/2026</text:p>
          </table:table-cell>
          <table:table-cell office:value-type="date" office:date-value="2026-03-26T00:00:00" table:style-name="ce10">
            <text:p>26/3/2026</text:p>
          </table:table-cell>
          <table:table-cell office:value-type="float" office:value="4" table:formula="of:=([.G11]-[.F11])+1" table:style-name="ce11">
            <text:p>4</text:p>
          </table:table-cell>
          <table:table-cell office:value-type="string" table:style-name="ce8">
            <text:p>programa 893 Coordinación y Desarrollo, Científico y Tecnológico</text:p>
          </table:table-cell>
          <table:table-cell office:value-type="string" table:style-name="ce8">
            <text:p>programa 893 Coordinación y Desarrollo, Científico y Tecnológico</text:p>
          </table:table-cell>
          <table:table-cell office:value-type="currency" office:value="801736" table:style-name="ce21">
            <text:p>₡801,736.00</text:p>
          </table:table-cell>
          <table:table-cell office:value-type="string" table:style-name="ce8">
            <text:p>programa 893 Coordinación y Desarrollo, Científico y Tecnológico</text:p>
          </table:table-cell>
          <table:table-cell office:value-type="currency" office:value="553858.78" table:style-name="ce21">
            <text:p>₡553,858.78</text:p>
          </table:table-cell>
          <table:table-cell office:value-type="string" table:style-name="ce8">
            <text:p>programa 893 Coordinación y Desarrollo, Científico y Tecnológico</text:p>
          </table:table-cell>
          <table:table-cell office:value-type="date" office:date-value="2026-04-29T00:00:00" table:style-name="ce10">
            <text:p>29/4/2026</text:p>
          </table:table-cell>
          <table:table-cell office:value-type="string" table:content-validation-name="val1" table:style-name="ce8">
            <text:p>Presentado</text:p>
          </table:table-cell>
          <table:table-cell office:value-type="string" table:style-name="ce8">
            <text:p>En atención a la agenda internacional del Ministerio de Ciencia, Innovación, Tecnología y Telecomunicaciones (MICITT), se participó en el Fostering the Future Together Global Coalition Summit, celebrado el 24 de marzo de 2026 en Washington D.C., Estados Unidos, en el marco de una misión que se extendió del 23 al 25 de marzo de 2026.</text:p>
            <text:p>El Summit reunió a gobiernos, sector tecnológico y actores internacionales con el objetivo de promover el uso de tecnologías avanzadas para fortalecer los sistemas educativos, ampliar oportunidades de aprendizaje y desarrollar capacidades digitales. La participación del Director de Investigación, Desarrollo e Innovación del MICITT se orientó a acompañar técnicamente a la Primera Dama de Costa Rica, señora Signe Zeikate, aportando el enfoque institucional en materia de innovación, transformación digital y desarrollo de talento para la economía del conocimiento.</text:p>
            <text:p>Durante el evento se presentaron los avances que Costa Rica impulsa en el desarrollo de talento humano vinculado a inteligencia artificial y tecnologías emergentes, incluyendo las iniciativas de upskilling y reskilling del MICITT y los programas desarrollados a través de los Laboratorios de Innovación Comunitaria (LINC), que articulan sector público, academia y sector productivo para fortalecer el ecosistema de innovación nacional. Asimismo, se exploraron oportunidades de colaboración con empresas tecnológicas y actores internacionales para impulsar programas de formación y transferencia de conocimiento.</text:p>
            <text:p>En el marco de la misión se sostuvo una reunión bilateral con representantes del Banco Interamericano de Desarrollo (BID), orientada a dar seguimiento a la agenda de apoyo institucional para la implementación de la Estrategia Nacional de Inteligencia Artificial (ENIA) 2024–2027. En dicha reunión se revisaron avances, se identificaron áreas de asistencia técnica prioritarias y se exploraron mecanismos de cooperación que contribuyan a fortalecer las capacidades del MICITT en la ejecución de los ejes estratégicos de la ENIA. Los objetivos de la misión fueron alcanzados satisfactoriamente.</text:p>
            <text:p/>
          </table:table-cell>
          <table:table-cell table:number-columns-repeated="13" table:style-name="ce7"/>
          <table:table-cell table:number-columns-repeated="16354"/>
        </table:table-row>
        <table:table-row table:style-name="ro12">
          <table:table-cell office:value-type="string" table:style-name="ce14">
            <text:p>MICITT-DAF-ADV-000010-2026</text:p>
          </table:table-cell>
          <table:table-cell office:value-type="string" table:style-name="ce14">
            <text:p>Gezer Ramiro Molina Colomer</text:p>
          </table:table-cell>
          <table:table-cell office:value-type="string" table:style-name="ce14">
            <text:p>San Salvador, El Salvador</text:p>
          </table:table-cell>
          <table:table-cell office:value-type="string" table:style-name="ce14">
            <text:p><text:s/>“Capacitación en Investigación de Casos de Ransomware”</text:p>
          </table:table-cell>
          <table:table-cell office:value-type="string" table:style-name="ce14">
            <text:p><text:s/>13 al 17 de abril de 2026,</text:p>
          </table:table-cell>
          <table:table-cell office:value-type="date" office:date-value="2026-04-15T00:00:00" table:style-name="ce16">
            <text:p>15/4/2026</text:p>
          </table:table-cell>
          <table:table-cell office:value-type="date" office:date-value="2026-04-18T00:00:00" table:style-name="ce16">
            <text:p>18/4/2026</text:p>
          </table:table-cell>
          <table:table-cell office:value-type="float" office:value="4" table:formula="of:=([.G12]-[.F12])+1" table:style-name="ce17">
            <text:p>4</text:p>
          </table:table-cell>
          <table:table-cell office:value-type="string" table:style-name="ce14">
            <text:p><text:s/>La Oficina de las Naciones Unidas contra la Droga y el Delito (UNODC)</text:p>
          </table:table-cell>
          <table:table-cell office:value-type="string" table:style-name="ce14">
            <text:p><text:s/>La Oficina de las Naciones Unidas contra la Droga y el Delito (UNODC)</text:p>
          </table:table-cell>
          <table:table-cell office:value-type="string" table:style-name="ce14">
            <text:p>N/A</text:p>
          </table:table-cell>
          <table:table-cell office:value-type="string" table:style-name="ce14">
            <text:p><text:s/>La Oficina de las Naciones Unidas contra la Droga y el Delito (UNODC)</text:p>
          </table:table-cell>
          <table:table-cell office:value-type="string" table:style-name="ce14">
            <text:p>N/A</text:p>
          </table:table-cell>
          <table:table-cell office:value-type="string" table:style-name="ce14">
            <text:p>programa 893 Coordinación y Desarrollo, Científico y Tecnológico</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13">
          <table:table-cell office:value-type="string" table:style-name="ce8">
            <text:p>MICITT-DAF-ADV-000011-2026</text:p>
          </table:table-cell>
          <table:table-cell office:value-type="string" table:style-name="ce8">
            <text:p>Marvin Moraga Calvo</text:p>
          </table:table-cell>
          <table:table-cell office:value-type="string" table:style-name="ce8">
            <text:p>Santo Domingo de República Dominicana.</text:p>
          </table:table-cell>
          <table:table-cell office:value-type="string" table:style-name="ce8">
            <text:p>“VI Jornadas STIC &amp; Congreso RootedCON – Capítulo República Dominicana”</text:p>
          </table:table-cell>
          <table:table-cell office:value-type="string" table:style-name="ce8">
            <text:p>27 al 29 de mayo de 2026,</text:p>
          </table:table-cell>
          <table:table-cell office:value-type="date" office:date-value="2026-05-26T00:00:00" table:style-name="ce10">
            <text:p>26/5/2026</text:p>
          </table:table-cell>
          <table:table-cell office:value-type="date" office:date-value="2026-05-30T00:00:00" table:style-name="ce10">
            <text:p>30/5/2026</text:p>
          </table:table-cell>
          <table:table-cell office:value-type="float" office:value="5" table:formula="of:=([.G13]-[.F13])+1" table:style-name="ce11">
            <text:p>5</text:p>
          </table:table-cell>
          <table:table-cell office:value-type="string" table:style-name="ce8">
            <text:p>Organización de Estados Americanos (OEA)</text:p>
          </table:table-cell>
          <table:table-cell office:value-type="string" table:style-name="ce8">
            <text:p>Programa 893 Coordinación y Desarrollo, Científico y Tecnológico,</text:p>
          </table:table-cell>
          <table:table-cell office:value-type="currency" office:value="40472.76" table:style-name="ce21">
            <text:p>₡40,472.76</text:p>
          </table:table-cell>
          <table:table-cell office:value-type="string" table:style-name="ce8">
            <text:p>Programa 893 Coordinación y Desarrollo, Científico y Tecnológico asumirá la alimentación y otros gastos. <text:s/>Organización de Estados Americanos (OEA) asumirá el hospedaje.</text:p>
          </table:table-cell>
          <table:table-cell office:value-type="currency" office:value="141081.84" table:style-name="ce21">
            <text:p>₡141,081.84</text:p>
          </table:table-cell>
          <table:table-cell office:value-type="string" table:style-name="ce8">
            <text:p>programa 893 Coordinación y Desarrollo, Científico y Tecnológico</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14">
          <table:table-cell office:value-type="string" table:style-name="ce14">
            <text:p>MICITT-DAF-ADV-000012-2026</text:p>
          </table:table-cell>
          <table:table-cell office:value-type="string" table:style-name="ce14">
            <text:p>Mónica Romero Chacón,</text:p>
          </table:table-cell>
          <table:table-cell office:value-type="string" table:style-name="ce14">
            <text:p>Ciudad de Panamá, Panamá.</text:p>
          </table:table-cell>
          <table:table-cell office:value-type="string" table:style-name="ce14">
            <text:p><text:s/>“161ª Reunión Ordinaria de la Junta Directiva de COMTELCA”</text:p>
          </table:table-cell>
          <table:table-cell office:value-type="string" table:style-name="ce14">
            <text:p>21 al 23 de abril del 2026</text:p>
          </table:table-cell>
          <table:table-cell office:value-type="date" office:date-value="2026-04-20T00:00:00" table:style-name="ce16">
            <text:p>20/4/2026</text:p>
          </table:table-cell>
          <table:table-cell office:value-type="date" office:date-value="2026-04-24T00:00:00" table:style-name="ce16">
            <text:p>24/4/2026</text:p>
          </table:table-cell>
          <table:table-cell office:value-type="float" office:value="5" table:formula="of:=([.G14]-[.F14])+1" table:style-name="ce17">
            <text:p>5</text:p>
          </table:table-cell>
          <table:table-cell office:value-type="string" table:style-name="ce14">
            <text:p>COMTELCA</text:p>
          </table:table-cell>
          <table:table-cell office:value-type="string" table:style-name="ce14">
            <text:p>COMTELCA</text:p>
          </table:table-cell>
          <table:table-cell office:value-type="string" table:style-name="ce14">
            <text:p>N/A</text:p>
          </table:table-cell>
          <table:table-cell office:value-type="string" table:style-name="ce14">
            <text:p>COMTELCA</text:p>
          </table:table-cell>
          <table:table-cell office:value-type="string" table:style-name="ce14">
            <text:p>N/A</text:p>
          </table:table-cell>
          <table:table-cell office:value-type="string" table:style-name="ce14">
            <text:p>programa 899 “Rectoría del Sector de las Telecomunicaciones”</text:p>
          </table:table-cell>
          <table:table-cell office:value-type="date" office:date-value="2026-04-27T00:00:00" table:style-name="ce16">
            <text:p>27/4/2026</text:p>
          </table:table-cell>
          <table:table-cell office:value-type="string" table:content-validation-name="val1" table:style-name="ce14">
            <text:p>Presentado</text:p>
          </table:table-cell>
          <table:table-cell office:value-type="string" table:style-name="ce14">
            <text:p>Se participó activamente en la 161.ª Reunión Ordinaria de la Junta Directiva de COMTELCA, en la cual se presentó el informe parcial de labores correspondiente al primer cuatrimestre de 2026 del Comité de Asuntos Jurídicos, así como el plan de trabajo para el año 2026, priorizando el saneamiento jurídico de las actuaciones realizadas durante la pandemia. Asimismo, se atendieron las consultas planteadas durante el desarrollo de la sesión. Durante estas jornadas, se aportaron criterios técnicos y jurídicos orientados al fortalecimiento de la modernización regulatoria, la innovación y la conectividad regional.</text:p>
            <text:p>En el espacio destinado a las presentaciones de los Estados Parte (Nicaragua, Honduras y Guatemala) se dieron a conocer los avances nacionales y las prioridades estratégicas del sector, destacando acciones relacionadas con la emisión de la nueva Ley General de Telecomunicaciones Convergentes de Nicaragua, la conectividad significativa, la transformación digital y el fortalecimiento institucional.</text:p>
            <text:p>Adicionalmente, se participó el 21 de abril, en la sesión matutina del CCPI, celebrada de forma paralela en la Ciudad de Panamá. Finalmente, se participó en la inauguración de las oficinas de COMTELCA administrativas en la “Ciudad del Saber”, Panamá, ocasión en la que se reconoció a Costa Rica en su calidad de Presidencia actual de la Junta Directiva.</text:p>
          </table:table-cell>
          <table:table-cell table:number-columns-repeated="13" table:style-name="ce7"/>
          <table:table-cell table:number-columns-repeated="16354"/>
        </table:table-row>
        <table:table-row table:style-name="ro15">
          <table:table-cell office:value-type="string" table:style-name="ce8">
            <text:p>MICITT-DAF-ADV-000013-2026</text:p>
          </table:table-cell>
          <table:table-cell office:value-type="string" table:style-name="ce8">
            <text:p>Marlon Ávalos Elizondo,</text:p>
          </table:table-cell>
          <table:table-cell office:value-type="string" table:style-name="ce8">
            <text:p><text:s/>Palacio Nacional de El Salvador.<text:s text:c="2"/></text:p>
          </table:table-cell>
          <table:table-cell office:value-type="string" table:style-name="ce8">
            <text:p>“SovAI Summit”</text:p>
          </table:table-cell>
          <table:table-cell office:value-type="string" table:style-name="ce8">
            <text:p><text:s/>20 y 21 de abril de 2026</text:p>
          </table:table-cell>
          <table:table-cell office:value-type="date" office:date-value="2026-04-19T00:00:00" table:style-name="ce10">
            <text:p>19/4/2026</text:p>
          </table:table-cell>
          <table:table-cell office:value-type="date" office:date-value="2026-04-22T00:00:00" table:style-name="ce10">
            <text:p>22/4/2026</text:p>
          </table:table-cell>
          <table:table-cell office:value-type="float" office:value="4" table:formula="of:=([.G15]-[.F15])+1" table:style-name="ce11">
            <text:p>4</text:p>
          </table:table-cell>
          <table:table-cell office:value-type="string" table:style-name="ce8">
            <text:p>programa 893 Coordinación y Desarrollo, Científico y Tecnológico</text:p>
          </table:table-cell>
          <table:table-cell office:value-type="string" table:style-name="ce8">
            <text:p>programa 893 Coordinación y Desarrollo, Científico y Tecnológico</text:p>
          </table:table-cell>
          <table:table-cell office:value-type="currency" office:value="229797" table:style-name="ce21">
            <text:p>₡229,797.00</text:p>
          </table:table-cell>
          <table:table-cell office:value-type="string" table:style-name="ce8">
            <text:p>programa 893 Coordinación y Desarrollo, Científico y Tecnológico</text:p>
          </table:table-cell>
          <table:table-cell office:value-type="currency" office:value="320953.5" table:style-name="ce21">
            <text:p>₡320,953.50</text:p>
          </table:table-cell>
          <table:table-cell office:value-type="string" table:style-name="ce8">
            <text:p>programa 893 Coordinación y Desarrollo, Científico y Tecnológico</text:p>
          </table:table-cell>
          <table:table-cell office:value-type="date" office:date-value="2026-04-29T00:00:00" table:style-name="ce10">
            <text:p>29/4/2026</text:p>
          </table:table-cell>
          <table:table-cell office:value-type="string" table:content-validation-name="val1" table:style-name="ce8">
            <text:p>Presentado</text:p>
          </table:table-cell>
          <table:table-cell office:value-type="string" table:style-name="ce8">
            <text:p>En atención a la agenda internacional del Ministerio de Ciencia, Innovación, Tecnología y Telecomunicaciones (MICITT), se participó en el SovAI Summit, celebrado los días 20 y 21 de abril de 2026 en el Palacio Nacional de El Salvador, San Salvador, en el marco de una misión que se extendió del 19 al 22 de abril de 2026.</text:p>
            <text:p>El Summit reunió a líderes de la industria tecnológica, tomadores de decisiones y referentes de la región en un espacio orientado a promover el desarrollo responsable y la adopción de la inteligencia artificial. El evento contó con la participación de empresas de relevancia global como Nvidia, Dell Technologies, Vertiv, KPMG, Johns Hopkins y SPUR, entre otras, constituyendo una plataforma estratégica para identificar oportunidades de colaboración público-privada y fortalecer los vínculos de Costa Rica con actores clave del ecosistema de innovación en IA a nivel regional e internacional.</text:p>
            <text:p>Durante el congreso se participó en sesiones técnicas y plenarias sobre tendencias en inteligencia artificial, infraestructura tecnológica, política pública y marcos de gobernanza. La participación del MICITT permitió visibilizar el liderazgo de Costa Rica en materia de innovación tecnológica y contribuir al posicionamiento del país en las discusiones más relevantes sobre política de inteligencia artificial en la región centroamericana y latinoamericana. Se exploraron alianzas estratégicas con empresas tecnológicas presentes para impulsar programas de formación, transferencia de conocimiento y acceso a tecnologías emergentes alineadas con la ENIA 2024–2027.</text:p>
            <text:p>En el marco de la misión se sostuvo una reunión bilateral con representantes de la UNESCO, orientada a dar seguimiento a la cooperación entre el MICITT y el organismo en materia de gobernanza y adopción responsable de inteligencia artificial. En dicha reunión se revisaron avances en la implementación de los compromisos derivados de la Recomendación sobre Ética de la IA de UNESCO, se identificaron áreas de asistencia técnica prioritarias para Costa Rica y se exploraron mecanismos de cooperación vinculados a la agenda regional de gobernanza de IA de cara al Diálogo Global de Ginebra (julio 2026). Los objetivos de la misión fueron alcanzados satisfactoriamente.</text:p>
            <text:p/>
          </table:table-cell>
          <table:table-cell table:number-columns-repeated="13" table:style-name="ce7"/>
          <table:table-cell table:number-columns-repeated="16354"/>
        </table:table-row>
        <table:table-row table:style-name="ro16">
          <table:table-cell office:value-type="string" table:style-name="ce14">
            <text:p>MICITT-DAF-ADV-000014-2026</text:p>
          </table:table-cell>
          <table:table-cell office:value-type="string" table:style-name="ce14">
            <text:p>Pablo Montero Obando</text:p>
          </table:table-cell>
          <table:table-cell office:value-type="string" table:style-name="ce14">
            <text:p>Ciudad de Panamá, Panamá.</text:p>
          </table:table-cell>
          <table:table-cell office:value-type="string" table:style-name="ce14">
            <text:p>“161 Reunión Ordinaria de la Junta Directiva de COMTELCA,</text:p>
          </table:table-cell>
          <table:table-cell office:value-type="string" table:style-name="ce14">
            <text:p><text:s/>21 al 23 de abril de 2026</text:p>
          </table:table-cell>
          <table:table-cell office:value-type="date" office:date-value="2026-04-20T00:00:00" table:style-name="ce16">
            <text:p>20/4/2026</text:p>
          </table:table-cell>
          <table:table-cell office:value-type="date" office:date-value="2026-04-24T00:00:00" table:style-name="ce16">
            <text:p>24/4/2026</text:p>
          </table:table-cell>
          <table:table-cell office:value-type="float" office:value="5" table:formula="of:=([.G16]-[.F16])+1" table:style-name="ce17">
            <text:p>5</text:p>
          </table:table-cell>
          <table:table-cell office:value-type="string" table:style-name="ce14">
            <text:p><text:s/>COMTELCA.<text:s text:c="2"/></text:p>
          </table:table-cell>
          <table:table-cell office:value-type="string" table:style-name="ce14">
            <text:p><text:s/>COMTELCA.<text:s text:c="2"/></text:p>
          </table:table-cell>
          <table:table-cell office:value-type="string" table:style-name="ce14">
            <text:p>N/A</text:p>
          </table:table-cell>
          <table:table-cell office:value-type="string" table:style-name="ce14">
            <text:p><text:s/>COMTELCA.<text:s text:c="2"/></text:p>
          </table:table-cell>
          <table:table-cell office:value-type="string" table:style-name="ce14">
            <text:p>N/A</text:p>
          </table:table-cell>
          <table:table-cell office:value-type="string" table:style-name="ce14">
            <text:p><text:s/>COMTELCA.<text:s text:c="2"/></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17">
          <table:table-cell office:value-type="string" table:style-name="ce8">
            <text:p>MICITT-DAF-ADV-000015-2026</text:p>
          </table:table-cell>
          <table:table-cell office:value-type="string" table:style-name="ce8">
            <text:p>Catherine Pravia Blanchard</text:p>
          </table:table-cell>
          <table:table-cell office:value-type="string" table:style-name="ce8">
            <text:p>Santo Domingo de República Dominicana.</text:p>
          </table:table-cell>
          <table:table-cell office:value-type="string" table:style-name="ce8">
            <text:p>VI Jornadas STIC &amp; Congreso RootedCON”,</text:p>
          </table:table-cell>
          <table:table-cell office:value-type="string" table:style-name="ce8">
            <text:p>27 al 29 de mayo de 2026</text:p>
          </table:table-cell>
          <table:table-cell office:value-type="date" office:date-value="2026-05-26T00:00:00" table:style-name="ce10">
            <text:p>26/5/2026</text:p>
          </table:table-cell>
          <table:table-cell office:value-type="date" office:date-value="2026-05-30T00:00:00" table:style-name="ce10">
            <text:p>30/5/2026</text:p>
          </table:table-cell>
          <table:table-cell office:value-type="float" office:value="5" table:formula="of:=([.G17]-[.F17])+1" table:style-name="ce11">
            <text:p>5</text:p>
          </table:table-cell>
          <table:table-cell office:value-type="string" table:style-name="ce8">
            <text:p>FIAP.</text:p>
          </table:table-cell>
          <table:table-cell office:value-type="string" table:style-name="ce8">
            <text:p>FIAP.</text:p>
          </table:table-cell>
          <table:table-cell office:value-type="string" table:style-name="ce8">
            <text:p>N/A</text:p>
          </table:table-cell>
          <table:table-cell office:value-type="string" table:style-name="ce8">
            <text:p>FIAP.</text:p>
          </table:table-cell>
          <table:table-cell office:value-type="string" table:style-name="ce8">
            <text:p>N/A</text:p>
          </table:table-cell>
          <table:table-cell office:value-type="string" table:style-name="ce8">
            <text:p>FIAP.</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18">
          <table:table-cell office:value-type="string" table:style-name="ce14">
            <text:p>MICITT-DAF-ADV-000016-2026</text:p>
          </table:table-cell>
          <table:table-cell office:value-type="string" table:style-name="ce14">
            <text:p>Carlos Andrés Pérez Medina</text:p>
          </table:table-cell>
          <table:table-cell office:value-type="string" table:style-name="ce14">
            <text:p>Santo Domingo de República Dominicana.</text:p>
          </table:table-cell>
          <table:table-cell office:value-type="string" table:style-name="ce14">
            <text:p>VI Jornadas STIC &amp; Congreso RootedCON”,</text:p>
          </table:table-cell>
          <table:table-cell office:value-type="string" table:style-name="ce14">
            <text:p>27 al 29 de mayo de 2026</text:p>
          </table:table-cell>
          <table:table-cell office:value-type="date" office:date-value="2026-05-26T00:00:00" table:style-name="ce16">
            <text:p>26/5/2026</text:p>
          </table:table-cell>
          <table:table-cell office:value-type="date" office:date-value="2026-05-30T00:00:00" table:style-name="ce16">
            <text:p>30/5/2026</text:p>
          </table:table-cell>
          <table:table-cell office:value-type="float" office:value="5" table:formula="of:=([.G18]-[.F18])+1" table:style-name="ce17">
            <text:p>5</text:p>
          </table:table-cell>
          <table:table-cell office:value-type="string" table:style-name="ce14">
            <text:p>FIAP.</text:p>
          </table:table-cell>
          <table:table-cell office:value-type="string" table:style-name="ce14">
            <text:p>FIAP.</text:p>
          </table:table-cell>
          <table:table-cell office:value-type="string" table:style-name="ce14">
            <text:p>N/A</text:p>
          </table:table-cell>
          <table:table-cell office:value-type="string" table:style-name="ce14">
            <text:p>FIAP.</text:p>
          </table:table-cell>
          <table:table-cell office:value-type="string" table:style-name="ce14">
            <text:p>N/A</text:p>
          </table:table-cell>
          <table:table-cell office:value-type="string" table:style-name="ce14">
            <text:p>FIAP.</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18">
          <table:table-cell office:value-type="string" table:style-name="ce8">
            <text:p>MICITT-DAF-ADV-000017-2026</text:p>
          </table:table-cell>
          <table:table-cell office:value-type="string" table:style-name="ce8">
            <text:p>Oscar Steven Soto Brenes</text:p>
          </table:table-cell>
          <table:table-cell office:value-type="string" table:style-name="ce8">
            <text:p>Santo Domingo de República Dominicana.</text:p>
          </table:table-cell>
          <table:table-cell office:value-type="string" table:style-name="ce8">
            <text:p>VI Jornadas STIC &amp; Congreso RootedCON”,</text:p>
          </table:table-cell>
          <table:table-cell office:value-type="string" table:style-name="ce8">
            <text:p>27 al 29 de mayo de 2026</text:p>
          </table:table-cell>
          <table:table-cell office:value-type="date" office:date-value="2026-05-26T00:00:00" table:style-name="ce10">
            <text:p>26/5/2026</text:p>
          </table:table-cell>
          <table:table-cell office:value-type="date" office:date-value="2026-05-30T00:00:00" table:style-name="ce10">
            <text:p>30/5/2026</text:p>
          </table:table-cell>
          <table:table-cell office:value-type="float" office:value="5" table:formula="of:=([.G19]-[.F19])+1" table:style-name="ce11">
            <text:p>5</text:p>
          </table:table-cell>
          <table:table-cell office:value-type="string" table:style-name="ce8">
            <text:p>FIAP.</text:p>
          </table:table-cell>
          <table:table-cell office:value-type="string" table:style-name="ce8">
            <text:p>FIAP.</text:p>
          </table:table-cell>
          <table:table-cell office:value-type="string" table:style-name="ce8">
            <text:p>N/A</text:p>
          </table:table-cell>
          <table:table-cell office:value-type="string" table:style-name="ce8">
            <text:p>FIAP.</text:p>
          </table:table-cell>
          <table:table-cell office:value-type="string" table:style-name="ce8">
            <text:p>N/A</text:p>
          </table:table-cell>
          <table:table-cell office:value-type="string" table:style-name="ce8">
            <text:p>FIAP.</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19">
          <table:table-cell office:value-type="string" table:style-name="ce14">
            <text:p>MICITT-DAF-ADV-000017-2026</text:p>
          </table:table-cell>
          <table:table-cell office:value-type="string" table:style-name="ce14">
            <text:p><text:s/>Oscar Steven Soto Brenes</text:p>
          </table:table-cell>
          <table:table-cell office:value-type="string" table:style-name="ce14">
            <text:p>Santo Domingo de República Dominicana.</text:p>
          </table:table-cell>
          <table:table-cell office:value-type="string" table:style-name="ce14">
            <text:p>“VI Jornadas STIC &amp; Congreso RootedCON”,</text:p>
          </table:table-cell>
          <table:table-cell office:value-type="string" table:style-name="ce14">
            <text:p>27 al 29 de mayo de 2026,</text:p>
          </table:table-cell>
          <table:table-cell office:value-type="date" office:date-value="2026-05-26T00:00:00" table:style-name="ce16">
            <text:p>26/5/2026</text:p>
          </table:table-cell>
          <table:table-cell office:value-type="date" office:date-value="2026-05-30T00:00:00" table:style-name="ce16">
            <text:p>30/5/2026</text:p>
          </table:table-cell>
          <table:table-cell office:value-type="float" office:value="5" table:formula="of:=([.G20]-[.F20])+1" table:style-name="ce17">
            <text:p>5</text:p>
          </table:table-cell>
          <table:table-cell office:value-type="string" table:style-name="ce14">
            <text:p>FIAP.</text:p>
          </table:table-cell>
          <table:table-cell office:value-type="string" table:style-name="ce14">
            <text:p>FIAP.</text:p>
          </table:table-cell>
          <table:table-cell office:value-type="string" table:style-name="ce14">
            <text:p>N/A</text:p>
          </table:table-cell>
          <table:table-cell office:value-type="string" table:style-name="ce14">
            <text:p>FIAP.</text:p>
          </table:table-cell>
          <table:table-cell office:value-type="string" table:style-name="ce14">
            <text:p>N/A</text:p>
          </table:table-cell>
          <table:table-cell office:value-type="string" table:style-name="ce14">
            <text:p>FIAP.</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20">
          <table:table-cell office:value-type="string" table:style-name="ce8">
            <text:p>MICITT-DAF-ADV-000018-2026</text:p>
          </table:table-cell>
          <table:table-cell office:value-type="string" table:style-name="ce8">
            <text:p>Jose Castillo Castillo</text:p>
          </table:table-cell>
          <table:table-cell office:value-type="string" table:style-name="ce8">
            <text:p>Denver, Colorado, Estados Unidos.</text:p>
            <text:p/>
          </table:table-cell>
          <table:table-cell office:value-type="string" table:style-name="ce8">
            <text:p><text:s/>“Annual Technical Meeting for CSIRTs with National Responsibility (NatCSIRT)” y “The 2026 Forum of Incident Response and Security Teams (FIRST) Annual Conference”,</text:p>
          </table:table-cell>
          <table:table-cell office:value-type="string" table:style-name="ce8">
            <text:p>12 al 13 de junio de 2026 (NatCSIRT) y del 14 al 19 de junio de 2026 (FIRST)</text:p>
          </table:table-cell>
          <table:table-cell office:value-type="date" office:date-value="2026-06-11T00:00:00" table:style-name="ce10">
            <text:p>11/6/2026</text:p>
          </table:table-cell>
          <table:table-cell office:value-type="date" office:date-value="2026-06-20T00:00:00" table:style-name="ce10">
            <text:p>20/6/2026</text:p>
          </table:table-cell>
          <table:table-cell office:value-type="float" office:value="10" table:formula="of:=([.G21]-[.F21])+1" table:style-name="ce11">
            <text:p>10</text:p>
          </table:table-cell>
          <table:table-cell office:value-type="string" table:style-name="ce8">
            <text:p>Software Engineering Institute de la Universidad Carnegie Mellon y NatCSIRT.</text:p>
          </table:table-cell>
          <table:table-cell office:value-type="string" table:style-name="ce8">
            <text:p>Software Engineering Institute de la Universidad Carnegie Mellon y NatCSIRT.</text:p>
          </table:table-cell>
          <table:table-cell table:style-name="ce8"/>
          <table:table-cell office:value-type="string" table:style-name="ce8">
            <text:p>Software Engineering Institute de la Universidad Carnegie Mellon y NatCSIRT. y Programa 893 “Coordinación y Desarrollo Científico y Tecnológico”,</text:p>
          </table:table-cell>
          <table:table-cell office:value-type="currency" office:value="244246.33" table:style-name="ce21">
            <text:p>₡244,246.33</text:p>
          </table:table-cell>
          <table:table-cell office:value-type="string" table:style-name="ce8">
            <text:p>Programa 893 “Coordinación y Desarrollo Científico y Tecnológico”,</text:p>
          </table:table-cell>
          <table:table-cell office:value-type="date" office:date-value="2026-06-29T00:00:00" table:style-name="ce10">
            <text:p>29/6/2026</text:p>
          </table:table-cell>
          <table:table-cell office:value-type="string" table:content-validation-name="val1" table:style-name="ce8">
            <text:p>Presentado</text:p>
          </table:table-cell>
          <table:table-cell office:value-type="string" table:style-name="ce8">
            <text:p>La participación del CSIRT-CR en la 38ª Conferencia Anual de FIRST, que se celebró del 14 al 19 de junio de 2026 en Denver, Colorado, presento una oportunidad estratégica de alto valor para nuestra Dirección en materia de ciberseguridad. Este evento es reconocido como uno de los encuentros internacionales más importantes de profesionales en respuesta a incidentes y seguridad informática, y ofreció un foro dinámico para compartir objetivos, ideas y estrategias orientadas a mejorar la ciberseguridad a escala global. Participación del Csirt-Cr como miembro del NatCsirt, se participó como panelista sobre mejores prácticas ante casos de Ransomware en Costa Rica y de la sesión anual internacional de CSIRTs como miembro Activo del FIRST en el que participamos con CSIRTs pares a nivel internacional, en la que se obtuvieron excelentes resultados con base a los objetivos de la de la Dirección de Ciberseguridad en relación a las mejores prácticas a nivel regional e internacional.</text:p>
          </table:table-cell>
          <table:table-cell table:number-columns-repeated="13" table:style-name="ce7"/>
          <table:table-cell table:number-columns-repeated="16354"/>
        </table:table-row>
        <table:table-row table:style-name="ro21">
          <table:table-cell office:value-type="string" table:style-name="ce14">
            <text:p>MICITT-DAF-ADV-000019-2026<text:s text:c="2"/></text:p>
          </table:table-cell>
          <table:table-cell office:value-type="string" table:style-name="ce14">
            <text:p>Diego Antonio Leiva Alfaro</text:p>
          </table:table-cell>
          <table:table-cell office:value-type="string" table:style-name="ce14">
            <text:p>Bogotá, Colombia.</text:p>
          </table:table-cell>
          <table:table-cell office:value-type="string" table:style-name="ce14">
            <text:p><text:s/>“Trust Without Borders Summit”</text:p>
          </table:table-cell>
          <table:table-cell office:value-type="string" table:style-name="ce14">
            <text:p>13 y 14 de mayo de 2026</text:p>
          </table:table-cell>
          <table:table-cell office:value-type="date" office:date-value="2026-05-12T00:00:00" table:style-name="ce16">
            <text:p>12/5/2026</text:p>
          </table:table-cell>
          <table:table-cell office:value-type="date" office:date-value="2026-05-14T00:00:00" table:style-name="ce16">
            <text:p>14/5/2026</text:p>
          </table:table-cell>
          <table:table-cell office:value-type="float" office:value="3" table:formula="of:=([.G22]-[.F22])+1" table:style-name="ce17">
            <text:p>3</text:p>
          </table:table-cell>
          <table:table-cell office:value-type="string" table:style-name="ce14">
            <text:p>funcionario</text:p>
          </table:table-cell>
          <table:table-cell office:value-type="string" table:style-name="ce14">
            <text:p>Cloud Signature Consortium.</text:p>
          </table:table-cell>
          <table:table-cell office:value-type="string" table:style-name="ce14">
            <text:p>N/A</text:p>
          </table:table-cell>
          <table:table-cell office:value-type="string" table:style-name="ce14">
            <text:p>Cloud Signature Consortium.</text:p>
          </table:table-cell>
          <table:table-cell office:value-type="string" table:style-name="ce14">
            <text:p>N/A</text:p>
          </table:table-cell>
          <table:table-cell office:value-type="string" table:style-name="ce14">
            <text:p>Programa 893 “Coordinación y Desarrollo Científico y Tecnológico”,</text:p>
          </table:table-cell>
          <table:table-cell office:value-type="date" office:date-value="2026-06-08T00:00:00" table:style-name="ce16">
            <text:p>8/6/2026</text:p>
          </table:table-cell>
          <table:table-cell office:value-type="string" table:content-validation-name="val1" table:style-name="ce14">
            <text:p>Presentado</text:p>
          </table:table-cell>
          <table:table-cell office:value-type="string" table:style-name="ce14">
            <text:p>Miércoles 13 de Mayo: Participamos del Trust Without Borders Summit , espacio para compartir experiencias sobre las mejores</text:p>
            <text:p>prácticas en servicios de confianza, interactuar con los homólogos de otros países, así como de aprender</text:p>
            <text:p>sobre las tendencias y mejores prácticas a nivel internacional en la materia. .</text:p>
            <text:p>• jueves 14 de Mayo: Se participó del segundo día de la cumbre, celebrándose en la Universidad de los Andes, donde se</text:p>
            <text:p>intercambiaron experiencias en un panel cerrado de homólogos reguladores de firma digital, para cerrar el</text:p>
            <text:p>día con el anuncio oficial de que el ID Foro 2026 será en Costa Rica. La experiencia de este foro se aprovecha en la estrategia de los temas relacionados a nuestra rectoría en Firma Digital, no solo nos</text:p>
            <text:p>da mayor conocimiento de que están haciendo los demás países, sino qué debemos considerar para seguir avanzando. Además,</text:p>
            <text:p>con los contactos realizados tendremos mayor oportunidad de capacitación para disminuir la brecha de conocimiento en la</text:p>
            <text:p>Dirección y oportunidad de aumentar los reconocimientos de firma Digital con otros países. Así como conocer posibles propuestas</text:p>
            <text:p>para abordar el tema de credenciales verificables e incluso posibles financiamientos</text:p>
          </table:table-cell>
          <table:table-cell table:number-columns-repeated="13" table:style-name="ce7"/>
          <table:table-cell table:number-columns-repeated="16354"/>
        </table:table-row>
        <table:table-row table:style-name="ro22">
          <table:table-cell office:value-type="string" table:style-name="ce8">
            <text:p>MICITT-DAF-ADV-000020-2026</text:p>
          </table:table-cell>
          <table:table-cell office:value-type="string" table:style-name="ce8">
            <text:p>Marvin Moraga Calvo</text:p>
          </table:table-cell>
          <table:table-cell office:value-type="string" table:style-name="ce8">
            <text:p>Denver, Colorado, Estados Unidos.</text:p>
            <text:p/>
          </table:table-cell>
          <table:table-cell office:value-type="string" table:style-name="ce8">
            <text:p><text:s/>“Annual Technical Meeting for CSIRTs with National Responsibility (NatCSIRT)” y “The 2026 Forum of Incident Response and Security Teams (FIRST) Annual Conference”,</text:p>
          </table:table-cell>
          <table:table-cell office:value-type="string" table:style-name="ce8">
            <text:p>12 al 13 de junio de 2026 (NatCSIRT) y del 14 al 19 de junio de 2026 (FIRST)</text:p>
          </table:table-cell>
          <table:table-cell office:value-type="date" office:date-value="2026-06-11T00:00:00" table:style-name="ce10">
            <text:p>11/6/2026</text:p>
          </table:table-cell>
          <table:table-cell office:value-type="date" office:date-value="2026-06-20T00:00:00" table:style-name="ce10">
            <text:p>20/6/2026</text:p>
          </table:table-cell>
          <table:table-cell office:value-type="float" office:value="10" table:formula="of:=([.G23]-[.F23])+1" table:style-name="ce11">
            <text:p>10</text:p>
          </table:table-cell>
          <table:table-cell office:value-type="string" table:style-name="ce8">
            <text:p>Software Engineering Institute de la Universidad Carnegie Mellon y NatCSIRT.</text:p>
          </table:table-cell>
          <table:table-cell office:value-type="string" table:style-name="ce8">
            <text:p>Software Engineering Institute de la Universidad Carnegie Mellon y NatCSIRT.</text:p>
          </table:table-cell>
          <table:table-cell table:style-name="ce8"/>
          <table:table-cell office:value-type="string" table:style-name="ce8">
            <text:p>Software Engineering Institute de la Universidad Carnegie Mellon y NatCSIRT. y Programa 893 “Coordinación y Desarrollo Científico y Tecnológico”,</text:p>
          </table:table-cell>
          <table:table-cell office:value-type="currency" office:value="244246.33" table:style-name="ce21">
            <text:p>₡244,246.33</text:p>
          </table:table-cell>
          <table:table-cell office:value-type="string" table:style-name="ce8">
            <text:p>Programa 893 “Coordinación y Desarrollo Científico y Tecnológico”,</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23">
          <table:table-cell office:value-type="string" table:style-name="ce14">
            <text:p>MICITT-DAF-ADV-000021-2026</text:p>
          </table:table-cell>
          <table:table-cell office:value-type="string" table:style-name="ce14">
            <text:p>Karla Vásquez Rojas,</text:p>
          </table:table-cell>
          <table:table-cell office:value-type="string" table:style-name="ce14">
            <text:p>ciudad de Antigua, Guatemala.</text:p>
          </table:table-cell>
          <table:table-cell office:value-type="string" table:style-name="ce14">
            <text:p>“18va Edición de la Escuela del Sur de Gobernanza de Internet (SSIG 2026)”,</text:p>
          </table:table-cell>
          <table:table-cell office:value-type="string" table:style-name="ce14">
            <text:p>01 al 05 de junio del 2026,</text:p>
          </table:table-cell>
          <table:table-cell office:value-type="date" office:date-value="2026-05-31T00:00:00" table:style-name="ce16">
            <text:p>31/5/2026</text:p>
          </table:table-cell>
          <table:table-cell office:value-type="date" office:date-value="2026-06-06T00:00:00" table:style-name="ce16">
            <text:p>6/6/2026</text:p>
          </table:table-cell>
          <table:table-cell office:value-type="float" office:value="7" table:formula="of:=([.G24]-[.F24])+1" table:style-name="ce17">
            <text:p>7</text:p>
          </table:table-cell>
          <table:table-cell office:value-type="string" table:style-name="ce14">
            <text:p><text:s/>899 Rectoría del Sector de las Telecomunicaciones,</text:p>
          </table:table-cell>
          <table:table-cell office:value-type="string" table:style-name="ce14">
            <text:p><text:s/>899 Rectoría del Sector de las Telecomunicaciones,</text:p>
          </table:table-cell>
          <table:table-cell office:value-type="currency" office:value="249868" table:formula="of:=(499736/2)" table:style-name="ce20">
            <text:p>₡249,868.00</text:p>
          </table:table-cell>
          <table:table-cell office:value-type="string" table:style-name="ce14">
            <text:p><text:s/>899 Rectoría del Sector de las Telecomunicaciones,</text:p>
          </table:table-cell>
          <table:table-cell office:value-type="currency" office:value="486319.86" table:style-name="ce20">
            <text:p>₡486,319.86</text:p>
          </table:table-cell>
          <table:table-cell office:value-type="string" table:style-name="ce14">
            <text:p><text:s/>899 Rectoría del Sector de las Telecomunicaciones,</text:p>
          </table:table-cell>
          <table:table-cell office:value-type="date" office:date-value="2026-06-22T00:00:00" table:style-name="ce16">
            <text:p>22/6/2026</text:p>
          </table:table-cell>
          <table:table-cell office:value-type="string" table:content-validation-name="val1" table:style-name="ce14">
            <text:p>Presentado</text:p>
          </table:table-cell>
          <table:table-cell office:value-type="string" table:style-name="ce14">
            <text:p>Del 1 al 5 de junio de 2026 participé en la XVIII Edición de la Escuela del Sur de Gobernanza de Internet (South School on Internet Governance – SSIG), realizada en Antigua Guatemala, Guatemala. Este programa reunió a representantes de gobiernos, organismos internacionales, academia, sector privado y sociedad civil de diversos países de América Latina y otras regiones, con el objetivo de fortalecer capacidades en materia de gobernanza de Internet, transformación digital, conectividad, ciberseguridad y regulación tecnológica. Durante las sesiones se analizaron experiencias nacionales relacionadas con planes de conectividad, agendas digitales y estrategias de inclusión digital, destacando los casos de Guatemala y Paraguay, así como los enfoques promovidos por organismos internacionales como UNESCO, la Unión Internacional de Telecomunicaciones (UIT) y ICANN. Estos espacios permitieron intercambiar buenas prácticas y conocer modelos innovadores para ampliar el acceso a los servicios digitales y reducir las brechas de conectividad.</text:p>
            <text:p>Asimismo, la agenda académica abordó temas de especial relevancia para la formulación de políticas públicas en el ámbito digital, entre ellos la evolución de los mercados digitales, la innovación regulatoria, la utilización de mecanismos experimentales como los sandboxes regulatorios, la expansión de redes satelitales de órbita baja, el desarrollo de infraestructura digital y los desafíos asociados a la ciberseguridad. También se profundizó en aspectos técnicos vinculados al funcionamiento de Internet, la gobernanza de los nombres de dominio, la gestión de recursos críticos de Internet por parte de ICANN e IANA, así como las tendencias regionales en materia de conectividad e infraestructura. Estas discusiones resaltaron la importancia de contar con marcos regulatorios flexibles, basados en evidencia y capaces de adaptarse al rápido avance tecnológico, sin descuidar la protección de los usuarios y la promoción de la competencia.</text:p>
            <text:p>Finalmente, la Escuela dedicó una parte importante de sus actividades al análisis de la inteligencia artificial, los derechos digitales y los retos emergentes derivados de tecnologías como la computación cuántica. Se examinaron los distintos modelos de gobernanza de la inteligencia artificial, los desafíos para la protección de derechos fundamentales, la libertad de expresión, la democracia digital y la protección de las personas menores de edad en entornos digitales. Asimismo, se reflexionó sobre el impacto futuro de tecnologías disruptivas como la robótica avanzada y la computación cuántica, así como sobre la necesidad de fortalecer las capacidades institucionales para anticipar riesgos y aprovechar oportunidades. La participación en la SSIG 2026 permitió adquirir conocimientos actualizados, establecer vínculos de cooperación regional y obtener insumos relevantes para apoyar el desarrollo de políticas públicas y proyectos estratégicos impulsados por el Ministerio de Ciencia, Innovación, Tecnología y Telecomunicaciones de Costa Rica.</text:p>
          </table:table-cell>
          <table:table-cell table:number-columns-repeated="13" table:style-name="ce7"/>
          <table:table-cell table:number-columns-repeated="16354"/>
        </table:table-row>
        <table:table-row table:style-name="ro24">
          <table:table-cell office:value-type="string" table:style-name="ce8">
            <text:p><text:s/>MICITT-DAF-ADV-000022-2026<text:s text:c="3"/></text:p>
          </table:table-cell>
          <table:table-cell office:value-type="string" table:style-name="ce8">
            <text:p>Paola Solís Hernández</text:p>
          </table:table-cell>
          <table:table-cell office:value-type="string" table:style-name="ce8">
            <text:p>ciudad de Antigua, Guatemala.</text:p>
          </table:table-cell>
          <table:table-cell office:value-type="string" table:style-name="ce8">
            <text:p>“18va Edición de la Escuela del Sur de Gobernanza de Internet (SSIG 2026)”,</text:p>
          </table:table-cell>
          <table:table-cell office:value-type="string" table:style-name="ce8">
            <text:p>01 al 05 de junio del 2026,</text:p>
          </table:table-cell>
          <table:table-cell office:value-type="date" office:date-value="2026-05-31T00:00:00" table:style-name="ce10">
            <text:p>31/5/2026</text:p>
          </table:table-cell>
          <table:table-cell office:value-type="date" office:date-value="2026-06-06T00:00:00" table:style-name="ce10">
            <text:p>6/6/2026</text:p>
          </table:table-cell>
          <table:table-cell office:value-type="float" office:value="7" table:formula="of:=([.G25]-[.F25])+1" table:style-name="ce11">
            <text:p>7</text:p>
          </table:table-cell>
          <table:table-cell office:value-type="string" table:style-name="ce8">
            <text:p><text:s/>899 Rectoría del Sector de las Telecomunicaciones,</text:p>
          </table:table-cell>
          <table:table-cell office:value-type="string" table:style-name="ce8">
            <text:p><text:s/>899 Rectoría del Sector de las Telecomunicaciones,</text:p>
          </table:table-cell>
          <table:table-cell office:value-type="currency" office:value="249868" table:formula="of:=(499736/2)" table:style-name="ce21">
            <text:p>₡249,868.00</text:p>
          </table:table-cell>
          <table:table-cell office:value-type="string" table:style-name="ce8">
            <text:p><text:s/>899 Rectoría del Sector de las Telecomunicaciones,</text:p>
          </table:table-cell>
          <table:table-cell office:value-type="currency" office:value="486319.96" table:style-name="ce21">
            <text:p>₡486,319.96</text:p>
          </table:table-cell>
          <table:table-cell office:value-type="string" table:style-name="ce8">
            <text:p><text:s/>899 Rectoría del Sector de las Telecomunicaciones,</text:p>
          </table:table-cell>
          <table:table-cell office:value-type="date" office:date-value="2026-06-11T00:00:00" table:style-name="ce10">
            <text:p>11/6/2026</text:p>
          </table:table-cell>
          <table:table-cell office:value-type="string" table:content-validation-name="val1" table:style-name="ce8">
            <text:p>Presentado</text:p>
          </table:table-cell>
          <table:table-cell office:value-type="string" table:style-name="ce8">
            <text:p>Participar en la 18ª Edición de la Escuela del Sur de Gobernanza de Internet (SSIG 2026), organizada por el Centro de Capacitación en Alta Tecnología para América Latina y el Caribe (CCAT-LAT) en la ciudad de Antigua Guatemala del 01 al 05 de junio de 2026 fue una experiencia muy enriquecedora. Este foro constituye un espacio regional de diálogo, con representantes de gobiernos, la academia, el sector privado, la comunidad técnica y la sociedad civil para analizar los principales desafíos y oportunidades relacionados con la gobernanza de Internet, promoviendo la cooperación, el intercambio de conocimientos y la construcción de capacidades para la toma de decisiones en el entorno digital.</text:p>
            <text:p>Durante la actividad se abordaron temas de gran relevancia para el desarrollo digital de América Latina y el Caribe. Las discusiones se centraron en temas como Conectividad significativa, tecnologías emergentes (como la inteligencia Artificial y computación cuántica), la ciberseguridad y el bienestar de la infancia en el entorno digital, entre otros, aportando una visión integral para el diseño de políticas públicas en nuestra región.</text:p>
            <text:p>Asimismo, la participación en la SSIG 2026 permitió generar redes de colaboración con expertos y representantes de distintos países de la región, facilitando el intercambio de experiencias, buenas prácticas y conocimientos que pueden contribuir al desarrollo de iniciativas y proyectos en materia de telecomunicaciones y transformación digital.</text:p>
          </table:table-cell>
          <table:table-cell table:number-columns-repeated="13" table:style-name="ce7"/>
          <table:table-cell table:number-columns-repeated="16354"/>
        </table:table-row>
        <table:table-row table:style-name="ro25">
          <table:table-cell office:value-type="string" table:style-name="ce14">
            <text:p>MICITT-DAF-ADV-000023-2026<text:s text:c="2"/></text:p>
          </table:table-cell>
          <table:table-cell office:value-type="string" table:style-name="ce14">
            <text:p>María del Carmen Carranza Montero</text:p>
          </table:table-cell>
          <table:table-cell office:value-type="string" table:style-name="ce14">
            <text:p>Madrid, España</text:p>
          </table:table-cell>
          <table:table-cell office:value-type="string" table:style-name="ce14">
            <text:p>“XIX Reunión del Comité Técnico de la Red Iberoamericana de Indicadores de Ciencia y Tecnología (RICYT)”</text:p>
          </table:table-cell>
          <table:table-cell office:value-type="string" table:style-name="ce14">
            <text:p>06 al 08 de julio de 2026</text:p>
          </table:table-cell>
          <table:table-cell office:value-type="date" office:date-value="2026-07-04T00:00:00" table:style-name="ce16">
            <text:p>4/7/2026</text:p>
          </table:table-cell>
          <table:table-cell office:value-type="date" office:date-value="2026-07-09T00:00:00" table:style-name="ce16">
            <text:p>9/7/2026</text:p>
          </table:table-cell>
          <table:table-cell office:value-type="float" office:value="6" table:formula="of:=([.G26]-[.F26])+1" table:style-name="ce17">
            <text:p>6</text:p>
          </table:table-cell>
          <table:table-cell office:value-type="string" table:style-name="ce14">
            <text:p>Programa Presupuestario 893: “Coordinación y Desarrollo Científico y Tecnológico”</text:p>
          </table:table-cell>
          <table:table-cell office:value-type="string" table:style-name="ce14">
            <text:p>Programa Presupuestario 893: “Coordinación y Desarrollo Científico y Tecnológico”</text:p>
          </table:table-cell>
          <table:table-cell office:value-type="currency" office:value="642033" table:style-name="ce20">
            <text:p>₡642,033.00</text:p>
          </table:table-cell>
          <table:table-cell office:value-type="string" table:style-name="ce14">
            <text:p><text:s/>hospedaje y los almuerzos del 06, 07 y 08 de julio de 2026 serán cubiertos con recursos de la Organización de Estados Iberoamericanos para la Educación, la Ciencia y la Cultura (OEI). <text:s text:c="2"/>la alimentación (desayuno, almuerzo y cena), cuando por razones de itinerario corresponda, para los días 04, 05 y 09 de julio de 2026, así como los desayunos y cenas del 06, 07 y 08 de julio de 2026, y otros gastos menores</text:p>
          </table:table-cell>
          <table:table-cell office:value-type="currency" office:value="198268.85" table:style-name="ce20">
            <text:p>₡198,268.85</text:p>
          </table:table-cell>
          <table:table-cell office:value-type="string" table:style-name="ce14">
            <text:p>Programa 893 “Coordinación y Desarrollo Científico y Tecnológico”,</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26">
          <table:table-cell office:value-type="string" table:style-name="ce8">
            <text:p>MICITT-DAF-ADV-000024-2026</text:p>
          </table:table-cell>
          <table:table-cell office:value-type="string" table:style-name="ce8">
            <text:p>Alejandro Obando Porras</text:p>
          </table:table-cell>
          <table:table-cell office:value-type="string" table:style-name="ce8">
            <text:p><text:s/>Francia y Grecia</text:p>
          </table:table-cell>
          <table:table-cell office:value-type="string" table:style-name="ce8">
            <text:p><text:s/>Reunión del Consejo Ministerial de la OCDE 2026 y en la visita técnica que se realizará en Grecia,</text:p>
          </table:table-cell>
          <table:table-cell office:value-type="string" table:style-name="ce8">
            <text:p><text:s/>02 al 05 de junio de 2026</text:p>
          </table:table-cell>
          <table:table-cell office:value-type="date" office:date-value="2026-05-31T00:00:00" table:style-name="ce10">
            <text:p>31/5/2026</text:p>
          </table:table-cell>
          <table:table-cell office:value-type="date" office:date-value="2026-06-06T00:00:00" table:style-name="ce10">
            <text:p>6/6/2026</text:p>
          </table:table-cell>
          <table:table-cell office:value-type="float" office:value="7" table:formula="of:=([.G27]-[.F27])+1" table:style-name="ce11">
            <text:p>7</text:p>
          </table:table-cell>
          <table:table-cell office:value-type="string" table:style-name="ce8">
            <text:p>Programa Presupuestario 893: “Coordinación y Desarrollo Científico y Tecnológico”</text:p>
          </table:table-cell>
          <table:table-cell office:value-type="string" table:style-name="ce8">
            <text:p>Programa Presupuestario 893: “Coordinación y Desarrollo Científico y Tecnológico”</text:p>
          </table:table-cell>
          <table:table-cell office:value-type="currency" office:value="756255" table:style-name="ce21">
            <text:p>₡756,255.00</text:p>
          </table:table-cell>
          <table:table-cell office:value-type="string" table:style-name="ce8">
            <text:p>Programa Presupuestario 893: “Coordinación y Desarrollo Científico y Tecnológico”</text:p>
          </table:table-cell>
          <table:table-cell office:value-type="currency" office:value="647491.67000000004" table:style-name="ce21">
            <text:p>₡647,491.67</text:p>
          </table:table-cell>
          <table:table-cell office:value-type="string" table:style-name="ce8">
            <text:p>Programa Presupuestario 893: “Coordinación y Desarrollo Científico y Tecnológico”</text:p>
          </table:table-cell>
          <table:table-cell office:value-type="date" office:date-value="2026-07-14T00:00:00" table:style-name="ce10">
            <text:p>14/7/2026</text:p>
          </table:table-cell>
          <table:table-cell office:value-type="string" table:content-validation-name="val1" table:style-name="ce8">
            <text:p>Presentado</text:p>
          </table:table-cell>
          <table:table-cell office:value-type="string" table:style-name="ce8">
            <text:p>Se acompañó a la señora Ministra durante su participación en la Reunión del Consejo Ministerial de la OCDE 2026 y en la visita técnica al Estado de Grecia, brindando apoyo estratégico, técnico y de coordinación para el adecuado desarrollo de la agenda oficial.</text:p>
            <text:p>Se facilitó la preparación de insumos sustantivos para las reuniones y espacios de diálogo, la coordinación con las contrapartes internacionales y la articulación con las instituciones nacionales involucradas, asegurando la adecuada representación de las prioridades estratégicas del país en materia de inteligencia artificial, transformación digital y cooperación tecnológica. Asimismo, se documentaron los principales acuerdos y oportunidades de cooperación identificados durante la misión, con el propósito de garantizar su adecuada sistematización y seguimiento institucional posterior. Los objetivos de la misión fueron alcanzados satisfactoriamente, al contribuir al fortalecimiento del posicionamiento internacional de Costa Rica y a la identificación de oportunidades de colaboración en áreas estratégicas para el país. La misión se encuentra alineada con las prioridades estratégicas del MICITT relacionadas con el fortalecimiento de la cooperación internacional, el posicionamiento de Costa Rica en la agenda global de inteligencia artificial y la promoción de políticas públicas orientadas a la transformación digital y el desarrollo de capacidades nacionales en tecnologías emergentes.</text:p>
            <text:p>Asimismo, la participación permitió fortalecer la articulación institucional necesaria para impulsar iniciativas de cooperación que contribuyan al desarrollo de soluciones innovadoras en áreas prioritarias como la educación, el emprendimiento tecnológico y la modernización de los servicios públicos.</text:p>
          </table:table-cell>
          <table:table-cell table:number-columns-repeated="13" table:style-name="ce7"/>
          <table:table-cell table:number-columns-repeated="16354"/>
        </table:table-row>
        <table:table-row table:style-name="ro27">
          <table:table-cell office:value-type="string" table:style-name="ce14">
            <text:p>MICITT-DAF-ADV-000025-2026</text:p>
          </table:table-cell>
          <table:table-cell office:value-type="string" table:style-name="ce14">
            <text:p>Marlon Ávalos Elizondo</text:p>
          </table:table-cell>
          <table:table-cell office:value-type="string" table:style-name="ce14">
            <text:p>Bilbao, España y París, Francia</text:p>
          </table:table-cell>
          <table:table-cell office:value-type="string" table:style-name="ce14">
            <text:p>“Bilbao Bootcamp II: Scaling and Building Investable Territorial Solutions through the Localization Blueprint” "Orchestrating uncertainty: Frontier tech ecosystem policy in practice" y “67th Session of the Working Party on Innovation and Technology Policy (TIP)”,</text:p>
          </table:table-cell>
          <table:table-cell office:value-type="string" table:style-name="ce14">
            <text:p>09 al 11 de junio de 2026 y 15 al 17 de junio de 2026</text:p>
          </table:table-cell>
          <table:table-cell office:value-type="date" office:date-value="2026-06-07T00:00:00" table:style-name="ce16">
            <text:p>7/6/2026</text:p>
          </table:table-cell>
          <table:table-cell office:value-type="date" office:date-value="2026-06-18T00:00:00" table:style-name="ce16">
            <text:p>18/6/2026</text:p>
          </table:table-cell>
          <table:table-cell office:value-type="float" office:value="12" table:formula="of:=([.G28]-[.F28])+1" table:style-name="ce17">
            <text:p>12</text:p>
          </table:table-cell>
          <table:table-cell office:value-type="string" table:style-name="ce14">
            <text:p>Joint SDG Fund y Local2030</text:p>
          </table:table-cell>
          <table:table-cell office:value-type="string" table:style-name="ce14">
            <text:p>Programa Presupuestario 893: “Coordinación y Desarrollo Científico y Tecnológico”</text:p>
          </table:table-cell>
          <table:table-cell table:style-name="ce14"/>
          <table:table-cell office:value-type="string" table:style-name="ce14">
            <text:p>Joint SDG Fund y Local2030 y Programa Presupuestario 893: “Coordinación y Desarrollo Científico y Tecnológico”</text:p>
          </table:table-cell>
          <table:table-cell office:value-type="currency" office:value="1448910.88" table:style-name="ce20">
            <text:p>₡1,448,910.88</text:p>
          </table:table-cell>
          <table:table-cell office:value-type="string" table:style-name="ce14">
            <text:p>Programa Presupuestario 893: “Coordinación y Desarrollo Científico y Tecnológico”</text:p>
          </table:table-cell>
          <table:table-cell office:value-type="date" office:date-value="2026-09-08T00:00:00" table:style-name="ce16">
            <text:p>8/9/2026</text:p>
          </table:table-cell>
          <table:table-cell office:value-type="string" table:content-validation-name="val1" table:style-name="ce14">
            <text:p>Presentado</text:p>
          </table:table-cell>
          <table:table-cell office:value-type="string" table:style-name="ce14">
            <text:p>Bilbao Bootcamp II (Universidad de Deusto, 9–11 de junio). Se participó en representación del MICITT en las mesas de trabajo convocadas por el Joint SDG Fund, la Coalición Local2030, el Gobierno de España y el Gobierno Vasco, orientadas a estructurar soluciones de financiamiento territorial para los ODS. Se presentaron las iniciativas nacionales de innovación territorial —GEN I/O, los Laboratorios de Innovación Comunitaria (LINC) y los componentes AgroBoost— como casos de referencia para la región LAC en articulación entre financiamiento público, adopción tecnológica y desarrollo local, y se intervino en las sesiones de matchmaking con DFIs e inversores internacionales. 67.ª Sesión TIP de la OCDE (sede OCDE, París, 16–17 de junio) y evento de alto nivel previo (15 de junio). Se ejerció como moderador de una sesión del evento “Orchestrating uncertainty: Frontier tech ecosystem policy in practice”. En la sesión ordinaria se atendió el ítem 18 de la agenda, “Insights from the MICITT-TIP workshop in Costa Rica” (DSTI/STP/TIP(2026)6), que presentó ante los países miembros los resultados del taller MICITT-TIP de marzo de 2026 y el caso de estudio sobre AgroBoost (Proyecto ONE), incluyendo la intervención ministerial correspondiente. Asimismo, se participó en el tour de table de definición de prioridades del PWB</text:p>
            <text:p>2027–2030. Los objetivos de la participación se alcanzaron. Costa Rica intervino con rol de presentación activa y no como delegación observadora, situó sus prioridades —ecosistemas de tecnologías frontera, financiamiento doméstico de I+D y reforma del SNCTI— en el ciclo de programación 2027–2030 de la OCDE, y estableció contacto directo con actores de financiamiento internacional relevantes para escalar las iniciativas territoriales del Ministerio.</text:p>
          </table:table-cell>
          <table:table-cell table:number-columns-repeated="13" table:style-name="ce7"/>
          <table:table-cell table:number-columns-repeated="16354"/>
        </table:table-row>
        <table:table-row table:style-name="ro28">
          <table:table-cell office:value-type="string" table:style-name="ce8">
            <text:p>MICITT-DAF-ADV-000026-2026<text:s text:c="2"/></text:p>
          </table:table-cell>
          <table:table-cell office:value-type="string" table:style-name="ce8">
            <text:p>Raquel Gamboa Nelson</text:p>
          </table:table-cell>
          <table:table-cell office:value-type="string" table:style-name="ce8">
            <text:p>Ciudad de Concepción, Chile.<text:s text:c="2"/></text:p>
          </table:table-cell>
          <table:table-cell office:value-type="string" table:style-name="ce8">
            <text:p>“Quinto taller de Fortalecimiento de Capacidades Regulatorias en Ciberseguridad</text:p>
          </table:table-cell>
          <table:table-cell office:value-type="string" table:style-name="ce8">
            <text:p><text:s/>09 al 11 de junio de 2026</text:p>
          </table:table-cell>
          <table:table-cell office:value-type="date" office:date-value="2026-06-08T00:00:00" table:style-name="ce10">
            <text:p>8/6/2026</text:p>
          </table:table-cell>
          <table:table-cell office:value-type="date" office:date-value="2026-06-12T00:00:00" table:style-name="ce10">
            <text:p>12/6/2026</text:p>
          </table:table-cell>
          <table:table-cell office:value-type="float" office:value="5" table:formula="of:=([.G29]-[.F29])+1" table:style-name="ce11">
            <text:p>5</text:p>
          </table:table-cell>
          <table:table-cell office:value-type="string" table:style-name="ce8">
            <text:p>Unión Europea mediante la ANCI de Chile</text:p>
          </table:table-cell>
          <table:table-cell office:value-type="string" table:style-name="ce8">
            <text:p>Unión Europea mediante la ANCI de Chile</text:p>
          </table:table-cell>
          <table:table-cell office:value-type="string" table:style-name="ce8">
            <text:p>N/A</text:p>
          </table:table-cell>
          <table:table-cell office:value-type="string" table:style-name="ce8">
            <text:p>Unión Europea mediante la ANCI de Chile</text:p>
          </table:table-cell>
          <table:table-cell office:value-type="string" table:style-name="ce8">
            <text:p>N/A</text:p>
          </table:table-cell>
          <table:table-cell office:value-type="string" table:style-name="ce8">
            <text:p>Programa Presupuestario 893: “Coordinación y Desarrollo Científico y Tecnológico”</text:p>
          </table:table-cell>
          <table:table-cell office:value-type="date" office:date-value="2026-06-23T00:00:00" table:style-name="ce10">
            <text:p>23/6/2026</text:p>
          </table:table-cell>
          <table:table-cell office:value-type="string" table:content-validation-name="val1" table:style-name="ce8">
            <text:p>Presentado</text:p>
          </table:table-cell>
          <table:table-cell office:value-type="string" table:style-name="ce8">
            <text:p>El taller se realizó en el marco del proyecto “Fortalecimiento y desarrollo de capacidades en Latinoamérica y el Caribe en materia de ciberseguridad”, financiado por la Unión Europea en el marco de la Alianza Digital UE–ALC, e implementada por la Agencia Nacional de Ciberseguridad (ANCI), con el apoyo de la Agencia Chilena de Cooperación</text:p>
            <text:p>Internacional para el Desarrollo (AGCID), ambas instituciones del Gobierno de Chile. En ese contexto realicé la exposición de la situación de nuestro país, según lo indicado por don Gezer Molina,</text:p>
            <text:p>director de ciberseguridad. Además, participé en todas las actividades programadas por ANCI orientadas a la discusión sobre los desafíos asociados a la implementación y operación de la ciberseguridad en los Estados de Argentina, Brasil, Colombia, Costa Rica, Ecuador, Jamaica, México, Panamá, Perú, República Dominicana, Trinidad y</text:p>
            <text:p>Tobago, y el avance regulatorio en cada uno. Asimismo, participé en una dinámica entre países para el diseño de</text:p>
            <text:p>una Ley Modelo Regional. El último día los participantes del taller fuimos incorporados al evento llamado “Patagonia Ciber 2026” que nos permitió conocer el estado de la ciberseguridad de Chile a través de exponentes del sector gubernamental, sector público y sector privado. Considero que se cumplieron los objetivos de este viaje, y que esta experiencia contribuirá al fortalecimiento de capacidades institucionales y regulatorias del MICITT en materia de ciberseguridad, en el marco del proyecto de ley que se está formulando.</text:p>
          </table:table-cell>
          <table:table-cell table:number-columns-repeated="13" table:style-name="ce7"/>
          <table:table-cell table:number-columns-repeated="16354"/>
        </table:table-row>
        <table:table-row table:style-name="ro29">
          <table:table-cell office:value-type="string" table:style-name="ce14">
            <text:p>MICITT-DAF-ADV-000027-2026</text:p>
          </table:table-cell>
          <table:table-cell office:value-type="string" table:style-name="ce14">
            <text:p>Leidy Guillén Cordero</text:p>
          </table:table-cell>
          <table:table-cell office:value-type="string" table:style-name="ce14">
            <text:p>Cartagena, Colombia. </text:p>
          </table:table-cell>
          <table:table-cell office:value-type="string" table:style-name="ce14">
            <text:p>“ITU Regional Development Forum for the Americas (RDF-AMS 2026)”, que se llevará a cabo del 16 al 17 de junio de 2026, así como en el “ITU Regional Workshop on Regulatory Innovation and Sandbox”, que se realizará el 18 de junio de 2026,</text:p>
          </table:table-cell>
          <table:table-cell office:value-type="string" table:style-name="ce14">
            <text:p>16 al 18 de junio de 2026</text:p>
          </table:table-cell>
          <table:table-cell office:value-type="date" office:date-value="2026-06-15T00:00:00" table:style-name="ce16">
            <text:p>15/6/2026</text:p>
          </table:table-cell>
          <table:table-cell office:value-type="date" office:date-value="2026-06-19T00:00:00" table:style-name="ce16">
            <text:p>19/6/2026</text:p>
          </table:table-cell>
          <table:table-cell office:value-type="float" office:value="5" table:formula="of:=([.G30]-[.F30])+1" table:style-name="ce17">
            <text:p>5</text:p>
          </table:table-cell>
          <table:table-cell office:value-type="string" table:style-name="ce14">
            <text:p>Unión Internacional de Telecomunicaciones (UIT).</text:p>
          </table:table-cell>
          <table:table-cell office:value-type="string" table:style-name="ce14">
            <text:p>Unión Internacional de Telecomunicaciones (UIT).</text:p>
          </table:table-cell>
          <table:table-cell office:value-type="string" table:style-name="ce14">
            <text:p>N/A</text:p>
          </table:table-cell>
          <table:table-cell office:value-type="string" table:style-name="ce14">
            <text:p>Unión Internacional de Telecomunicaciones (UIT).</text:p>
          </table:table-cell>
          <table:table-cell office:value-type="string" table:style-name="ce14">
            <text:p>N/A</text:p>
          </table:table-cell>
          <table:table-cell office:value-type="string" table:style-name="ce14">
            <text:p><text:s/>899 Rectoría del Sector de las Telecomunicaciones,</text:p>
          </table:table-cell>
          <table:table-cell office:value-type="date" office:date-value="2026-07-14T00:00:00" table:style-name="ce16">
            <text:p>14/7/2026</text:p>
          </table:table-cell>
          <table:table-cell office:value-type="string" table:content-validation-name="val1" table:style-name="ce14">
            <text:p>Presentado</text:p>
          </table:table-cell>
          <table:table-cell office:value-type="string" table:style-name="ce14">
            <text:p>El Foro se estructuró por dos actividades principales: la primera fue el Foro Regional de Desarrollo de las Telecomunicaciones para las Americas, el cual consistió en una espacio estructurado en mesas redondas de conversación para el intercambio de experiencias y la coordinación en las cuales participaron los Estados Miembros de la UIT, organismos internacionales, reguladores, sector privado y academia, con el propósito de impulsar las prioridades definidas en la Conferencia Mundial de Desarrollo de las Telecomunicaciones 2025 (CMDT-25), particularmente las Iniciativas Regionales para las Américas y el Plan de Acción de Bakú. Bajo la temática "Conectividad universal, significativa y asequible para un futuro digital inclusivo y sostenible", se abordaron temas relacionados con infraestructura digital resiliente, inclusión y competencias digitales, ecosistemas de innovación, tecnologías emergentes, ciberseguridad y marcos regulatorios habilitantes. La participación de Costa Rica a través del MICITT se enfocó en el foro denominado “P2C Matchmaking / Contribuciones a las Iniciativas Regionales”, el cuál abordó, entre otros elementos, un intercambio de buenas prácticas regionales y permitió fortalecer la cooperación mediante el seguimiento a los compromisos internacionales en materia de desarrollo digital. Asimismo, brindó la oportunidad de conocer experiencias sobre mecanismos de movilización de alianzas mediante la iniciativa Partner2Connect, así como los avances regionales en la implementación de las iniciativas aprobadas durante la CMDT-25. La segunda actividad se efectuó el 18 de junio y se denominó: Taller Regional sobre Innovación Regulatoria y Sandbox, orientado a fortalecer las capacidades institucionales de los reguladores y autoridades responsables de la formulación de políticas públicas. Durante el taller se analizaron experiencias internacionales relacionadas con gobernanza ágil, innovación regulatoria y el establecimiento de entornos controlados de prueba (regulatory sandboxes), como herramientas para facilitar el desarrollo y adopción de nuevas tecnologías y servicios digitales, manteniendo al mismo tiempo la seguridad jurídica y la protección de los usuarios. La participación de Costa Rica en ambas actividades contribuyó a consolidar su posicionamiento dentro de los espacios regionales de la UIT, fortalecer la coordinación con los países de las Américas y obtener insumos relevantes para la implementación de políticas públicas nacionales en materia de transformación digital, conectividad significativa, innovación regulatoria y desarrollo del ecosistema digital, en concordancia con las prioridades estratégicas del país y los compromisos asumidos en el ámbito internacional.</text:p>
          </table:table-cell>
          <table:table-cell table:number-columns-repeated="13" table:style-name="ce7"/>
          <table:table-cell table:number-columns-repeated="16354"/>
        </table:table-row>
        <table:table-row table:style-name="ro30">
          <table:table-cell office:value-type="string" table:style-name="ce8">
            <text:p>MICITT-DAF-ADV-000028-2026</text:p>
          </table:table-cell>
          <table:table-cell office:value-type="string" table:style-name="ce8">
            <text:p>Antonette Williams Barnett</text:p>
          </table:table-cell>
          <table:table-cell office:value-type="string" table:style-name="ce8">
            <text:p><text:s/>Ciudad de Santo Domingo, República Dominicana.</text:p>
          </table:table-cell>
          <table:table-cell office:value-type="string" table:style-name="ce8">
            <text:p>“Tercera Cumbre Ministerial y de Altas Autoridades sobre la Ética de la Inteligencia Artificial en América Latina y el Caribe”,</text:p>
          </table:table-cell>
          <table:table-cell office:value-type="string" table:style-name="ce8">
            <text:p><text:s/>25 y 26 de junio de 2026</text:p>
          </table:table-cell>
          <table:table-cell office:value-type="date" office:date-value="2026-06-24T00:00:00" table:style-name="ce10">
            <text:p>24/6/2026</text:p>
          </table:table-cell>
          <table:table-cell office:value-type="date" office:date-value="2026-06-26T00:00:00" table:style-name="ce10">
            <text:p>26/6/2026</text:p>
          </table:table-cell>
          <table:table-cell office:value-type="float" office:value="3" table:formula="of:=([.G31]-[.F31])+1" table:style-name="ce11">
            <text:p>3</text:p>
          </table:table-cell>
          <table:table-cell office:value-type="string" table:style-name="ce8">
            <text:p>la Oficina Gubernamental de Tecnologías de la Información y la Comunicación (OGTIC) de la República Dominicana, en coordinación con la UNESCO y el Banco de Desarrollo de América Latina y el Caribe (CAF).</text:p>
          </table:table-cell>
          <table:table-cell office:value-type="string" table:style-name="ce8">
            <text:p>la Oficina Gubernamental de Tecnologías de la Información y la Comunicación (OGTIC) de la República Dominicana, en coordinación con la UNESCO y el Banco de Desarrollo de América Latina y el Caribe (CAF).</text:p>
          </table:table-cell>
          <table:table-cell table:style-name="ce8"/>
          <table:table-cell office:value-type="string" table:style-name="ce8">
            <text:p>la Oficina Gubernamental de Tecnologías de la Información y la Comunicación (OGTIC) de la República Dominicana, en coordinación con la UNESCO y el Banco de Desarrollo de América Latina y el Caribe (CAF). y Programa Presupuestario 893: “Coordinación y Desarrollo Científico y Tecnológico”</text:p>
          </table:table-cell>
          <table:table-cell office:value-type="currency" office:value="84709.02" table:style-name="ce21">
            <text:p>₡84,709.02</text:p>
          </table:table-cell>
          <table:table-cell office:value-type="string" table:style-name="ce8">
            <text:p>Programa Presupuestario 893: “Coordinación y Desarrollo Científico y Tecnológico”</text:p>
          </table:table-cell>
          <table:table-cell office:value-type="date" office:date-value="2026-07-06T00:00:00" table:style-name="ce10">
            <text:p>6/7/2026</text:p>
          </table:table-cell>
          <table:table-cell office:value-type="string" table:content-validation-name="val1" table:style-name="ce8">
            <text:p>Presentado</text:p>
          </table:table-cell>
          <table:table-cell office:value-type="string" table:style-name="ce8">
            <text:p>La Cumbre Regional constituyó un espacio estratégico y altamente relevante para la región latinoamericana, en el que ministros, ministras y altos autoridades de gobiernos latinoamericanos y caribeños dialogaron y construyeron una visión compartida sobre el desarrollo responsable de la inteligencia artificial. Durante estas conversaciones se configuraron por medio de mesas de alto nivel donde se abordaron temas como la gobernanza responsable de la IA, la infraestructura pública digital, sus impactos en la democracia, el futuro del trabajo, la educación y el medio ambiente, entre otros.</text:p>
            <text:p>También se conversó sobre los concretos de la Hoja de Ruta 2024-2025, además, y los resultados clave de la implementación de la metodología de Evaluación del Estadio de Preparación en IA (RAM) de la UNESCO en varios países, incluida la República Dominicana. Toda ello con el propósito de avanzar hacia una nueva hoja de ruta común que fortalezca capacidades institucionales, fomente la cooperación multilateral y promueva marcos normativos alineados con los derechos humanos y el desarrollo sostenible.</text:p>
            <text:p>La participación del MICITT y de Costa Rica en este contexto representa una valiosa oportunidad para fortalecer y proyectar las posiciones regionales que el país ha venido impulsando y liderando en diversos foros internacionales, particularmente en temas como la soberanía de los datos, el multilingüismo y otros asuntos estratégicos para América Latina y el Caribe.</text:p>
            <text:p>Asimismo, permite consolidar una visión regional común que fortalezca la capacidad de incidencia de la región frente a los desafíos y oportunidades que plantean los mercados y la gobernanza digital a nivel global.</text:p>
          </table:table-cell>
          <table:table-cell table:number-columns-repeated="13" table:style-name="ce7"/>
          <table:table-cell table:number-columns-repeated="16354"/>
        </table:table-row>
        <table:table-row table:style-name="ro31">
          <table:table-cell office:value-type="string" table:style-name="ce14">
            <text:p>MICITT-DAF-ADV-000029-2026 (ADENDA)</text:p>
          </table:table-cell>
          <table:table-cell office:value-type="string" table:style-name="ce14">
            <text:p>Alejandro Obando Porras</text:p>
          </table:table-cell>
          <table:table-cell office:value-type="string" table:style-name="ce14">
            <text:p>Francia y Grecia</text:p>
          </table:table-cell>
          <table:table-cell office:value-type="string" table:style-name="ce14">
            <text:p><text:s/>la Reunión del Consejo Ministerial de la OCDE 2026 y en la visita técnica que se realizará en Grecia</text:p>
          </table:table-cell>
          <table:table-cell office:value-type="string" table:style-name="ce14">
            <text:p>02 al 04 de junio de 2026</text:p>
          </table:table-cell>
          <table:table-cell office:value-type="date" office:date-value="2026-05-31T00:00:00" table:style-name="ce16">
            <text:p>31/5/2026</text:p>
          </table:table-cell>
          <table:table-cell office:value-type="date" office:date-value="2026-06-05T00:00:00" table:style-name="ce16">
            <text:p>5/6/2026</text:p>
          </table:table-cell>
          <table:table-cell office:value-type="float" office:value="6" table:formula="of:=([.G32]-[.F32])+1" table:style-name="ce17">
            <text:p>6</text:p>
          </table:table-cell>
          <table:table-cell office:value-type="string" table:style-name="ce14">
            <text:p>Programa Presupuestario 893: “Coordinación y Desarrollo Científico y Tecnológico”</text:p>
          </table:table-cell>
          <table:table-cell office:value-type="string" table:style-name="ce14">
            <text:p>Programa Presupuestario 893: “Coordinación y Desarrollo Científico y Tecnológico”</text:p>
          </table:table-cell>
          <table:table-cell office:value-type="string" table:style-name="ce14">
            <text:p>Adenda</text:p>
          </table:table-cell>
          <table:table-cell office:value-type="string" table:style-name="ce14">
            <text:p>Programa Presupuestario 893: “Coordinación y Desarrollo Científico y Tecnológico”</text:p>
          </table:table-cell>
          <table:table-cell office:value-type="string" table:style-name="ce14">
            <text:p>Adenda</text:p>
          </table:table-cell>
          <table:table-cell office:value-type="string" table:style-name="ce14">
            <text:p>Programa Presupuestario 893: “Coordinación y Desarrollo Científico y Tecnológico”</text:p>
          </table:table-cell>
          <table:table-cell table:style-name="ce16"/>
          <table:table-cell office:value-type="string" table:content-validation-name="val1" table:style-name="ce14">
            <text:p>No Aplica</text:p>
          </table:table-cell>
          <table:table-cell table:style-name="ce14"/>
          <table:table-cell table:number-columns-repeated="13" table:style-name="ce7"/>
          <table:table-cell table:number-columns-repeated="16354"/>
        </table:table-row>
        <table:table-row table:style-name="ro32">
          <table:table-cell office:value-type="string" table:style-name="ce8">
            <text:p>MICITT-DAF-ADV-000030-2026</text:p>
          </table:table-cell>
          <table:table-cell office:value-type="string" table:style-name="ce8">
            <text:p>Rafael Cordero Marín</text:p>
          </table:table-cell>
          <table:table-cell office:value-type="string" table:style-name="ce8">
            <text:p>Ginebra, Suiza.<text:s text:c="2"/></text:p>
          </table:table-cell>
          <table:table-cell office:value-type="string" table:style-name="ce8">
            <text:p>“Foro de la Cumbre Mundial sobre la Sociedad de la Información (CMSI) 2026”,</text:p>
          </table:table-cell>
          <table:table-cell office:value-type="string" table:style-name="ce8">
            <text:p><text:s/>08 al 10 de julio de 2026</text:p>
          </table:table-cell>
          <table:table-cell office:value-type="date" office:date-value="2026-07-06T00:00:00" table:style-name="ce12">
            <text:p>06/07/2026</text:p>
          </table:table-cell>
          <table:table-cell office:value-type="date" office:date-value="2026-07-11T00:00:00" table:style-name="ce10">
            <text:p>11/7/2026</text:p>
          </table:table-cell>
          <table:table-cell office:value-type="float" office:value="6" table:formula="of:=([.G33]-[.F33])+1" table:style-name="ce11">
            <text:p>6</text:p>
          </table:table-cell>
          <table:table-cell office:value-type="string" table:style-name="ce8">
            <text:p>programa presupuestario 899: Rectoría del Sector de las Telecomunicaciones,</text:p>
          </table:table-cell>
          <table:table-cell office:value-type="string" table:style-name="ce8">
            <text:p>programa presupuestario 899: Rectoría del Sector de las Telecomunicaciones,</text:p>
          </table:table-cell>
          <table:table-cell office:value-type="currency" office:value="1191965" table:formula="of:=(2383930/2)" table:style-name="ce21">
            <text:p>₡1,191,965.00</text:p>
          </table:table-cell>
          <table:table-cell office:value-type="string" table:style-name="ce8">
            <text:p>programa presupuestario 899: Rectoría del Sector de las Telecomunicaciones,</text:p>
          </table:table-cell>
          <table:table-cell office:value-type="currency" office:value="704024.72" table:style-name="ce21">
            <text:p>₡704,024.72</text:p>
          </table:table-cell>
          <table:table-cell office:value-type="string" table:style-name="ce8">
            <text:p>programa presupuestario 899: Rectoría del Sector de las Telecomunicaciones,</text:p>
          </table:table-cell>
          <table:table-cell office:value-type="date" office:date-value="2026-07-28T00:00:00" table:style-name="ce10">
            <text:p>28/7/2026</text:p>
          </table:table-cell>
          <table:table-cell office:value-type="string" table:content-validation-name="val1" table:style-name="ce8">
            <text:p>Presentado</text:p>
          </table:table-cell>
          <table:table-cell office:value-type="string" table:style-name="ce8">
            <text:p>Se participó en la ceremonia inaugural, el corte de cinta y los discursos de apertura. El Viceministro intervino como orador en el Leaders TalkX, donde expuso la visión de Costa Rica sobre una inteligencia artificial centrada en las personas, la necesidad de cerrar brechas de acceso, capacidades y participación, y los esfuerzos nacionales para promover una transformación digital inclusiva y responsable. La intervención generó acercamientos con actores interesados en capacitación en ciberseguridad, servicios tecnológicos y difusión periodística.</text:p>
            <text:p>En la Mesa Redonda Ministerial, Costa Rica intervino sobre infraestructura e inclusión digital, destacando la conectividad significativa, el despliegue de infraestructura resiliente y asequible y el desarrollo de habilidades como condiciones para que la población se beneficie de la transformación digital. Estonia manifestó coincidencia con el planteamiento costarricense. Asimismo, se participó en un taller de Partner2Connect sobre preparación para la inteligencia artificial, en el que se conocieron perspectivas gubernamentales y empresariales sobre conectividad, capacidad computacional, energía, habilidades, regulación y confianza.</text:p>
            <text:p>Se sostuvo una reunión bilateral con Rumanía, que ofreció cooperación y capacitación en inteligencia artificial y ciberseguridad, así como una futura invitación a un evento especializado. Ante la solicitud de apoyo a una candidatura en la Conferencia de Plenipotenciarios de la UIT, se indicó que la decisión corresponde a las autoridades competentes y se encuentra en valoración.</text:p>
            <text:p>También se mantuvo un intercambio con Sylvia Poll sobre iniciativas de juventud y género y su articulación con CITEL, y se estableció contacto con Google respecto de eventuales actividades paralelas a la Asamblea General de las Naciones Unidas. Los objetivos de representación, posicionamiento y generación de oportunidades de cooperación fueron alcanzados.</text:p>
          </table:table-cell>
          <table:table-cell table:number-columns-repeated="13" table:style-name="ce7"/>
          <table:table-cell table:number-columns-repeated="16354"/>
        </table:table-row>
        <table:table-row table:style-name="ro33">
          <table:table-cell office:value-type="string" table:style-name="ce14">
            <text:p>MICITT-DAF-ADV-000031-2026</text:p>
          </table:table-cell>
          <table:table-cell office:value-type="string" table:style-name="ce14">
            <text:p>Alonso Zeledón Carazo</text:p>
          </table:table-cell>
          <table:table-cell office:value-type="string" table:style-name="ce14">
            <text:p>Ginebra, Suiza.<text:s text:c="2"/></text:p>
          </table:table-cell>
          <table:table-cell office:value-type="string" table:style-name="ce14">
            <text:p>“Foro de la Cumbre Mundial sobre la Sociedad de la Información (CMSI) 2026”,</text:p>
          </table:table-cell>
          <table:table-cell office:value-type="string" table:style-name="ce14">
            <text:p><text:s/>08 al 10 de julio de 2026</text:p>
          </table:table-cell>
          <table:table-cell office:value-type="date" office:date-value="2026-07-06T00:00:00" table:style-name="ce18">
            <text:p>06/07/2026</text:p>
          </table:table-cell>
          <table:table-cell office:value-type="date" office:date-value="2026-07-11T00:00:00" table:style-name="ce16">
            <text:p>11/7/2026</text:p>
          </table:table-cell>
          <table:table-cell office:value-type="float" office:value="6" table:formula="of:=([.G34]-[.F34])+1" table:style-name="ce17">
            <text:p>6</text:p>
          </table:table-cell>
          <table:table-cell office:value-type="string" table:style-name="ce14">
            <text:p>programa presupuestario 899: Rectoría del Sector de las Telecomunicaciones,</text:p>
          </table:table-cell>
          <table:table-cell office:value-type="string" table:style-name="ce14">
            <text:p>programa presupuestario 899: Rectoría del Sector de las Telecomunicaciones,</text:p>
          </table:table-cell>
          <table:table-cell office:value-type="currency" office:value="1191965" table:formula="of:=(2383930/2)" table:style-name="ce20">
            <text:p>₡1,191,965.00</text:p>
          </table:table-cell>
          <table:table-cell office:value-type="string" table:style-name="ce14">
            <text:p>programa presupuestario 899: Rectoría del Sector de las Telecomunicaciones,</text:p>
          </table:table-cell>
          <table:table-cell office:value-type="currency" office:value="829099.14" table:style-name="ce20">
            <text:p>₡829,099.14</text:p>
          </table:table-cell>
          <table:table-cell office:value-type="string" table:style-name="ce14">
            <text:p>programa presupuestario 899: Rectoría del Sector de las Telecomunicaciones,</text:p>
          </table:table-cell>
          <table:table-cell office:value-type="date" office:date-value="2026-07-30T00:00:00" table:style-name="ce16">
            <text:p>30/7/2026</text:p>
          </table:table-cell>
          <table:table-cell office:value-type="string" table:content-validation-name="val1" table:style-name="ce14">
            <text:p>Presentado</text:p>
          </table:table-cell>
          <table:table-cell office:value-type="string" table:style-name="ce14">
            <text:p>Se participó en la ceremonia inaugural, el corte de cinta y los discursos de apertura. El Viceministro intervino como orador en el Leaders TalkX, donde expuso la visión de Costa Rica sobre una inteligencia artificial centrada en las personas, la necesidad de cerrar brechas de acceso, capacidades y participación, y los esfuerzos nacionales para promover una transformación digital inclusiva y responsable. La intervención generó acercamientos con actores interesados en capacitación en ciberseguridad, servicios tecnológicos y difusión periodística.</text:p>
            <text:p>En la Mesa Redonda Ministerial, Costa Rica intervino sobre infraestructura e inclusión digital, destacando la conectividad significativa, el despliegue de infraestructura resiliente y asequible y el desarrollo de habilidades como condiciones para que la población se beneficie de la transformación digital. Estonia manifestó coincidencia con el planteamiento costarricense. Asimismo, se participó en un taller de Partner2Connect sobre preparación para la inteligencia artificial, en el que se conocieron perspectivas gubernamentales y empresariales sobre conectividad, capacidad computacional, energía, habilidades, regulación y confianza.</text:p>
            <text:p>Se sostuvo una reunión bilateral con Rumanía, que ofreció cooperación y capacitación en inteligencia artificial y ciberseguridad, así como una futura invitación a un evento especializado. Ante la solicitud de apoyo a una candidatura en la Conferencia de Plenipotenciarios de la UIT, se indicó que la decisión corresponde a las autoridades competentes y se encuentra en valoración.</text:p>
            <text:p>También se mantuvo un intercambio con Sylvia Poll sobre iniciativas de juventud y género y su articulación con CITEL, y se estableció contacto con Google respecto de eventuales actividades paralelas a la Asamblea General de las Naciones Unidas. Los objetivos de representación, posicionamiento y generación de oportunidades de cooperación fueron alcanzados.</text:p>
          </table:table-cell>
          <table:table-cell table:number-columns-repeated="13" table:style-name="ce7"/>
          <table:table-cell table:number-columns-repeated="16354"/>
        </table:table-row>
        <table:table-row table:style-name="ro19">
          <table:table-cell office:value-type="string" table:style-name="ce8">
            <text:p>MICITT-DAF-ADV-000032-2026</text:p>
          </table:table-cell>
          <table:table-cell office:value-type="string" table:style-name="ce8">
            <text:p>Gezer Molina Colomer</text:p>
          </table:table-cell>
          <table:table-cell office:value-type="string" table:style-name="ce8">
            <text:p>Santo Domingo, República Dominicana.</text:p>
          </table:table-cell>
          <table:table-cell office:value-type="string" table:style-name="ce8">
            <text:p>“Análisis de cámaras para C5”,</text:p>
          </table:table-cell>
          <table:table-cell office:value-type="string" table:style-name="ce8">
            <text:p><text:s/>07 y 08 de junio de 2026</text:p>
          </table:table-cell>
          <table:table-cell office:value-type="date" office:date-value="2026-06-06T00:00:00" table:style-name="ce10">
            <text:p>6/6/2026</text:p>
          </table:table-cell>
          <table:table-cell office:value-type="date" office:date-value="2026-06-09T00:00:00" table:style-name="ce10">
            <text:p>9/6/2026</text:p>
          </table:table-cell>
          <table:table-cell office:value-type="float" office:value="4" table:formula="of:=([.G35]-[.F35])+1" table:style-name="ce11">
            <text:p>4</text:p>
          </table:table-cell>
          <table:table-cell office:value-type="string" table:style-name="ce8">
            <text:p>programa 893: Coordinación y Desarrollo, Científico y Tecnológico</text:p>
          </table:table-cell>
          <table:table-cell office:value-type="string" table:style-name="ce8">
            <text:p>programa 893: Coordinación y Desarrollo, Científico y Tecnológico</text:p>
          </table:table-cell>
          <table:table-cell office:value-type="currency" office:value="348362" table:style-name="ce21">
            <text:p>₡348,362.00</text:p>
          </table:table-cell>
          <table:table-cell office:value-type="string" table:style-name="ce8">
            <text:p>programa 893: Coordinación y Desarrollo, Científico y Tecnológico</text:p>
          </table:table-cell>
          <table:table-cell office:value-type="currency" office:value="359919.94" table:style-name="ce21">
            <text:p>₡359,919.94</text:p>
          </table:table-cell>
          <table:table-cell office:value-type="string" table:style-name="ce8">
            <text:p>programa 893: Coordinación y Desarrollo, Científico y Tecnológico</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34">
          <table:table-cell office:value-type="string" table:style-name="ce14">
            <text:p>MICITT-DAF-ADV-000033-2026 (ADENDA)</text:p>
          </table:table-cell>
          <table:table-cell office:value-type="string" table:style-name="ce14">
            <text:p>Antonette Williams Barnett</text:p>
          </table:table-cell>
          <table:table-cell office:value-type="string" table:style-name="ce14">
            <text:p><text:s/>Ciudad de Santo Domingo, República Dominicana.</text:p>
          </table:table-cell>
          <table:table-cell office:value-type="string" table:style-name="ce14">
            <text:p>“Tercera Cumbre Ministerial y de Altas Autoridades sobre la Ética de la Inteligencia Artificial en América Latina y el Caribe”,</text:p>
          </table:table-cell>
          <table:table-cell office:value-type="string" table:style-name="ce14">
            <text:p><text:s/>25 y 26 de junio de 2026</text:p>
          </table:table-cell>
          <table:table-cell office:value-type="date" office:date-value="2026-06-24T00:00:00" table:style-name="ce16">
            <text:p>24/6/2026</text:p>
          </table:table-cell>
          <table:table-cell office:value-type="date" office:date-value="2026-06-27T00:00:00" table:style-name="ce16">
            <text:p>27/6/2026</text:p>
          </table:table-cell>
          <table:table-cell office:value-type="float" office:value="4" table:formula="of:=([.G36]-[.F36])+1" table:style-name="ce17">
            <text:p>4</text:p>
          </table:table-cell>
          <table:table-cell office:value-type="string" table:style-name="ce14">
            <text:p>la Oficina Gubernamental de Tecnologías de la Información y la Comunicación (OGTIC) de la República Dominicana, en coordinación con la UNESCO y el Banco de Desarrollo de América Latina y el Caribe (CAF).</text:p>
          </table:table-cell>
          <table:table-cell office:value-type="string" table:style-name="ce14">
            <text:p>la Oficina Gubernamental de Tecnologías de la Información y la Comunicación (OGTIC) de la República Dominicana, en coordinación con la UNESCO y el Banco de Desarrollo de América Latina y el Caribe (CAF).</text:p>
          </table:table-cell>
          <table:table-cell office:value-type="string" table:style-name="ce14">
            <text:p>N/A</text:p>
          </table:table-cell>
          <table:table-cell office:value-type="string" table:style-name="ce14">
            <text:p>la Oficina Gubernamental de Tecnologías de la Información y la Comunicación (OGTIC) de la República Dominicana, en coordinación con la UNESCO y el Banco de Desarrollo de América Latina y el Caribe (CAF). y Programa Presupuestario 893: “Coordinación y Desarrollo Científico y Tecnológico”</text:p>
          </table:table-cell>
          <table:table-cell office:value-type="string" table:style-name="ce14">
            <text:p>N/A</text:p>
          </table:table-cell>
          <table:table-cell office:value-type="string" table:style-name="ce14">
            <text:p>Programa Presupuestario 893: “Coordinación y Desarrollo Científico y Tecnológico”</text:p>
          </table:table-cell>
          <table:table-cell table:style-name="ce16"/>
          <table:table-cell office:value-type="string" table:content-validation-name="val1" table:style-name="ce14">
            <text:p>No Aplica</text:p>
          </table:table-cell>
          <table:table-cell table:style-name="ce14"/>
          <table:table-cell table:number-columns-repeated="13" table:style-name="ce7"/>
          <table:table-cell table:number-columns-repeated="16354"/>
        </table:table-row>
        <table:table-row table:style-name="ro35">
          <table:table-cell office:value-type="string" table:style-name="ce8">
            <text:p>MICITT-DAF-ADV-000034-2026<text:s text:c="2"/></text:p>
          </table:table-cell>
          <table:table-cell office:value-type="string" table:style-name="ce8">
            <text:p>Alonso Zeledón Carazo</text:p>
          </table:table-cell>
          <table:table-cell office:value-type="string" table:style-name="ce8">
            <text:p><text:s/>Ciudad Panamá, Panamá.<text:s text:c="2"/></text:p>
          </table:table-cell>
          <table:table-cell office:value-type="string" table:style-name="ce8">
            <text:p><text:s/>“Asamblea General de la <text:s/>OEA”</text:p>
          </table:table-cell>
          <table:table-cell office:value-type="string" table:style-name="ce8">
            <text:p>24 de junio de 2026,</text:p>
          </table:table-cell>
          <table:table-cell office:value-type="date" office:date-value="2026-06-24T00:00:00" table:style-name="ce10">
            <text:p>24/6/2026</text:p>
          </table:table-cell>
          <table:table-cell office:value-type="date" office:date-value="2026-06-24T00:00:00" table:style-name="ce10">
            <text:p>24/6/2026</text:p>
          </table:table-cell>
          <table:table-cell office:value-type="float" office:value="1" table:formula="of:=([.G37]-[.F37])+1" table:style-name="ce11">
            <text:p>1</text:p>
          </table:table-cell>
          <table:table-cell office:value-type="string" table:style-name="ce8">
            <text:p>programa presupuestario 899 Rectoría del Sector de las Telecomunicaciones,</text:p>
          </table:table-cell>
          <table:table-cell office:value-type="string" table:style-name="ce8">
            <text:p>programa presupuestario 899 Rectoría del Sector de las Telecomunicaciones,</text:p>
          </table:table-cell>
          <table:table-cell office:value-type="currency" office:value="353522" table:style-name="ce21">
            <text:p>₡353,522.00</text:p>
          </table:table-cell>
          <table:table-cell office:value-type="string" table:style-name="ce8">
            <text:p>programa presupuestario 899 Rectoría del Sector de las Telecomunicaciones,</text:p>
          </table:table-cell>
          <table:table-cell office:value-type="currency" office:value="43750.080000000002" table:style-name="ce21">
            <text:p>₡43,750.08</text:p>
          </table:table-cell>
          <table:table-cell office:value-type="string" table:style-name="ce8">
            <text:p>programa presupuestario 899 Rectoría del Sector de las Telecomunicaciones,</text:p>
          </table:table-cell>
          <table:table-cell office:value-type="date" office:date-value="2026-07-21T00:00:00" table:style-name="ce10">
            <text:p>21/7/2026</text:p>
          </table:table-cell>
          <table:table-cell office:value-type="string" table:content-validation-name="val1" table:style-name="ce8">
            <text:p>Presentado</text:p>
          </table:table-cell>
          <table:table-cell office:value-type="string" table:style-name="ce8">
            <text:p>Durante la 56.ª Asamblea General de la OEA, celebrada en la Ciudad de Panamá, se participó en el espacio correspondiente a la cuarta sesión plenaria, en seguimiento a la presentación del Informe Anual 2025 de la CITEL. En dicho marco, se brindó apoyo institucional a la intervención del señor Alonso Zeledón Carazo, Viceministro de Telecomunicaciones de Costa Rica, en su calidad de Presidente Alterno del COM/CITEL.</text:p>
            <text:p>La presentación destacó el papel de la CITEL como plataforma especializada de la OEA para la cooperación regional, el fortalecimiento institucional y la construcción de consensos hemisféricos en telecomunicaciones y tecnologías digitales. Asimismo, se resaltaron resultados de 2025, incluyendo la realización de 29 reuniones y mesas de trabajo, la participación de más de 960 personas, la coordinación de 20 Propuestas Interamericanas ante la UIT con una tasa de adopción cercana al 90%, y el otorgamiento de 1.987 becas de capacitación a participantes de 22 Estados Miembros.</text:p>
            <text:p>Los objetivos de la participación fueron alcanzados, en tanto la intervención permitió visibilizar ante los Estados Miembros de la OEA los avances de la CITEL en cooperación regional, transformación digital, desarrollo de capacidades, conectividad e inclusión digital, así como fortalecer el liderazgo de Costa Rica en el ámbito interamericano de las telecomunicaciones.</text:p>
          </table:table-cell>
          <table:table-cell table:number-columns-repeated="13" table:style-name="ce7"/>
          <table:table-cell table:number-columns-repeated="16354"/>
        </table:table-row>
        <table:table-row table:style-name="ro36">
          <table:table-cell office:value-type="string" table:style-name="ce14">
            <text:p>MICITT-DAF-ADV-000035-2026</text:p>
          </table:table-cell>
          <table:table-cell office:value-type="string" table:style-name="ce14">
            <text:p>Rafael Cordero Marín</text:p>
          </table:table-cell>
          <table:table-cell office:value-type="string" table:style-name="ce14">
            <text:p><text:s/>Ciudad Panamá, Panamá.<text:s text:c="2"/></text:p>
          </table:table-cell>
          <table:table-cell office:value-type="string" table:style-name="ce14">
            <text:p><text:s/>“Asamblea General de la <text:s/>OEA”</text:p>
          </table:table-cell>
          <table:table-cell office:value-type="string" table:style-name="ce14">
            <text:p>24 de junio de 2026,</text:p>
          </table:table-cell>
          <table:table-cell office:value-type="date" office:date-value="2026-06-24T00:00:00" table:style-name="ce16">
            <text:p>24/6/2026</text:p>
          </table:table-cell>
          <table:table-cell office:value-type="date" office:date-value="2026-06-24T00:00:00" table:style-name="ce16">
            <text:p>24/6/2026</text:p>
          </table:table-cell>
          <table:table-cell office:value-type="float" office:value="1" table:formula="of:=([.G38]-[.F38])+1" table:style-name="ce17">
            <text:p>1</text:p>
          </table:table-cell>
          <table:table-cell office:value-type="string" table:style-name="ce14">
            <text:p>programa presupuestario 899 Rectoría del Sector de las Telecomunicaciones,</text:p>
          </table:table-cell>
          <table:table-cell office:value-type="string" table:style-name="ce14">
            <text:p>programa presupuestario 899 Rectoría del Sector de las Telecomunicaciones,</text:p>
          </table:table-cell>
          <table:table-cell office:value-type="currency" office:value="353522" table:style-name="ce20">
            <text:p>₡353,522.00</text:p>
          </table:table-cell>
          <table:table-cell office:value-type="string" table:style-name="ce14">
            <text:p>programa presupuestario 899 Rectoría del Sector de las Telecomunicaciones,</text:p>
          </table:table-cell>
          <table:table-cell office:value-type="currency" office:value="37187.57" table:style-name="ce20">
            <text:p>₡37,187.57</text:p>
          </table:table-cell>
          <table:table-cell office:value-type="string" table:style-name="ce14">
            <text:p>programa presupuestario 899 Rectoría del Sector de las Telecomunicaciones,</text:p>
          </table:table-cell>
          <table:table-cell office:value-type="date" office:date-value="2026-07-15T00:00:00" table:style-name="ce22">
            <text:p>15-07-2026</text:p>
          </table:table-cell>
          <table:table-cell office:value-type="string" table:content-validation-name="val1" table:style-name="ce14">
            <text:p>Presentado</text:p>
          </table:table-cell>
          <table:table-cell office:value-type="string" table:style-name="ce14">
            <text:p>Durante la 56.ª Asamblea General de la OEA, celebrada en la Ciudad de Panamá, se participó en el espacio correspondiente a la cuarta sesión plenaria, en seguimiento a la presentación del Informe Anual 2025 de la CITEL. En dicho marco, se brindó apoyo institucional a la intervención del señor Alonso Zeledón Carazo, Viceministro de Telecomunicaciones de Costa Rica, en su calidad de Presidente Alterno del COM/CITEL.</text:p>
            <text:p>La presentación destacó el papel de la CITEL como plataforma especializada de la OEA para la cooperación regional, el fortalecimiento institucional y la construcción de consensos hemisféricos en telecomunicaciones y tecnologías digitales. Asimismo, se resaltaron resultados de 2025, incluyendo la realización de 29 reuniones y mesas de trabajo, la participación de más de 960 personas, la coordinación de 20 Propuestas Interamericanas ante la UIT con una tasa de adopción cercana al 90%, y el otorgamiento de 1.987 becas de capacitación a participantes de 22 Estados Miembros.</text:p>
            <text:p>Los objetivos de la participación fueron alcanzados, en tanto la intervención permitió visibilizar ante los Estados Miembros de la OEA los avances de la CITEL en cooperación regional, transformación digital, desarrollo de capacidades, conectividad e inclusión digital, así como fortalecer el liderazgo de Costa Rica en el ámbito interamericano de las telecomunicaciones.</text:p>
          </table:table-cell>
          <table:table-cell table:number-columns-repeated="13" table:style-name="ce7"/>
          <table:table-cell table:number-columns-repeated="16354"/>
        </table:table-row>
        <table:table-row table:style-name="ro37">
          <table:table-cell office:value-type="string" table:style-name="ce8">
            <text:p>MICITT-DAF-ADV-000036-2026</text:p>
          </table:table-cell>
          <table:table-cell office:value-type="string" table:style-name="ce8">
            <text:p>Beatriz Ortiz Arias</text:p>
          </table:table-cell>
          <table:table-cell office:value-type="string" table:style-name="ce8">
            <text:p/>
            <text:p>Berlín, Alemania</text:p>
          </table:table-cell>
          <table:table-cell office:value-type="string" table:style-name="ce8">
            <text:p><text:s/>“Visita Técnica sobre Economía Digital e Inteligencia Artificial”</text:p>
          </table:table-cell>
          <table:table-cell office:value-type="string" table:style-name="ce8">
            <text:p>del 30 de junio al 03 de julio de 2026,</text:p>
          </table:table-cell>
          <table:table-cell office:value-type="date" office:date-value="2026-06-28T00:00:00" table:style-name="ce12">
            <text:p>28/06/2026</text:p>
          </table:table-cell>
          <table:table-cell office:value-type="date" office:date-value="2026-07-04T00:00:00" table:style-name="ce10">
            <text:p>4/7/2026</text:p>
          </table:table-cell>
          <table:table-cell office:value-type="float" office:value="7" table:formula="of:=([.G39]-[.F39])+1" table:style-name="ce11">
            <text:p>7</text:p>
          </table:table-cell>
          <table:table-cell office:value-type="string" table:style-name="ce8">
            <text:p><text:s/>CEPAL</text:p>
          </table:table-cell>
          <table:table-cell office:value-type="string" table:style-name="ce8">
            <text:p><text:s/>CEPAL</text:p>
          </table:table-cell>
          <table:table-cell office:value-type="string" table:style-name="ce8">
            <text:p>N/A</text:p>
          </table:table-cell>
          <table:table-cell office:value-type="string" table:style-name="ce8">
            <text:p><text:s/>CEPAL</text:p>
          </table:table-cell>
          <table:table-cell office:value-type="string" table:style-name="ce8">
            <text:p>N/A</text:p>
          </table:table-cell>
          <table:table-cell office:value-type="string" table:style-name="ce8">
            <text:p>Programa Presupuestario 893: “Coordinación y Desarrollo Científico y Tecnológico”</text:p>
          </table:table-cell>
          <table:table-cell office:value-type="date" office:date-value="2026-07-17T00:00:00" table:style-name="ce10">
            <text:p>17/7/2026</text:p>
          </table:table-cell>
          <table:table-cell office:value-type="string" table:content-validation-name="val1" table:style-name="ce8">
            <text:p>Presentado</text:p>
          </table:table-cell>
          <table:table-cell office:value-type="string" table:style-name="ce8">
            <text:p>Durante la misión técnica participé en reuniones, presentaciones especializadas, visitas técnicas y espacios de intercambio con instituciones públicas, centros de investigación, asociaciones empresariales y organismos internacionales vinculados con la economía digital y la inteligencia artificial. Entre las principales actividades destacan las sesiones desarrolladas en Fraunhofer IPK, donde se conoció el modelo alemán de investigación aplicada para la industria basado en inteligencia artificial, automatización, Internet de las Cosas (IoT) y transferencia tecnológica; Berlin Partner y ai.Berlin, donde se presentó la estrategia para posicionar a Berlín como un ecosistema líder en inteligencia artificial y tecnologías profundas; el Federal Ministry for Economic Affairs and Energy (BMWE) y el Ministerio Federal de Investigación, Tecnología y Espacio, donde se expusieron las políticas nacionales relacionadas con la Agenda de Alta Tecnología, la soberanía digital, Industry 4.0, Manufacturing-X, Mittelstand-Digital, los instrumentos de financiamiento para la adopción de IA y los mecanismos para conectar la investigación con el sector productivo; así como las visitas al Forum Digitale Technologien (FDT), Einstein Center Digital Future (ECDF) y BVDW – The German Association for the Digital Economy, que permitieron conocer modelos de gobernanza de la IA, desarrollo de ecosistemas de innovación, financiamiento de la investigación, cooperación público-privada y estrategias para la implementación responsable de la inteligencia artificial.</text:p>
            <text:p>La participación permitió conocer experiencias exitosas sobre investigación aplicada, transferencia tecnológica, articulación entre academia, empresas y Gobierno, así como mecanismos para acelerar la adopción de inteligencia artificial en el sector productivo mediante redes de innovación, hubs regionales, demostradores tecnológicos, laboratorios colaborativos y programas especializados para pequeñas y medianas empresas. Asimismo, se analizaron buenas prácticas relacionadas con el diseño de agendas tecnológicas nacionales, el fortalecimiento de la gobernanza de datos, la implementación de marcos regulatorios basados en riesgos, el desarrollo de infraestructura digital, la promoción de la soberanía tecnológica y la utilización de instrumentos de cooperación internacional para fortalecer las capacidades nacionales de innovación. Estas experiencias permitieron identificar elementos que podrían ser valorados para fortalecer las iniciativas impulsadas por el MICITT en materia de inteligencia artificial, economía digital, investigación, desarrollo e innovación, considerando las particularidades del contexto nacional.</text:p>
            <text:p>Se considera que los objetivos de la misión fueron alcanzados satisfactoriamente, ya que las actividades desarrolladas permitieron adquirir conocimientos técnicos sobre modelos internacionales de formulación e implementación de políticas públicas, identificar buenas prácticas para fortalecer la gobernanza de la inteligencia artificial, la transferencia tecnológica y la innovación, además de establecer vínculos con instituciones de referencia internacional y generar insumos para valorar futuras acciones de cooperación. Los aprendizajes obtenidos fortalecen las capacidades institucionales del MICITT para continuar impulsando iniciativas orientadas a la transformación digital, el desarrollo del ecosistema nacional de innovación y la adopción responsable de la inteligencia artificial, en concordancia con las prioridades estratégicas del Ministerio.</text:p>
          </table:table-cell>
          <table:table-cell table:number-columns-repeated="13" table:style-name="ce7"/>
          <table:table-cell table:number-columns-repeated="16354"/>
        </table:table-row>
        <table:table-row table:style-name="ro38">
          <table:table-cell office:value-type="string" table:style-name="ce14">
            <text:p>MICITT-DAF-ADV-000037-2026</text:p>
          </table:table-cell>
          <table:table-cell office:value-type="string" table:style-name="ce14">
            <text:p>Freddy Artavia Estrada</text:p>
          </table:table-cell>
          <table:table-cell office:value-type="string" table:style-name="ce14">
            <text:p>Washington, D.C., Estados Unidos.</text:p>
          </table:table-cell>
          <table:table-cell office:value-type="string" table:style-name="ce14">
            <text:p>“Pax Silica Summit”</text:p>
          </table:table-cell>
          <table:table-cell office:value-type="string" table:style-name="ce14">
            <text:p>25 al 26 de junio del 2026</text:p>
          </table:table-cell>
          <table:table-cell office:value-type="date" office:date-value="2026-06-24T00:00:00" table:style-name="ce16">
            <text:p>24/6/2026</text:p>
          </table:table-cell>
          <table:table-cell office:value-type="date" office:date-value="2026-06-27T00:00:00" table:style-name="ce16">
            <text:p>27/6/2026</text:p>
          </table:table-cell>
          <table:table-cell office:value-type="float" office:value="4" table:formula="of:=([.G40]-[.F40])+1" table:style-name="ce17">
            <text:p>4</text:p>
          </table:table-cell>
          <table:table-cell office:value-type="string" table:style-name="ce14">
            <text:p>programa 893: Coordinación y Desarrollo, Científico y Tecnológico</text:p>
          </table:table-cell>
          <table:table-cell office:value-type="string" table:style-name="ce14">
            <text:p>programa 893: Coordinación y Desarrollo, Científico y Tecnológico</text:p>
          </table:table-cell>
          <table:table-cell office:value-type="currency" office:value="511556" table:style-name="ce20">
            <text:p>₡511,556.00</text:p>
          </table:table-cell>
          <table:table-cell office:value-type="string" table:style-name="ce14">
            <text:p>programa 893: Coordinación y Desarrollo, Científico y Tecnológico</text:p>
          </table:table-cell>
          <table:table-cell office:value-type="currency" office:value="468308.15" table:style-name="ce20">
            <text:p>₡468,308.15</text:p>
          </table:table-cell>
          <table:table-cell office:value-type="string" table:style-name="ce14">
            <text:p>programa 893: Coordinación y Desarrollo, Científico y Tecnológico</text:p>
          </table:table-cell>
          <table:table-cell office:value-type="date" office:date-value="2026-07-03T00:00:00" table:style-name="ce16">
            <text:p>3/7/2026</text:p>
          </table:table-cell>
          <table:table-cell office:value-type="string" table:content-validation-name="val1" table:style-name="ce14">
            <text:p>Presentado</text:p>
          </table:table-cell>
          <table:table-cell office:value-type="string" table:style-name="ce14">
            <text:p>Durante mi participación en el Pax Silica Summit 2026 asistí a las actividades de formalización de instrumentos internacionales, conferencias, paneles y espacios de diálogo en los que participaron representantes de gobiernos, organismos internacionales, empresas y centros de investigación. Las actividades se enfocaron en temas relacionados con telecomunicaciones, inteligencia artificial, políticas públicas, infraestructura digital, ciberseguridad, gobernanza de datos y cooperación internacional, lo que permitió conocer las principales tendencias y desafíos en estas materias. Asimismo, participé en espacios de intercambio con otros asistentes, lo que facilitó compartir la experiencia de Costa Rica y conocer iniciativas implementadas en otros países. La actividad permitió recopilar información y buenas prácticas que pueden servir de insumo para el desarrollo de políticas públicas y proyectos relacionados con la transformación digital y la inteligencia artificial en el país. Se considera que los objetivos de la participación fueron alcanzados, ya que en la actividad nuestro país suscribió la declaración conjunta como miembro de dicha iniciativa, además permitió fortalecer conocimientos técnicos, ampliar el intercambio de experiencias y establecer contactos con actores relevantes del ecosistema internacional, cuyos aportes serán de utilidad para las labores que desarrolla el MICITT.</text:p>
          </table:table-cell>
          <table:table-cell table:number-columns-repeated="13" table:style-name="ce7"/>
          <table:table-cell table:number-columns-repeated="16354"/>
        </table:table-row>
        <table:table-row table:style-name="ro39">
          <table:table-cell office:value-type="string" table:style-name="ce8">
            <text:p>MICITT-DAF-ADV-000038-2026</text:p>
          </table:table-cell>
          <table:table-cell office:value-type="string" table:style-name="ce8">
            <text:p>Marlon Ávalos Elizondo,</text:p>
          </table:table-cell>
          <table:table-cell office:value-type="string" table:style-name="ce8">
            <text:p>Ginebra, Suiza; Luxemburgo y Bruselas</text:p>
          </table:table-cell>
          <table:table-cell office:value-type="string" table:style-name="ce8">
            <text:p><text:s/>“Diálogo Global sobre Gobernanza de la IA (Global Dialogue on AI Governance)” que se llevará a cabo el 06 y 07 de julio de 2026 en Ginebra, Suiza; así como a la visita técnica que se realizará en Luxemburgo y Bruselas, Bélgica, del 08 al 10 de julio de 2026,</text:p>
          </table:table-cell>
          <table:table-cell office:value-type="string" table:style-name="ce8">
            <text:p>06 al 10 de julio de 2026</text:p>
          </table:table-cell>
          <table:table-cell office:value-type="date" office:date-value="2026-07-03T00:00:00" table:style-name="ce10">
            <text:p>3/7/2026</text:p>
          </table:table-cell>
          <table:table-cell office:value-type="date" office:date-value="2026-07-11T00:00:00" table:style-name="ce10">
            <text:p>11/7/2026</text:p>
          </table:table-cell>
          <table:table-cell office:value-type="float" office:value="9" table:formula="of:=([.G41]-[.F41])+1" table:style-name="ce11">
            <text:p>9</text:p>
          </table:table-cell>
          <table:table-cell office:value-type="string" table:style-name="ce8">
            <text:p>programa 893: Coordinación y Desarrollo, Científico y Tecnológico</text:p>
          </table:table-cell>
          <table:table-cell office:value-type="string" table:style-name="ce8">
            <text:p>programa 893: Coordinación y Desarrollo, Científico y Tecnológico</text:p>
          </table:table-cell>
          <table:table-cell office:value-type="currency" office:value="1694358" table:style-name="ce21">
            <text:p>₡1,694,358.00</text:p>
          </table:table-cell>
          <table:table-cell office:value-type="string" table:style-name="ce8">
            <text:p>programa 893: Coordinación y Desarrollo, Científico y Tecnológico</text:p>
          </table:table-cell>
          <table:table-cell office:value-type="currency" office:value="1446601.62" table:style-name="ce21">
            <text:p>₡1,446,601.62</text:p>
          </table:table-cell>
          <table:table-cell office:value-type="string" table:style-name="ce8">
            <text:p>programa 893: Coordinación y Desarrollo, Científico y Tecnológico</text:p>
          </table:table-cell>
          <table:table-cell office:value-type="date" office:date-value="2026-09-08T00:00:00" table:style-name="ce10">
            <text:p>8/9/2026</text:p>
          </table:table-cell>
          <table:table-cell office:value-type="string" table:content-validation-name="val1" table:style-name="ce8">
            <text:p>Presentado</text:p>
          </table:table-cell>
          <table:table-cell office:value-type="string" table:style-name="ce8">
            <text:p>Diálogo Global sobre Gobernanza de la IA (Ginebra, 6–7 de julio). Se participó como integrante de la delegación oficial de Costa Rica en el segmento plenario de alto nivel gubernamental y se acompañó el ejercicio del rol de co-chair de la Ministra Paula Bogantes en la mesa temática “Safe, secure and trustworthy AI”. Se intervino en el evento paralelo “AI for the Public Good: Toward a People’s AI Grounded in Human Rights”, coorganizado por la OHCHR, la Friedrich-Ebert-Stiftung y The New School, y en la reunión de lanzamiento de la Coalición Children &amp; AI Action. La delegación sostuvo además la reunión bilateral con el Ministro de Comunicaciones de Arabia Saudita, H.E. Eng. Abdullah Alswaha, y participó en la Mesa Redonda de Alto Nivel sobre “Digital trust and AI infrastructure”, con presencia de ministros y ejecutivos de Amazon, Google, Microsoft,</text:p>
            <text:p>Huawei y Nokia, entre otros. Reuniones bilaterales en Luxemburgo y Bruselas (8–10 de julio). En Luxemburgo se sostuvo reunión con Roberto Viola, Director General de CONNECT de la Comisión Europea, en seguimiento al ID Forum y a la agenda digital bilateral Costa Rica–Unión Europea. En Bruselas se realizaron reuniones con la Agencia de Innovación e Inversión de Flandes (VLAIO), representada por Maarten Sileghem, para avanzar en el MOU bilateral pendiente, así como con Digital Vlaanderen y la Universidad de Gante (UGent) en materia de cooperación en innovación, transformación digital y ecosistemas tecnológicos. Los objetivos de la misión se alcanzaron. Costa Rica ocupó un rol de conducción y no de observación en el primer diálogo multilateral de gobernanza de la IA del sistema de Naciones Unidas, visibilizó su modelo de gobernanza responsable ante Estados Miembros, organismos internacionales, sector privado y sociedad civil, y dejó encaminados los instrumentos de cooperación bilateral con la Comisión Europea y con socios flamencos en innovación y transformación digital.</text:p>
          </table:table-cell>
          <table:table-cell table:number-columns-repeated="13" table:style-name="ce7"/>
          <table:table-cell table:number-columns-repeated="16354"/>
        </table:table-row>
        <table:table-row table:style-name="ro40">
          <table:table-cell office:value-type="string" table:style-name="ce14">
            <text:p>MICITT-DAF-ADV-000039-2026</text:p>
          </table:table-cell>
          <table:table-cell office:value-type="string" table:style-name="ce14">
            <text:p><text:s/>Diana Andrade Chavarría</text:p>
          </table:table-cell>
          <table:table-cell office:value-type="string" table:style-name="ce14">
            <text:p>Ginebra, Suiza; Luxemburgo y Bruselas</text:p>
          </table:table-cell>
          <table:table-cell office:value-type="string" table:style-name="ce14">
            <text:p><text:s/>“Diálogo Global sobre Gobernanza de la IA (Global Dialogue on AI Governance)” que se llevará a cabo el 06 y 07 de julio de 2026 en Ginebra, Suiza; así como a la visita técnica que se realizará en Luxemburgo y Bruselas, Bélgica, del 08 al 10 de julio de 2026,</text:p>
          </table:table-cell>
          <table:table-cell office:value-type="string" table:style-name="ce14">
            <text:p>06 al 10 de julio de 2026</text:p>
          </table:table-cell>
          <table:table-cell office:value-type="date" office:date-value="2026-07-03T00:00:00" table:style-name="ce16">
            <text:p>3/7/2026</text:p>
          </table:table-cell>
          <table:table-cell office:value-type="date" office:date-value="2026-07-11T00:00:00" table:style-name="ce16">
            <text:p>11/7/2026</text:p>
          </table:table-cell>
          <table:table-cell office:value-type="float" office:value="9" table:formula="of:=([.G42]-[.F42])+1" table:style-name="ce17">
            <text:p>9</text:p>
          </table:table-cell>
          <table:table-cell office:value-type="string" table:style-name="ce14">
            <text:p>programa 893: Coordinación y Desarrollo, Científico y Tecnológico</text:p>
          </table:table-cell>
          <table:table-cell office:value-type="string" table:style-name="ce14">
            <text:p>programa 893: Coordinación y Desarrollo, Científico y Tecnológico</text:p>
          </table:table-cell>
          <table:table-cell office:value-type="currency" office:value="2184743" table:style-name="ce20">
            <text:p>₡2,184,743.00</text:p>
          </table:table-cell>
          <table:table-cell office:value-type="string" table:style-name="ce14">
            <text:p>programa 893: Coordinación y Desarrollo, Científico y Tecnológico</text:p>
          </table:table-cell>
          <table:table-cell office:value-type="currency" office:value="1215990.67" table:style-name="ce20">
            <text:p>₡1,215,990.67</text:p>
          </table:table-cell>
          <table:table-cell office:value-type="string" table:style-name="ce14">
            <text:p>programa 893: Coordinación y Desarrollo, Científico y Tecnológico</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41">
          <table:table-cell office:value-type="string" table:style-name="ce8">
            <text:p>MICITT-DAF-ADV-000040-2026</text:p>
          </table:table-cell>
          <table:table-cell office:value-type="string" table:style-name="ce8">
            <text:p>Antonette Williams Barnett</text:p>
          </table:table-cell>
          <table:table-cell office:value-type="string" table:style-name="ce8">
            <text:p>San Francisco, California, Estados Unidos</text:p>
          </table:table-cell>
          <table:table-cell office:value-type="string" table:style-name="ce8">
            <text:p><text:s/>“Digital NEXT: Protecting Digital Liberties in the AI <text:s/>Era”</text:p>
          </table:table-cell>
          <table:table-cell office:value-type="string" table:style-name="ce8">
            <text:p>21 al 24 de julio de 2026</text:p>
          </table:table-cell>
          <table:table-cell office:value-type="date" office:date-value="2026-07-20T00:00:00" table:style-name="ce10">
            <text:p>20/7/2026</text:p>
          </table:table-cell>
          <table:table-cell office:value-type="date" office:date-value="2026-07-26T00:00:00" table:style-name="ce10">
            <text:p>26/7/2026</text:p>
          </table:table-cell>
          <table:table-cell office:value-type="float" office:value="7" table:formula="of:=([.G43]-[.F43])+1" table:style-name="ce11">
            <text:p>7</text:p>
          </table:table-cell>
          <table:table-cell office:value-type="string" table:style-name="ce8">
            <text:p>Departamento de Estado de los Estados Unidos de América.</text:p>
          </table:table-cell>
          <table:table-cell office:value-type="string" table:style-name="ce8">
            <text:p>Departamento de Estado de los Estados Unidos de América.</text:p>
          </table:table-cell>
          <table:table-cell table:style-name="ce8"/>
          <table:table-cell office:value-type="string" table:style-name="ce8">
            <text:p>Departamento de Estado de los Estados Unidos de América. y programa 893: Coordinación y Desarrollo, Científico y Tecnológico</text:p>
          </table:table-cell>
          <table:table-cell office:value-type="currency" office:value="120334.9" table:style-name="ce21">
            <text:p>₡120,334.90</text:p>
          </table:table-cell>
          <table:table-cell office:value-type="string" table:style-name="ce8">
            <text:p>programa 893: Coordinación y Desarrollo, Científico y Tecnológico</text:p>
          </table:table-cell>
          <table:table-cell office:value-type="date" office:date-value="2026-08-17T00:00:00" table:style-name="ce10">
            <text:p>17/8/2026</text:p>
          </table:table-cell>
          <table:table-cell office:value-type="string" table:content-validation-name="val1" table:style-name="ce8">
            <text:p>Presentado</text:p>
          </table:table-cell>
          <table:table-cell office:value-type="string" table:style-name="ce8">
            <text:p>La participación en el programa Digital NEXT, desarrollado en San Francisco, Estados Unidos, del 20 al 24 de julio de 2026, comprendió una agenda intensiva de sesiones técnicas, paneles de discusión, visitas a empresas tecnológicas y espacios de intercambio con representantes gubernamentales, académicos, especialistas y actores del sector privado. La actividad permitió analizar los principales desafíos asociados con el desarrollo y adopción de tecnologías digitales y de inteligencia artificial, particularmente desde la perspectiva de la protección de derechos, la privacidad, la seguridad, la libertad de expresión y el fortalecimiento de las capacidades institucionales.</text:p>
            <text:p>Como parte de las actividades realizadas, se participó en sesiones en la Universidad de Stanford – Hoover Institution, en las que se abordaron la innovación en inteligencia artificial, el desarrollo humano y los marcos regulatorios, así como las tecnologías de IA aplicadas a la protección de las personas usuarias. Asimismo, se desarrollaron sesiones especializadas sobre verificación y aseguramiento de edad, protección de personas menores de edad en entornos digitales y alternativas tecnológicas orientadas a atender estos riesgos, procurando al mismo tiempo resguardar la privacidad y la libertad de expresión. Las discusiones permitieron conocer distintos enfoques regulatorios y tecnológicos, incluyendo el uso de controles parentales, la minimización de datos y modelos de responsabilidad compartida entre plataformas, desarrolladores, familias y reguladores.</text:p>
            <text:p>El programa incluyó además visitas y sesiones técnicas en Adobe, Cloudflare, Google y Apple. En Cloudflare se analizaron aspectos relativos a la resiliencia de la infraestructura global de Internet, la privacidad, el cifrado y la vitalidad económica; mientras que las sesiones en Google y Apple permitieron conocer enfoques corporativos relacionados con inteligencia artificial responsable, privacidad, seguridad y transparencia. De manera complementaria, los contenidos abordaron la protección de infraestructuras digitales, el cifrado de comunicaciones, la gestión de riesgos en cadenas de suministro, la seguridad centrada en las personas y los nuevos retos derivados del uso de inteligencia artificial tanto en actividades ofensivas como defensivas. También resultaron especialmente relevantes las discusiones relativas a la integridad y autenticidad de los contenidos digitales, incluyendo estándares abiertos para determinar la procedencia de imágenes, videos y documentos, mecanismos de firma digital, marcas de agua y otras soluciones para identificar contenidos generados o modificados mediante inteligencia artificial. Estos elementos aportaron referencias de utilidad para el análisis de políticas públicas asociadas con inteligencia artificial responsable, seguridad digital, alfabetización digital y protección de derechos.</text:p>
            <text:p>La actividad concluyó con una mesa redonda sobre inteligencia artificial y enfoques de alfabetización digital, que permitió intercambiar perspectivas y reflexionar sobre la posible aplicación de las experiencias conocidas durante el programa. Adicionalmente, los diferentes espacios de recepción y networking facilitaron el intercambio con participantes y especialistas, favoreciendo la construcción de contactos y el conocimiento de experiencias aplicadas en distintos contextos.</text:p>
            <text:p>Se considera que los objetivos de la actividad fueron alcanzados satisfactoriamente, en tanto la participación permitió ampliar el conocimiento sobre enfoques técnicos, regulatorios y de política pública relacionados con la inteligencia artificial y las tecnologías digitales; conocer experiencias concretas de empresas e instituciones líderes; contrastar diferentes perspectivas respecto de la regulación, la privacidad, la seguridad, la protección de personas menores de edad y la libertad de expresión; e identificar buenas prácticas y elementos de referencia susceptibles de ser considerados en el diseño y fortalecimiento de políticas públicas nacionales.</text:p>
          </table:table-cell>
          <table:table-cell table:number-columns-repeated="13" table:style-name="ce7"/>
          <table:table-cell table:number-columns-repeated="16354"/>
        </table:table-row>
        <table:table-row table:style-name="ro42">
          <table:table-cell office:value-type="string" table:style-name="ce14">
            <text:p>MICITT-DAF-ADV-000041-2026</text:p>
          </table:table-cell>
          <table:table-cell office:value-type="string" table:style-name="ce14">
            <text:p>Andrea Jiménez Rojas</text:p>
          </table:table-cell>
          <table:table-cell office:value-type="string" table:style-name="ce14">
            <text:p>San Francisco, California, Estados Unidos</text:p>
          </table:table-cell>
          <table:table-cell office:value-type="string" table:style-name="ce14">
            <text:p><text:s/>“Digital NEXT: Protecting Digital Liberties in the AI <text:s/>Era”</text:p>
          </table:table-cell>
          <table:table-cell office:value-type="string" table:style-name="ce14">
            <text:p>21 al 24 de julio de 2026</text:p>
          </table:table-cell>
          <table:table-cell office:value-type="date" office:date-value="2026-07-20T00:00:00" table:style-name="ce16">
            <text:p>20/7/2026</text:p>
          </table:table-cell>
          <table:table-cell office:value-type="date" office:date-value="2026-07-26T00:00:00" table:style-name="ce16">
            <text:p>26/7/2026</text:p>
          </table:table-cell>
          <table:table-cell office:value-type="float" office:value="7" table:formula="of:=([.G44]-[.F44])+1" table:style-name="ce17">
            <text:p>7</text:p>
          </table:table-cell>
          <table:table-cell office:value-type="string" table:style-name="ce14">
            <text:p>Departamento de Estado de los Estados Unidos de América.</text:p>
          </table:table-cell>
          <table:table-cell office:value-type="string" table:style-name="ce14">
            <text:p>Departamento de Estado de los Estados Unidos de América.</text:p>
          </table:table-cell>
          <table:table-cell table:style-name="ce14"/>
          <table:table-cell office:value-type="string" table:style-name="ce14">
            <text:p>Departamento de Estado de los Estados Unidos de América. y programa 893: Coordinación y Desarrollo, Científico y Tecnológico</text:p>
          </table:table-cell>
          <table:table-cell office:value-type="currency" office:value="102020.26" table:style-name="ce20">
            <text:p>₡102,020.26</text:p>
          </table:table-cell>
          <table:table-cell office:value-type="string" table:style-name="ce14">
            <text:p>programa 893: Coordinación y Desarrollo, Científico y Tecnológico</text:p>
          </table:table-cell>
          <table:table-cell office:value-type="date" office:date-value="2026-08-10T00:00:00" table:style-name="ce16">
            <text:p>10/8/2026</text:p>
          </table:table-cell>
          <table:table-cell office:value-type="string" table:content-validation-name="val1" table:style-name="ce14">
            <text:p>Presentado</text:p>
          </table:table-cell>
          <table:table-cell office:value-type="string" table:style-name="ce14">
            <text:p>Durante la actividad tuve la oportunidad de involucrarme en múltiples espacios de aprendizaje y discusión. Asistí a conferencias sobre innovación digital, inteligencia artificial aplicada a los negocios y transformación cultural en las organizaciones. También participé en talleres prácticos sobre ciberseguridad, sostenibilidad tecnológica y estrategias de liderazgo, donde se analizaron casos de éxito y se discutieron retos actuales. Además, aproveché los espacios de networking para establecer contactos con profesionales de distintos sectores, compartiendo experiencias sobre la implementación de nuevas herramientas digitales y modelos de negocio.</text:p>
            <text:p>La experiencia fue sumamente enriquecedora, ya que me permitió ampliar mi visión sobre las tendencias globales en transformación empresarial y el impacto de la tecnología emergente en la competitividad. Las charlas inspiradoras sobre liderazgo inclusivo y gestión del cambio me brindaron herramientas para reflexionar sobre mi propio rol en procesos de innovación. Los talleres interactivos, por su parte, me dieron la oportunidad de aplicar conceptos en escenarios simulados, fortaleciendo mi capacidad de análisis y resolución de problemas. Asimismo, la dinámica colaborativa fomentó el intercambio de ideas y la construcción de soluciones conjuntas, lo que generó un ambiente de aprendizaje activo y motivador.</text:p>
            <text:p>Considero que los objetivos de la actividad fueron alcanzados plenamente. Logré adquirir nuevas perspectivas sobre estrategias digitales, fortalecer habilidades prácticas en áreas clave como ciberseguridad y sostenibilidad, y establecer relaciones profesionales que aportan valor a mi desarrollo. La combinación de teoría, práctica y discusión abierta permitió que la experiencia fuera integral y alineada con las metas planteadas al inicio del evento. En conclusión, mi participación no solo me permitió crecer profesionalmente, sino también contribuir activamente en los espacios de diálogo y aprendizaje, consolidando así un proceso formativo de alto impacto.</text:p>
          </table:table-cell>
          <table:table-cell table:number-columns-repeated="13" table:style-name="ce7"/>
          <table:table-cell table:number-columns-repeated="16354"/>
        </table:table-row>
        <table:table-row table:style-name="ro43">
          <table:table-cell office:value-type="string" table:style-name="ce8">
            <text:p>MICITT-DAF-ADV-000042-2026</text:p>
          </table:table-cell>
          <table:table-cell office:value-type="string" table:style-name="ce8">
            <text:p>Diego Leiva Alfaro</text:p>
          </table:table-cell>
          <table:table-cell office:value-type="string" table:style-name="ce8">
            <text:p>Santo Domingo, República Dominicana.</text:p>
          </table:table-cell>
          <table:table-cell office:value-type="string" table:style-name="ce8">
            <text:p><text:s/>“Congreso de Servicios de Confianza y Certificación Digital”,</text:p>
          </table:table-cell>
          <table:table-cell office:value-type="string" table:style-name="ce8">
            <text:p>20 y 21 de julio de 2026,</text:p>
          </table:table-cell>
          <table:table-cell office:value-type="date" office:date-value="2026-07-19T00:00:00" table:style-name="ce10">
            <text:p>19/7/2026</text:p>
          </table:table-cell>
          <table:table-cell office:value-type="date" office:date-value="2026-07-22T00:00:00" table:style-name="ce10">
            <text:p>22/7/2026</text:p>
          </table:table-cell>
          <table:table-cell office:value-type="float" office:value="4" table:formula="of:=([.G45]-[.F45])+1" table:style-name="ce11">
            <text:p>4</text:p>
          </table:table-cell>
          <table:table-cell office:value-type="string" table:style-name="ce8">
            <text:p>Instituto Dominicano de las Telecomunicaciones.</text:p>
          </table:table-cell>
          <table:table-cell office:value-type="string" table:style-name="ce8">
            <text:p>Instituto Dominicano de las Telecomunicaciones.</text:p>
          </table:table-cell>
          <table:table-cell office:value-type="string" table:style-name="ce8">
            <text:p>N/A</text:p>
          </table:table-cell>
          <table:table-cell office:value-type="string" table:style-name="ce8">
            <text:p>Instituto Dominicano de las Telecomunicaciones.</text:p>
          </table:table-cell>
          <table:table-cell office:value-type="string" table:style-name="ce8">
            <text:p>N/A</text:p>
          </table:table-cell>
          <table:table-cell office:value-type="string" table:style-name="ce8">
            <text:p>programa 893: Coordinación y Desarrollo, Científico y Tecnológico</text:p>
          </table:table-cell>
          <table:table-cell office:value-type="date" office:date-value="2026-08-12T00:00:00" table:style-name="ce10">
            <text:p>12/8/2026</text:p>
          </table:table-cell>
          <table:table-cell office:value-type="string" table:content-validation-name="val1" table:style-name="ce8">
            <text:p>Presentado</text:p>
          </table:table-cell>
          <table:table-cell office:value-type="string" table:style-name="ce8">
            <text:p>• Lunes 20 de Julio: Participamos del Congreso , espacio para compartir experiencias sobre las mejores prácticas en servicios de confianza, interactuar con los homólogos de otros países, así como de aprender sobre las tendencias y mejores prácticas a nivel internacional en la materia, además de realizar la ponencia titulada “De la firma nacional a la confianza regional ” .</text:p>
            <text:p>• Martes 21 de Julio: Se participó del segundo día del congreso , este día permitió compartir con tomadores de decisiones, conversar con ellos acerca de la estrategia costarricense en cuanto a servicios de confianza y posibles prestadores que podrían estar interesados en incursionar en el mercado nacional. La experiencia de este congreso se aprovecha en la estrategia de los temas relacionados a nuestra rectoría en Firma Digital, no solo nos da mayor conocimiento de que están haciendo los demás países, sino qué debemos considerar para seguir avanzando. Además, con los contactos realizados tendremos mayor oportunidad de capacitación para disminuir la brecha de conocimiento en la Dirección y oportunidad de aumentar los reconocimientos de firma Digital con otros países.</text:p>
          </table:table-cell>
          <table:table-cell table:number-columns-repeated="13" table:style-name="ce7"/>
          <table:table-cell table:number-columns-repeated="16354"/>
        </table:table-row>
        <table:table-row table:style-name="ro44">
          <table:table-cell office:value-type="string" table:style-name="ce14">
            <text:p>MICITT-DAF-ADV-043-2026</text:p>
          </table:table-cell>
          <table:table-cell office:value-type="string" table:style-name="ce14">
            <text:p>Freddy Artavia Estrada</text:p>
          </table:table-cell>
          <table:table-cell office:value-type="string" table:style-name="ce14">
            <text:p>ciudad de Washington, Estados Unidos.<text:s text:c="2"/></text:p>
          </table:table-cell>
          <table:table-cell office:value-type="string" table:style-name="ce14">
            <text:p><text:s/>“Creating an Enabling Regulatory Environment for ICT Services”,</text:p>
          </table:table-cell>
          <table:table-cell office:value-type="string" table:style-name="ce14">
            <text:p>20 al 31 de julio 2026</text:p>
          </table:table-cell>
          <table:table-cell office:value-type="date" office:date-value="2026-07-18T00:00:00" table:style-name="ce16">
            <text:p>18/7/2026</text:p>
          </table:table-cell>
          <table:table-cell office:value-type="date" office:date-value="2026-08-01T00:00:00" table:style-name="ce16">
            <text:p>1/8/2026</text:p>
          </table:table-cell>
          <table:table-cell office:value-type="float" office:value="15" table:formula="of:=([.G46]-[.F46])+1" table:style-name="ce17">
            <text:p>15</text:p>
          </table:table-cell>
          <table:table-cell office:value-type="string" table:style-name="ce14">
            <text:p>Instituto de Capacitación en Telecomunicaciones de los Estados Unidos (USTTI, por sus siglas en inglés)</text:p>
          </table:table-cell>
          <table:table-cell office:value-type="string" table:style-name="ce14">
            <text:p>Instituto de Capacitación en Telecomunicaciones de los Estados Unidos (USTTI, por sus siglas en inglés)</text:p>
          </table:table-cell>
          <table:table-cell table:style-name="ce14"/>
          <table:table-cell office:value-type="string" table:style-name="ce14">
            <text:p>programa presupuestario 899 Rectoría del Sector de las Telecomunicaciones, y Instituto de Capacitación en Telecomunicaciones de los Estados Unidos (USTTI, por sus siglas en inglés)</text:p>
          </table:table-cell>
          <table:table-cell office:value-type="currency" office:value="252428.18" table:style-name="ce20">
            <text:p>₡252,428.18</text:p>
          </table:table-cell>
          <table:table-cell office:value-type="string" table:style-name="ce14">
            <text:p>programa presupuestario 899 Rectoría del Sector de las Telecomunicaciones, y Instituto de Capacitación en Telecomunicaciones de los Estados Unidos (USTTI, por sus siglas en inglés)</text:p>
          </table:table-cell>
          <table:table-cell office:value-type="date" office:date-value="2026-08-06T00:00:00" table:style-name="ce16">
            <text:p>6/8/2026</text:p>
          </table:table-cell>
          <table:table-cell office:value-type="string" table:content-validation-name="val1" table:style-name="ce14">
            <text:p>Presentado</text:p>
          </table:table-cell>
          <table:table-cell office:value-type="string" table:style-name="ce14">
            <text:p>Participé activamente en el curso de la USTTI sobre la creación de un entorno regulatorio habilitante para las telecomunicaciones, desarrollado en Washington D. C. La actividad comprendió exposiciones técnicas, análisis de experiencias internacionales, intercambio de buenas prácticas y sesiones de discusión con representantes de la USTTI, la Comisión Federal de Comunicaciones de los Estados Unidos (FCC) y empresas del sector, entre ellas Amazon Project Kuiper y AST SpaceMobile. Durante las sesiones se abordaron temas relacionados con la planificación y gestión regulatoria, la administración del espectro radioeléctrico, los servicios satelitales, las tecnologías de comunicación directa entre dispositivos y satélites (D2D), así como los modelos de autorización y licenciamiento aplicables a tecnologías emergentes. Mi participación permitió intercambiar experiencias sobre los avances regulatorios de Costa Rica, particularmente en materia de redes IMT/5G y de la normativa aprobada para servicios D2D. Asimismo, tuve la oportunidad de analizar enfoques comparados sobre la clasificación de servicios satelitales, las diferencias regulatorias entre sistemas geoestacionarios y no geoestacionarios, y la aplicación de mecanismos como el otorgamiento de autorizaciones por orden de presentación. Estos intercambios facilitaron la identificación de prácticas y criterios que pueden ser valorados en los procesos regulatorios y de política pública desarrollados por el MICITT. Los objetivos de la actividad fueron alcanzados satisfactoriamente, pues el curso permitió fortalecer conocimientos técnicos y regulatorios, conocer experiencias relevantes de autoridades y actores internacionales, y establecer contactos profesionales para futuras iniciativas de cooperación. Los contenidos estudiados resultan directamente aplicables a las funciones institucionales relacionadas con la formulación normativa, la administración del espectro y la generación de condiciones regulatorias que favorezcan la innovación, la inversión y el acceso a servicios de telecomunicaciones en Costa Rica.</text:p>
          </table:table-cell>
          <table:table-cell table:number-columns-repeated="13" table:style-name="ce7"/>
          <table:table-cell table:number-columns-repeated="16354"/>
        </table:table-row>
        <table:table-row table:style-name="ro41">
          <table:table-cell office:value-type="string" table:style-name="ce8">
            <text:p>MICITT-DAF-ADV-00044-2026</text:p>
          </table:table-cell>
          <table:table-cell office:value-type="string" table:style-name="ce8">
            <text:p>Alejandro Loría Jiménez</text:p>
          </table:table-cell>
          <table:table-cell office:value-type="string" table:style-name="ce8">
            <text:p>Ciudad de Buenos Aires, Argentina.</text:p>
          </table:table-cell>
          <table:table-cell office:value-type="string" table:style-name="ce8">
            <text:p>“Seminario Regional de Radiocomunicaciones de la UIT de 2026 para las Américas (SRR-26 Américas)”,</text:p>
          </table:table-cell>
          <table:table-cell office:value-type="string" table:style-name="ce8">
            <text:p>03 al 07 de agosto de 2026</text:p>
          </table:table-cell>
          <table:table-cell office:value-type="date" office:date-value="2026-08-01T00:00:00" table:style-name="ce10">
            <text:p>1/8/2026</text:p>
          </table:table-cell>
          <table:table-cell office:value-type="date" office:date-value="2026-08-08T00:00:00" table:style-name="ce10">
            <text:p>8/8/2026</text:p>
          </table:table-cell>
          <table:table-cell office:value-type="float" office:value="8" table:formula="of:=([.G47]-[.F47])+1" table:style-name="ce11">
            <text:p>8</text:p>
          </table:table-cell>
          <table:table-cell office:value-type="string" table:style-name="ce8">
            <text:p>programa presupuestario 899 Rectoría del Sector de las Telecomunicaciones</text:p>
          </table:table-cell>
          <table:table-cell office:value-type="string" table:style-name="ce8">
            <text:p>programa presupuestario 899 Rectoría del Sector de las Telecomunicaciones</text:p>
          </table:table-cell>
          <table:table-cell office:value-type="currency" office:value="694323" table:style-name="ce21">
            <text:p>₡694,323.00</text:p>
          </table:table-cell>
          <table:table-cell office:value-type="string" table:style-name="ce8">
            <text:p>programa presupuestario 899 Rectoría del Sector de las Telecomunicaciones</text:p>
          </table:table-cell>
          <table:table-cell office:value-type="currency" office:value="864893.62" table:style-name="ce21">
            <text:p>₡864,893.62</text:p>
          </table:table-cell>
          <table:table-cell office:value-type="string" table:style-name="ce8">
            <text:p>programa presupuestario 899 Rectoría del Sector de las Telecomunicaciones</text:p>
          </table:table-cell>
          <table:table-cell office:value-type="date" office:date-value="2026-08-12T00:00:00" table:style-name="ce10">
            <text:p>12/8/2026</text:p>
          </table:table-cell>
          <table:table-cell office:value-type="string" table:content-validation-name="val1" table:style-name="ce8">
            <text:p>Presentado</text:p>
          </table:table-cell>
          <table:table-cell office:value-type="string" table:style-name="ce8">
            <text:p>El seminario ofreció una introducción integral al marco institucional y regulatorio de la Unión Internacional de Telecomunicaciones (UIT), abarcando el funcionamiento del Sector de Radiocomunicaciones (UIT-R), sus Comisiones de Estudio y el Reglamento de Radiocomunicaciones como tratado que rige el uso del espectro y las órbitas satelitales a nivel mundial. Se revisaron los resultados de la CMR-23 y la hoja de ruta hacia la AR-27 y la CMR-27, incluyendo los temas del próximo orden del día, tanto para servicios espaciales (IoT satelital, exploración terrestre) como terrenales (espectro para IMT-2030 y protección de bandas de ondas milimétricas). Sobre esta base se profundizó en los procedimientos técnicos y administrativos para los servicios terrenales: notificación y registro de frecuencias en el Registro Maestro Internacional (MIFR) mediante herramientas como WISFAT, TerRaNotices, eTerrestrial y eFXM; la gestión de interferencias perjudiciales a través del sistema HITS; y los procesos de coordinación de frecuencias, planes regionales y servicios marítimos (sistema MARS).</text:p>
            <text:p>Una parte sustancial del seminario se dedicó a los servicios espaciales, cubriendo los procedimientos de coordinación y notificación de sistemas no planificados, los Planes de BSS y FSS de los Apéndices 30, 30A y 30B, y el reconocimiento internacional de frecuencias mediante inscripción en el MIFR, incluyendo el despliegue de constelaciones No-GSO. Se presentaron herramientas digitales especializadas —ITU SpaceExplorer, e-Submission, e-Communications, SpaceCom, GIBC, SpaceCap y GIMS— para la gestión de expedientes, la verificación de límites de potencia y densidad de flujo, y el manejo de comentarios de coordinación entre administraciones. También se abordaron temas de sostenibilidad espacial, límites de EPFD para redes no geoestacionarias, gestión de interferencias mediante el sistema SIRRS y la creciente saturación de las órbitas LEO, complementados con ejercicios prácticos de notificación de estaciones terrenas.</text:p>
            <text:p>En las últimas jornadas, el seminario retomó la gestión de frecuencias terrestres a través de la Circular Internacional de Información sobre Frecuencias (BR IFIC) y ejercicios prácticos con TerRaNotices y la nueva versión WISFAT 2.0, con validación de archivos en tiempo real. La sesión de cierre se orientó a los preparativos estratégicos para la CMR-27, destacando tecnologías emergentes como Direct-to-Device (D2D) para cerrar la brecha digital, el debate sobre la banda de 6 GHz (Wi-Fi de nueva generación frente a IMT), avances en Smart Metering y estaciones HAPS, y la incorporación de inteligencia artificial para la modernización y automatización de la gestión del espectro. Finalmente, las delegaciones de la Región 2 (CITEL) revisaron propuestas de armonización del uso de frecuencias satelitales y terrestres, priorizando la soberanía y la cooperación regional. Con base en el programa desarrollado durante el SRR-26-Américas, los objetivos institucionales y de la actividad se cumplieron satisfactoriamente. El seminario brindó una actualización integral sobre la aplicación del Reglamento de Radiocomunicaciones y sus procedimientos de coordinación, notificación y registro de frecuencias, combinando sesiones conceptuales con talleres prácticos sobre las herramientas oficiales de la UIT.</text:p>
          </table:table-cell>
          <table:table-cell table:number-columns-repeated="13" table:style-name="ce7"/>
          <table:table-cell table:number-columns-repeated="16354"/>
        </table:table-row>
        <table:table-row table:style-name="ro45">
          <table:table-cell office:value-type="string" table:style-name="ce14">
            <text:p>MICITT-DAF-ADV-00045-2026</text:p>
          </table:table-cell>
          <table:table-cell office:value-type="string" table:style-name="ce14">
            <text:p>Jonathan Fallas Arbustini</text:p>
          </table:table-cell>
          <table:table-cell office:value-type="string" table:style-name="ce14">
            <text:p>Ciudad de Buenos Aires, Argentina.</text:p>
          </table:table-cell>
          <table:table-cell office:value-type="string" table:style-name="ce14">
            <text:p>“Seminario Regional de Radiocomunicaciones de la UIT de 2026 para las Américas (SRR-26 Américas)”,</text:p>
          </table:table-cell>
          <table:table-cell office:value-type="string" table:style-name="ce14">
            <text:p>03 al 07 de agosto de 2026</text:p>
          </table:table-cell>
          <table:table-cell office:value-type="date" office:date-value="2026-08-01T00:00:00" table:style-name="ce16">
            <text:p>1/8/2026</text:p>
          </table:table-cell>
          <table:table-cell office:value-type="date" office:date-value="2026-08-08T00:00:00" table:style-name="ce16">
            <text:p>8/8/2026</text:p>
          </table:table-cell>
          <table:table-cell office:value-type="float" office:value="8" table:formula="of:=([.G48]-[.F48])+1" table:style-name="ce17">
            <text:p>8</text:p>
          </table:table-cell>
          <table:table-cell office:value-type="string" table:style-name="ce14">
            <text:p>programa presupuestario 899 Rectoría del Sector de las Telecomunicaciones</text:p>
          </table:table-cell>
          <table:table-cell office:value-type="string" table:style-name="ce14">
            <text:p>programa presupuestario 899 Rectoría del Sector de las Telecomunicaciones</text:p>
          </table:table-cell>
          <table:table-cell office:value-type="currency" office:value="694323" table:formula="of:=(1388646/2)" table:style-name="ce20">
            <text:p>₡694,323.00</text:p>
          </table:table-cell>
          <table:table-cell office:value-type="string" table:style-name="ce14">
            <text:p>programa presupuestario 899 Rectoría del Sector de las Telecomunicaciones</text:p>
          </table:table-cell>
          <table:table-cell office:value-type="currency" office:value="864893.62" table:style-name="ce20">
            <text:p>₡864,893.62</text:p>
          </table:table-cell>
          <table:table-cell office:value-type="string" table:style-name="ce14">
            <text:p>programa presupuestario 899 Rectoría del Sector de las Telecomunicaciones</text:p>
          </table:table-cell>
          <table:table-cell office:value-type="date" office:date-value="2026-08-13T00:00:00" table:style-name="ce16">
            <text:p>13/8/2026</text:p>
          </table:table-cell>
          <table:table-cell office:value-type="string" table:content-validation-name="val1" table:style-name="ce14">
            <text:p>Presentado</text:p>
          </table:table-cell>
          <table:table-cell office:value-type="string" table:style-name="ce14">
            <text:p>El seminario RRS-26-Américas permitió obtener una visión integral y actualizada sobre el marco institucional, regulatorio y técnico de la Unión Internacional de Telecomunicaciones (UIT), particularmente en relación con la gestión internacional del espectro radioeléctrico y las órbitas satelitales. Se profundizó en el papel del Sector de Radiocomunicaciones (UIT-R), la Oficina de Radiocomunicaciones, el Reglamento de Radiocomunicaciones y el Registro Internacional de Frecuencias (MIFR), así como en los procedimientos de publicación, coordinación, notificación y registro de asignaciones de frecuencia. Asimismo, se revisaron los resultados de la CMR-23 y los preparativos hacia la AR-27 y la CMR-27, destacando la importancia de la participación de las administraciones de la Región 2 (CITEL) en la definición de normas internacionales y en la armonización regional del uso del espectro. Estos contenidos permitieron fortalecer la comprensión de los mecanismos internacionales destinados a garantizar el uso racional y eficiente del espectro, evitar interferencias perjudiciales y brindar reconocimiento y protección internacional a las asignaciones de frecuencia.</text:p>
            <text:p>En materia técnica, se abordaron tanto los servicios terrenales como los espaciales y se realizaron ejercicios prácticos con las principales herramientas de la UIT. Para los servicios terrenales se trabajó con la BR IFIC, eTerrestrial, eFXM, TerRaNotices y WISFAT 2.0, incluyendo la consulta de asignaciones, identificación de administraciones afectadas, procesos de coordinación y preparación y validación de notificaciones. En los servicios espaciales se estudiaron los procedimientos aplicables a sistemas no planificados, los Planes BSS y FSS de los Apéndices 30, 30A y 30B, la coordinación y notificación de sistemas No-GSO y el reconocimiento internacional mediante el MIFR. También se conocieron herramientas como ITU SpaceExplorer, e-Submission, e-Communications, SpaceCom, GIBC, SpaceCap y GIMS, utilizadas para la gestión de expedientes y análisis técnicos, así como aspectos relacionados con límites de EPFD, densidad de flujo, sostenibilidad espacial, interferencias y la creciente utilización de las órbitas LEO. Adicionalmente, se revisó la gestión de los servicios marítimos y el sistema MARS, resaltando su importancia para las comunicaciones internacionales y las operaciones de búsqueda y rescate.</text:p>
            <text:p>Finalmente, el seminario permitió analizar tendencias tecnológicas y regulatorias que tendrán una incidencia creciente en la administración del espectro, entre ellas Smart Metering, HAPS, HIBS, IMT-2030, el desarrollo de redes 4G y 5G, el uso de la banda de 6 GHz, las comunicaciones Direct-to-Device (D2D) y la convergencia entre redes terrestres y satelitales, incluyendo iniciativas como Amazon Leo. También se abordaron nuevas alternativas de compartición y uso eficiente del espectro y el potencial de la inteligencia artificial para modernizar y automatizar procesos de gestión. En términos generales, la participación en el RRS-26-Américas permitió fortalecer las capacidades técnicas y estratégicas necesarias para la administración del espectro radioeléctrico, mediante la combinación de conocimientos conceptuales, procedimientos internacionales y ejercicios prácticos con herramientas oficiales de la UIT. Con base en el programa desarrollado, se considera que los objetivos institucionales y de la actividad fueron cumplidos satisfactoriamente, al contribuir a la actualización técnica y regulatoria requerida para el adecuado desempeño de las funciones institucionales y para el seguimiento de los temas que serán objeto de discusión en la CMR-27. En el Anexo 1 se presenta el calendario correspondiente a la participación en la UIT.</text:p>
          </table:table-cell>
          <table:table-cell table:number-columns-repeated="13" table:style-name="ce7"/>
          <table:table-cell table:number-columns-repeated="16354"/>
        </table:table-row>
        <table:table-row table:style-name="ro46">
          <table:table-cell office:value-type="string" table:style-name="ce8">
            <text:p><text:s/>MICITT-DAF-ADV-000046-2026</text:p>
          </table:table-cell>
          <table:table-cell office:value-type="string" table:style-name="ce8">
            <text:p>María Fernanda Fallas Garita,</text:p>
          </table:table-cell>
          <table:table-cell office:value-type="string" table:style-name="ce8">
            <text:p>Santo Domingo, República Dominicana.<text:s text:c="2"/></text:p>
          </table:table-cell>
          <table:table-cell office:value-type="string" table:style-name="ce8">
            <text:p>“Taller Regional sobre Implementación y Presentación de Informes del Protocolo Adicional”,</text:p>
          </table:table-cell>
          <table:table-cell office:value-type="string" table:style-name="ce8">
            <text:p><text:s/>31 de agosto al 03 de setiembre del 2026<text:s text:c="2"/></text:p>
          </table:table-cell>
          <table:table-cell office:value-type="date" office:date-value="2026-08-30T00:00:00" table:style-name="ce10">
            <text:p>30/8/2026</text:p>
          </table:table-cell>
          <table:table-cell office:value-type="date" office:date-value="2026-09-04T00:00:00" table:style-name="ce12">
            <text:p>04/09/2026</text:p>
          </table:table-cell>
          <table:table-cell office:value-type="float" office:value="6" table:formula="of:=([.G49]-[.F49])+1" table:style-name="ce11">
            <text:p>6</text:p>
          </table:table-cell>
          <table:table-cell office:value-type="string" table:style-name="ce8">
            <text:p>Administración Nacional de Seguridad Nuclear del Departamento de Energía de los EE. UU. (DOE/NNSA).</text:p>
          </table:table-cell>
          <table:table-cell office:value-type="string" table:style-name="ce8">
            <text:p>Administración Nacional de Seguridad Nuclear del Departamento de Energía de los EE. UU. (DOE/NNSA).</text:p>
          </table:table-cell>
          <table:table-cell table:style-name="ce8"/>
          <table:table-cell office:value-type="string" table:style-name="ce8">
            <text:p>Administración Nacional de Seguridad Nuclear del Departamento de Energía de los EE. UU. (DOE/NNSA).</text:p>
          </table:table-cell>
          <table:table-cell table:style-name="ce8"/>
          <table:table-cell office:value-type="string" table:style-name="ce8">
            <text:p>programa 893: Coordinación y Desarrollo, Científico y Tecnológico</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30">
          <table:table-cell office:value-type="string" table:style-name="ce14">
            <text:p>MICITT-DAF-ADV-000047-2026</text:p>
          </table:table-cell>
          <table:table-cell office:value-type="string" table:style-name="ce14">
            <text:p>Jeimy González Geraldino</text:p>
          </table:table-cell>
          <table:table-cell office:value-type="string" table:style-name="ce14">
            <text:p>distintas ciudades de Estados Unidos</text:p>
          </table:table-cell>
          <table:table-cell office:value-type="string" table:style-name="ce14">
            <text:p><text:s/>“Pax Silica: Cooperación en Inteligencia Artificial y Cadenas de Suministro Tecnológico”,</text:p>
          </table:table-cell>
          <table:table-cell office:value-type="string" table:style-name="ce14">
            <text:p><text:s/>01 al 22 de agosto de 2026</text:p>
          </table:table-cell>
          <table:table-cell office:value-type="date" office:date-value="2026-08-01T00:00:00" table:style-name="ce16">
            <text:p>1/8/2026</text:p>
          </table:table-cell>
          <table:table-cell office:value-type="date" office:date-value="2026-08-22T00:00:00" table:style-name="ce16">
            <text:p>22/8/2026</text:p>
          </table:table-cell>
          <table:table-cell office:value-type="float" office:value="22" table:formula="of:=([.G50]-[.F50])+1" table:style-name="ce17">
            <text:p>22</text:p>
          </table:table-cell>
          <table:table-cell office:value-type="string" table:style-name="ce14">
            <text:p><text:s/>Embajada de Estados Unidos de América.</text:p>
          </table:table-cell>
          <table:table-cell office:value-type="string" table:style-name="ce14">
            <text:p><text:s/>Embajada de Estados Unidos de América.</text:p>
          </table:table-cell>
          <table:table-cell office:value-type="string" table:style-name="ce14">
            <text:p>N/A</text:p>
          </table:table-cell>
          <table:table-cell office:value-type="string" table:style-name="ce14">
            <text:p><text:s/>Embajada de Estados Unidos de América.</text:p>
          </table:table-cell>
          <table:table-cell office:value-type="string" table:style-name="ce14">
            <text:p>N/A</text:p>
          </table:table-cell>
          <table:table-cell office:value-type="string" table:style-name="ce14">
            <text:p><text:s/>Embajada de Estados Unidos de América.</text:p>
          </table:table-cell>
          <table:table-cell office:value-type="date" office:date-value="2026-09-07T00:00:00" table:style-name="ce16">
            <text:p>7/9/2026</text:p>
          </table:table-cell>
          <table:table-cell office:value-type="string" table:content-validation-name="val1" table:style-name="ce14">
            <text:p>Presentado</text:p>
          </table:table-cell>
          <table:table-cell office:value-type="string" table:style-name="ce14">
            <text:p>Mi participación en el proyecto multirregional del IVLP "Pax Silica: Cooperation in AI and Technology Supply Chains", realizado del 1 al 22 de agosto de 2026, consistió en integrar una delegación global de especialistas en tecnología y regulación. La agenda se desarrolló a través de visitas técnicas y reuniones de alto nivel en cuatro ciudades estratégicas de los Estados Unidos: Washington D.C., Charlotte, Phoenix y San Francisco. En estas localidades, mantuve sesiones de trabajo con entidades de normalización y ciberseguridad como el NIST y el Departamento de Seguridad Nacional (DHS/CISA), así como con empresas líderes del sector de semiconductores, software e inteligencia artificial, incluyendo SEMI, Intel, NVIDIA, Microsoft, Cisco y SentinelOne.</text:p>
            <text:p>La experiencia fue de carácter estrictamente técnico-profesional, permitiéndome conocer de primera mano las mejores prácticas internacionales en ciberseguridad aplicada a la cadena de suministro, resiliencia de infraestructuras críticas digitales y marcos de gestión de riesgos en inteligencia artificial. El intercambio con expertos globales facilitó la comprensión de la dinámica actual de los ecosistemas tecnológicos de frontera y de los programas de formación de talento técnico desarrollados en conjunto por la industria y la academia. Es fundamental resaltar que este espacio se enfocó únicamente en la transferencia de conocimientos y experiencias, por lo que la gira no conllevó la firma de ningún tratado, obligación jurídica vinculante ni compromisos financieros para el MICITT o para el Estado costarricense.</text:p>
            <text:p>Los objetivos del programa fueron plenamente alcanzados, ya que se logró completar con éxito la agenda de visitas planificada y asimilar conocimientos estratégicos que robustecen de forma directa el criterio técnico del Viceministerio de Telecomunicaciones del MICITT para su participación en futuros espacios de diálogo sectorial.</text:p>
          </table:table-cell>
          <table:table-cell table:number-columns-repeated="13" table:style-name="ce7"/>
          <table:table-cell table:number-columns-repeated="16354"/>
        </table:table-row>
        <table:table-row table:style-name="ro42">
          <table:table-cell office:value-type="string" table:style-name="ce8">
            <text:p>MICITT-DAF-ADV-000048-2026<text:s text:c="2"/></text:p>
          </table:table-cell>
          <table:table-cell office:value-type="string" table:style-name="ce8">
            <text:p>Francisco Troyo Rodríguez</text:p>
          </table:table-cell>
          <table:table-cell office:value-type="string" table:style-name="ce8">
            <text:p>Washington, DC, Estados Unidos.<text:s text:c="2"/></text:p>
          </table:table-cell>
          <table:table-cell office:value-type="string" table:style-name="ce8">
            <text:p>“Call to Action for 6G Leadership and Security”,</text:p>
          </table:table-cell>
          <table:table-cell office:value-type="date" office:date-value="2026-07-29T00:00:00" table:style-name="ce23">
            <text:p>29 de julio 2026</text:p>
          </table:table-cell>
          <table:table-cell office:value-type="date" office:date-value="2026-07-28T00:00:00" table:style-name="ce10">
            <text:p>28/7/2026</text:p>
          </table:table-cell>
          <table:table-cell office:value-type="date" office:date-value="2026-07-30T00:00:00" table:style-name="ce10">
            <text:p>30/7/2026</text:p>
          </table:table-cell>
          <table:table-cell office:value-type="float" office:value="3" table:formula="of:=([.G51]-[.F51])+1" table:style-name="ce11">
            <text:p>3</text:p>
          </table:table-cell>
          <table:table-cell office:value-type="string" table:style-name="ce8">
            <text:p>Programa de Desarrollo del Derecho Comercial (CLDP), EE. UU.</text:p>
          </table:table-cell>
          <table:table-cell office:value-type="string" table:style-name="ce8">
            <text:p>Programa de Desarrollo del Derecho Comercial (CLDP), EE. UU.</text:p>
          </table:table-cell>
          <table:table-cell office:value-type="string" table:style-name="ce8">
            <text:p>N/A</text:p>
          </table:table-cell>
          <table:table-cell office:value-type="string" table:style-name="ce8">
            <text:p>Programa de Desarrollo del Derecho Comercial (CLDP), EE. UU.</text:p>
          </table:table-cell>
          <table:table-cell office:value-type="string" table:style-name="ce8">
            <text:p>N/A</text:p>
          </table:table-cell>
          <table:table-cell office:value-type="string" table:style-name="ce8">
            <text:p>programa presupuestario 899 Rectoría del Sector de las Telecomunicaciones</text:p>
          </table:table-cell>
          <table:table-cell office:value-type="date" office:date-value="2026-08-05T00:00:00" table:style-name="ce10">
            <text:p>5/8/2026</text:p>
          </table:table-cell>
          <table:table-cell office:value-type="string" table:content-validation-name="val1" table:style-name="ce8">
            <text:p>Presentado</text:p>
          </table:table-cell>
          <table:table-cell office:value-type="string" table:style-name="ce8">
            <text:p>Esta participación representa una oportunidad para que el país se integre desde las etapas iniciales de la construcción del ecosistema global de las redes 6G. Este espacio promueve la cooperación internacional para impulsar el desarrollo de tecnologías inalámbricas de próxima generación con un enfoque en innovación, seguridad, resiliencia y cadenas de suministro confiables, permitiendo a los países participantes contribuir al diseño de estándares y principios que definirán las comunicaciones del futuro.</text:p>
            <text:p>Asimismo, participar en esta iniciativa fortalece la capacidad del país para anticipar las tendencias tecnológicas y regulatorias asociadas con la evolución hacia 6G, incluyendo aspectos relacionados con ciberseguridad, gestión del espectro radioeléctrico, interoperabilidad y resiliencia de las redes. Esto facilita el intercambio de experiencias con gobiernos, organismos internacionales, academia e industria, promoviendo el desarrollo de capacidades nacionales y la identificación de oportunidades de cooperación, investigación e inversión.</text:p>
            <text:p>Para Costa Rica y el MICITT, esta participación contribuye a consolidar el liderazgo del país en materia de transformación digital y telecomunicaciones, fortaleciendo su posicionamiento como un socio confiable en el desarrollo de infraestructuras digitales seguras y sostenibles. Además, permite dar seguimiento a la evolución de los estándares internacionales y asegurar que las futuras políticas nacionales en materia de telecomunicaciones e inteligencia artificial estén alineadas con las mejores prácticas globales, favoreciendo la competitividad, la innovación y la seguridad de las redes de nueva generación.</text:p>
          </table:table-cell>
          <table:table-cell table:number-columns-repeated="13" table:style-name="ce7"/>
          <table:table-cell table:number-columns-repeated="16354"/>
        </table:table-row>
        <table:table-row table:style-name="ro47">
          <table:table-cell office:value-type="string" table:style-name="ce14">
            <text:p>MICITT-DAF-ADV-000049-2026<text:s text:c="2"/></text:p>
          </table:table-cell>
          <table:table-cell office:value-type="string" table:style-name="ce14">
            <text:p>José Manuel Peralta Carranza</text:p>
          </table:table-cell>
          <table:table-cell office:value-type="string" table:style-name="ce14">
            <text:p>Punta Cana, República Dominicana.</text:p>
          </table:table-cell>
          <table:table-cell office:value-type="string" table:style-name="ce14">
            <text:p>“U.S.-Caribbean Digital Transformation Accelerator”,</text:p>
          </table:table-cell>
          <table:table-cell office:value-type="string" table:style-name="ce14">
            <text:p>07 al 08 de agosto de 2026</text:p>
          </table:table-cell>
          <table:table-cell office:value-type="date" office:date-value="2026-08-06T00:00:00" table:style-name="ce16">
            <text:p>6/8/2026</text:p>
          </table:table-cell>
          <table:table-cell office:value-type="date" office:date-value="2026-08-08T00:00:00" table:style-name="ce16">
            <text:p>8/8/2026</text:p>
          </table:table-cell>
          <table:table-cell office:value-type="float" office:value="3" table:formula="of:=([.G52]-[.F52])+1" table:style-name="ce17">
            <text:p>3</text:p>
          </table:table-cell>
          <table:table-cell office:value-type="string" table:style-name="ce14">
            <text:p>Embajada de los Estados Unidos de América</text:p>
          </table:table-cell>
          <table:table-cell office:value-type="string" table:style-name="ce14">
            <text:p>Embajada de los Estados Unidos de América</text:p>
          </table:table-cell>
          <table:table-cell table:style-name="ce14"/>
          <table:table-cell office:value-type="string" table:style-name="ce14">
            <text:p>899 Rectoría del Sector de las Telecomunicaciones <text:s/>y Embajada de los Estados Unidos de América</text:p>
          </table:table-cell>
          <table:table-cell office:value-type="currency" office:value="60341.99" table:style-name="ce20">
            <text:p>₡60,341.99</text:p>
          </table:table-cell>
          <table:table-cell office:value-type="string" table:style-name="ce14">
            <text:p>899 Rectoría del Sector de las Telecomunicaciones</text:p>
          </table:table-cell>
          <table:table-cell office:value-type="date" office:date-value="2026-08-10T00:00:00" table:style-name="ce16">
            <text:p>10/8/2026</text:p>
          </table:table-cell>
          <table:table-cell office:value-type="string" table:content-validation-name="val1" table:style-name="ce14">
            <text:p>Presentado</text:p>
          </table:table-cell>
          <table:table-cell office:value-type="string" table:style-name="ce14">
            <text:p>La participación representa una oportunidad para fortalecer la cooperación entre Costa Rica, Estados Unidos y los países del Caribe. Este espacio permite intercambiar experiencias, buenas prácticas y soluciones en áreas prioritarias como transformación digital, conectividad, ciberseguridad, inteligencia artificial, innovación, gobierno digital e inclusión tecnológica.</text:p>
            <text:p>Asimismo, facilita el desarrollo de capacidades técnicas e institucionales mediante el acceso a conocimientos especializados, modelos internacionales y experiencias exitosas. También promueve la creación de alianzas con gobiernos, organismos internacionales, academia y sector privado, lo que puede generar nuevas oportunidades de cooperación técnica, financiamiento y ejecución de proyectos digitales de alcance regional.</text:p>
            <text:p>Para el MICITT, la participación contribuiría al fortalecimiento de las políticas públicas y de las iniciativas nacionales vinculadas con la conectividad significativa, el desarrollo de habilidades digitales, la innovación y la seguridad de las infraestructuras tecnológicas. Además, permitiría posicionar a Costa Rica como un referente regional y avanzar hacia un ecosistema digital más competitivo, inclusivo, seguro y resiliente. Se participó como panelista invitado al espacio denominado “P2 – Case Study - Trusted Vendor Policy in Practice in Costa Rica”, donde se presentó el caso costarricense en vista de los ciberataques 2022-2023, y la experiencia del país en relación con el despliegue de redes de telecomunicaciones fijas y móviles, y su relación con el principio de redes seguras y confiables.</text:p>
          </table:table-cell>
          <table:table-cell table:number-columns-repeated="13" table:style-name="ce7"/>
          <table:table-cell table:number-columns-repeated="16354"/>
        </table:table-row>
        <table:table-row table:style-name="ro48">
          <table:table-cell office:value-type="string" table:style-name="ce8">
            <text:p>MICITT-DAF-ADV-000050-2026</text:p>
          </table:table-cell>
          <table:table-cell office:value-type="string" table:style-name="ce8">
            <text:p>Beatriz Ortiz Arias,</text:p>
          </table:table-cell>
          <table:table-cell office:value-type="string" table:style-name="ce8">
            <text:p>Montevideo, Uruguay.<text:s text:c="2"/></text:p>
          </table:table-cell>
          <table:table-cell office:value-type="string" table:style-name="ce8">
            <text:p>“18th Meeting of the EU-CELAC Working Group on Research Infrastructures”</text:p>
          </table:table-cell>
          <table:table-cell office:value-type="string" table:style-name="ce8">
            <text:p>07 al 08 de setiembre del 2026</text:p>
          </table:table-cell>
          <table:table-cell office:value-type="date" office:date-value="2026-09-07T00:00:00" table:style-name="ce10">
            <text:p>7/9/2026</text:p>
          </table:table-cell>
          <table:table-cell office:value-type="date" office:date-value="2026-09-09T00:00:00" table:style-name="ce10">
            <text:p>9/9/2026</text:p>
          </table:table-cell>
          <table:table-cell office:value-type="float" office:value="3" table:formula="of:=([.G53]-[.F53])+1" table:style-name="ce11">
            <text:p>3</text:p>
          </table:table-cell>
          <table:table-cell office:value-type="string" table:style-name="ce8">
            <text:p>La Comisión Europea</text:p>
          </table:table-cell>
          <table:table-cell office:value-type="string" table:style-name="ce8">
            <text:p>La Comisión Europea</text:p>
          </table:table-cell>
          <table:table-cell office:value-type="string" table:style-name="ce8">
            <text:p>N/A</text:p>
          </table:table-cell>
          <table:table-cell office:value-type="string" table:style-name="ce8">
            <text:p>La Comisión Europea</text:p>
          </table:table-cell>
          <table:table-cell office:value-type="string" table:style-name="ce8">
            <text:p>N/A</text:p>
          </table:table-cell>
          <table:table-cell office:value-type="string" table:style-name="ce8">
            <text:p>programa 893: Coordinación y Desarrollo, Científico y Tecnológico</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49">
          <table:table-cell office:value-type="string" table:style-name="ce14">
            <text:p>MICITT-DAF-ADV-000051-2026</text:p>
          </table:table-cell>
          <table:table-cell office:value-type="string" table:style-name="ce14">
            <text:p>Rafael Cordero Marín</text:p>
          </table:table-cell>
          <table:table-cell office:value-type="string" table:style-name="ce14">
            <text:p>Nassau, Commonwealth de las Bahamas</text:p>
          </table:table-cell>
          <table:table-cell office:value-type="string" table:style-name="ce14">
            <text:p><text:s/>"Diálogo Estratégico" y en el "Séptimo Foro Mundial de Política de las Telecomunicaciones/Tecnologías de la Información y la Comunicación (FMPT-26)",</text:p>
          </table:table-cell>
          <table:table-cell office:value-type="string" table:style-name="ce14">
            <text:p><text:s/>01 de setiembre al 04 de setiembre de 2026</text:p>
          </table:table-cell>
          <table:table-cell office:value-type="date" office:date-value="2026-08-31T00:00:00" table:style-name="ce16">
            <text:p>31/8/2026</text:p>
          </table:table-cell>
          <table:table-cell office:value-type="date" office:date-value="2026-09-05T00:00:00" table:style-name="ce16">
            <text:p>5/9/2026</text:p>
          </table:table-cell>
          <table:table-cell office:value-type="float" office:value="6" table:formula="of:=([.G54]-[.F54])+1" table:style-name="ce17">
            <text:p>6</text:p>
          </table:table-cell>
          <table:table-cell office:value-type="string" table:style-name="ce14">
            <text:p>programa presupuestario 899 Rectoría del Sector de las Telecomunicaciones</text:p>
          </table:table-cell>
          <table:table-cell office:value-type="string" table:style-name="ce14">
            <text:p>programa presupuestario 899 Rectoría del Sector de las Telecomunicaciones</text:p>
          </table:table-cell>
          <table:table-cell table:style-name="ce14"/>
          <table:table-cell office:value-type="string" table:style-name="ce14">
            <text:p>programa presupuestario 899 Rectoría del Sector de las Telecomunicaciones</text:p>
          </table:table-cell>
          <table:table-cell table:style-name="ce14"/>
          <table:table-cell office:value-type="string" table:style-name="ce14">
            <text:p>programa presupuestario 899 Rectoría del Sector de las Telecomunicaciones</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46">
          <table:table-cell office:value-type="string" table:style-name="ce8">
            <text:p>MICITT-DAF-ADV-000052-2026<text:s text:c="2"/></text:p>
          </table:table-cell>
          <table:table-cell office:value-type="string" table:style-name="ce8">
            <text:p>Alonso Zeledón Carazo,</text:p>
          </table:table-cell>
          <table:table-cell office:value-type="string" table:style-name="ce8">
            <text:p>Nassau, Commonwealth de las Bahamas</text:p>
          </table:table-cell>
          <table:table-cell office:value-type="string" table:style-name="ce8">
            <text:p><text:s/>"Diálogo Estratégico" y en el "Séptimo Foro Mundial de Política de las Telecomunicaciones/Tecnologías de la Información y la Comunicación (FMPT-26)",</text:p>
          </table:table-cell>
          <table:table-cell office:value-type="string" table:style-name="ce8">
            <text:p><text:s/>01 de setiembre al 04 de setiembre de 2026</text:p>
          </table:table-cell>
          <table:table-cell office:value-type="date" office:date-value="2026-08-31T00:00:00" table:style-name="ce10">
            <text:p>31/8/2026</text:p>
          </table:table-cell>
          <table:table-cell office:value-type="date" office:date-value="2026-09-05T00:00:00" table:style-name="ce10">
            <text:p>5/9/2026</text:p>
          </table:table-cell>
          <table:table-cell office:value-type="float" office:value="6" table:formula="of:=([.G55]-[.F55])+1" table:style-name="ce11">
            <text:p>6</text:p>
          </table:table-cell>
          <table:table-cell office:value-type="string" table:style-name="ce8">
            <text:p>programa presupuestario 899 Rectoría del Sector de las Telecomunicaciones</text:p>
          </table:table-cell>
          <table:table-cell office:value-type="string" table:style-name="ce8">
            <text:p>programa presupuestario 899 Rectoría del Sector de las Telecomunicaciones</text:p>
          </table:table-cell>
          <table:table-cell table:style-name="ce8"/>
          <table:table-cell office:value-type="string" table:style-name="ce8">
            <text:p>programa presupuestario 899 Rectoría del Sector de las Telecomunicaciones</text:p>
          </table:table-cell>
          <table:table-cell table:style-name="ce8"/>
          <table:table-cell office:value-type="string" table:style-name="ce8">
            <text:p>programa presupuestario 899 Rectoría del Sector de las Telecomunicaciones</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50">
          <table:table-cell office:value-type="string" table:style-name="ce14">
            <text:p>MICITT-DAF-ADV-000053-2026</text:p>
          </table:table-cell>
          <table:table-cell office:value-type="string" table:style-name="ce14">
            <text:p>Eliana Ulate Brenes,</text:p>
          </table:table-cell>
          <table:table-cell office:value-type="string" table:style-name="ce14">
            <text:p>Juan Dolio, República Dominicana.<text:s text:c="2"/></text:p>
          </table:table-cell>
          <table:table-cell office:value-type="string" table:style-name="ce14">
            <text:p><text:s/>“Diplomacia Científica, Gobernanza Regional y CTI Abierta e Inclusiva: hacia la implementación del Marco Regional y el fortalecimiento estratégico de la CTCAP”,</text:p>
          </table:table-cell>
          <table:table-cell office:value-type="string" table:style-name="ce14">
            <text:p>26 y 27 de agosto de 2026</text:p>
          </table:table-cell>
          <table:table-cell office:value-type="date" office:date-value="2026-08-25T00:00:00" table:style-name="ce16">
            <text:p>25/8/2026</text:p>
          </table:table-cell>
          <table:table-cell office:value-type="date" office:date-value="2026-08-28T00:00:00" table:style-name="ce16">
            <text:p>28/8/2026</text:p>
          </table:table-cell>
          <table:table-cell office:value-type="float" office:value="4" table:formula="of:=([.G56]-[.F56])+1" table:style-name="ce17">
            <text:p>4</text:p>
          </table:table-cell>
          <table:table-cell office:value-type="string" table:style-name="ce14">
            <text:p>Ministerio de Educación Superior, Ciencia y Tecnología (MESCYT) República Dominicana.</text:p>
          </table:table-cell>
          <table:table-cell office:value-type="string" table:style-name="ce14">
            <text:p>Ministerio de Educación Superior, Ciencia y Tecnología (MESCYT) República Dominicana.</text:p>
          </table:table-cell>
          <table:table-cell office:value-type="string" table:style-name="ce14">
            <text:p>N/A</text:p>
          </table:table-cell>
          <table:table-cell office:value-type="string" table:style-name="ce14">
            <text:p>Ministerio de Educación Superior, Ciencia y Tecnología (MESCYT) República Dominicana.</text:p>
          </table:table-cell>
          <table:table-cell office:value-type="string" table:style-name="ce14">
            <text:p>N/A</text:p>
          </table:table-cell>
          <table:table-cell office:value-type="string" table:style-name="ce14">
            <text:p>programa 893: Coordinación y Desarrollo, Científico y Tecnológico</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46">
          <table:table-cell office:value-type="string" table:style-name="ce8">
            <text:p>MICITT-DAF-ADV-000054-2026<text:s text:c="2"/></text:p>
          </table:table-cell>
          <table:table-cell office:value-type="string" table:style-name="ce8">
            <text:p>Elidier Moya Rodríguez</text:p>
          </table:table-cell>
          <table:table-cell office:value-type="string" table:style-name="ce8">
            <text:p><text:s/>Asunción, Paraguay.<text:s text:c="2"/></text:p>
          </table:table-cell>
          <table:table-cell office:value-type="string" table:style-name="ce8">
            <text:p>“Taller sobre Diseño de Estrategias de Conectividad para la región de las Américas” y “49 reunión del Comité Consultivo Permanente I: Telecomunicaciones/TIC (CCP.I)”,</text:p>
          </table:table-cell>
          <table:table-cell office:value-type="string" table:style-name="ce8">
            <text:p>06 al 11 de setiembre de 2026</text:p>
          </table:table-cell>
          <table:table-cell office:value-type="date" office:date-value="2025-09-04T00:00:00" table:style-name="ce10">
            <text:p>4/9/2025</text:p>
          </table:table-cell>
          <table:table-cell office:value-type="date" office:date-value="2025-09-12T00:00:00" table:style-name="ce10">
            <text:p>12/9/2025</text:p>
          </table:table-cell>
          <table:table-cell office:value-type="float" office:value="9" table:formula="of:=([.G57]-[.F57])+1" table:style-name="ce11">
            <text:p>9</text:p>
          </table:table-cell>
          <table:table-cell office:value-type="string" table:style-name="ce8">
            <text:p><text:s/>899 Rectoría del Sector de las Telecomunicaciones,</text:p>
          </table:table-cell>
          <table:table-cell office:value-type="string" table:style-name="ce8">
            <text:p><text:s/>899 Rectoría del Sector de las Telecomunicaciones,</text:p>
          </table:table-cell>
          <table:table-cell office:value-type="currency" office:value="446625" table:formula="of:=(1339875/3)" table:style-name="ce21">
            <text:p>₡446,625.00</text:p>
          </table:table-cell>
          <table:table-cell office:value-type="string" table:style-name="ce8">
            <text:p><text:s/>899 Rectoría del Sector de las Telecomunicaciones,</text:p>
          </table:table-cell>
          <table:table-cell table:style-name="ce21"/>
          <table:table-cell office:value-type="string" table:style-name="ce8">
            <text:p><text:s/>899 Rectoría del Sector de las Telecomunicaciones,</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51">
          <table:table-cell office:value-type="string" table:style-name="ce14">
            <text:p><text:s/>MICITT-DAF-ADV-000055-2026<text:s text:c="2"/></text:p>
          </table:table-cell>
          <table:table-cell office:value-type="string" table:style-name="ce14">
            <text:p>Rosa Zúñiga Quesada</text:p>
          </table:table-cell>
          <table:table-cell office:value-type="string" table:style-name="ce14">
            <text:p>Asunción, Paraguay.</text:p>
          </table:table-cell>
          <table:table-cell office:value-type="string" table:style-name="ce14">
            <text:p>“Taller sobre Diseño de Estrategias de Conectividad para la región de las Américas” y “49 reunión del Comité Consultivo Permanente I: Telecomunicaciones/TIC (CCP.I)”,</text:p>
          </table:table-cell>
          <table:table-cell office:value-type="string" table:style-name="ce14">
            <text:p>06 al 11 de setiembre de 2026</text:p>
          </table:table-cell>
          <table:table-cell office:value-type="date" office:date-value="2025-09-04T00:00:00" table:style-name="ce16">
            <text:p>4/9/2025</text:p>
          </table:table-cell>
          <table:table-cell office:value-type="date" office:date-value="2025-09-12T00:00:00" table:style-name="ce16">
            <text:p>12/9/2025</text:p>
          </table:table-cell>
          <table:table-cell office:value-type="float" office:value="9" table:formula="of:=([.G58]-[.F58])+1" table:style-name="ce17">
            <text:p>9</text:p>
          </table:table-cell>
          <table:table-cell office:value-type="string" table:style-name="ce14">
            <text:p><text:s/>899 Rectoría del Sector de las Telecomunicaciones,</text:p>
          </table:table-cell>
          <table:table-cell office:value-type="string" table:style-name="ce14">
            <text:p><text:s/>899 Rectoría del Sector de las Telecomunicaciones,</text:p>
          </table:table-cell>
          <table:table-cell office:value-type="currency" office:value="446625" table:formula="of:=(1339875/3)" table:style-name="ce20">
            <text:p>₡446,625.00</text:p>
          </table:table-cell>
          <table:table-cell office:value-type="string" table:style-name="ce14">
            <text:p><text:s/>899 Rectoría del Sector de las Telecomunicaciones,</text:p>
          </table:table-cell>
          <table:table-cell table:style-name="ce14"/>
          <table:table-cell office:value-type="string" table:style-name="ce14">
            <text:p><text:s/>899 Rectoría del Sector de las Telecomunicaciones,</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52">
          <table:table-cell office:value-type="string" table:style-name="ce8">
            <text:p>MICITT-DAF-ADV-000056-2026</text:p>
          </table:table-cell>
          <table:table-cell office:value-type="string" table:style-name="ce8">
            <text:p>Zailen Barahona Morales</text:p>
          </table:table-cell>
          <table:table-cell office:value-type="string" table:style-name="ce8">
            <text:p>Asunción, Paraguay.</text:p>
          </table:table-cell>
          <table:table-cell office:value-type="string" table:style-name="ce8">
            <text:p>“Taller sobre Diseño de Estrategias de Conectividad para la región de las Américas” y “49 reunión del Comité Consultivo Permanente I: Telecomunicaciones/TIC (CCP.I)”,</text:p>
          </table:table-cell>
          <table:table-cell office:value-type="string" table:style-name="ce8">
            <text:p>06 al 11 de setiembre de 2026</text:p>
          </table:table-cell>
          <table:table-cell office:value-type="date" office:date-value="2025-09-04T00:00:00" table:style-name="ce10">
            <text:p>4/9/2025</text:p>
          </table:table-cell>
          <table:table-cell office:value-type="date" office:date-value="2025-09-12T00:00:00" table:style-name="ce10">
            <text:p>12/9/2025</text:p>
          </table:table-cell>
          <table:table-cell office:value-type="float" office:value="9" table:formula="of:=([.G59]-[.F59])+1" table:style-name="ce11">
            <text:p>9</text:p>
          </table:table-cell>
          <table:table-cell office:value-type="string" table:style-name="ce8">
            <text:p><text:s/>899 Rectoría del Sector de las Telecomunicaciones,</text:p>
          </table:table-cell>
          <table:table-cell office:value-type="string" table:style-name="ce8">
            <text:p><text:s/>899 Rectoría del Sector de las Telecomunicaciones,</text:p>
          </table:table-cell>
          <table:table-cell office:value-type="currency" office:value="446625" table:formula="of:=(1339875/3)" table:style-name="ce21">
            <text:p>₡446,625.00</text:p>
          </table:table-cell>
          <table:table-cell office:value-type="string" table:style-name="ce8">
            <text:p><text:s/>899 Rectoría del Sector de las Telecomunicaciones,</text:p>
          </table:table-cell>
          <table:table-cell table:style-name="ce21"/>
          <table:table-cell office:value-type="string" table:style-name="ce8">
            <text:p><text:s/>899 Rectoría del Sector de las Telecomunicaciones,</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53">
          <table:table-cell office:value-type="string" table:style-name="ce14">
            <text:p>MICITT-DAF-ADV-000057-2026</text:p>
          </table:table-cell>
          <table:table-cell table:number-columns-repeated="4" table:style-name="ce14"/>
          <table:table-cell table:number-columns-repeated="2" table:style-name="ce16"/>
          <table:table-cell office:value-type="float" office:value="1" table:formula="of:=([.G60]-[.F60])+1" table:style-name="ce17">
            <text:p>1</text:p>
          </table:table-cell>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54">
          <table:table-cell office:value-type="string" table:style-name="ce8">
            <text:p><text:s/>MICITT-DAF-ADV-000057-2026</text:p>
          </table:table-cell>
          <table:table-cell office:value-type="string" table:style-name="ce8">
            <text:p>Alonso Zeledón Carazo</text:p>
          </table:table-cell>
          <table:table-cell office:value-type="string" table:style-name="ce8">
            <text:p>Asunción, Paraguay.</text:p>
          </table:table-cell>
          <table:table-cell office:value-type="string" table:style-name="ce8">
            <text:p>“Taller sobre Diseño de Estrategias de Conectividad para la región de las Américas” y “49 reunión del Comité Consultivo Permanente I: Telecomunicaciones/TIC (CCP.I)”,</text:p>
          </table:table-cell>
          <table:table-cell office:value-type="string" table:style-name="ce8">
            <text:p>06 al 11 de setiembre de 2026</text:p>
          </table:table-cell>
          <table:table-cell office:value-type="date" office:date-value="2025-09-04T00:00:00" table:style-name="ce10">
            <text:p>4/9/2025</text:p>
          </table:table-cell>
          <table:table-cell office:value-type="date" office:date-value="2025-09-12T00:00:00" table:style-name="ce10">
            <text:p>12/9/2025</text:p>
          </table:table-cell>
          <table:table-cell office:value-type="float" office:value="9" table:formula="of:=([.G61]-[.F61])+1" table:style-name="ce11">
            <text:p>9</text:p>
          </table:table-cell>
          <table:table-cell office:value-type="string" table:style-name="ce8">
            <text:p><text:s/>899 Rectoría del Sector de las Telecomunicaciones,</text:p>
          </table:table-cell>
          <table:table-cell office:value-type="string" table:style-name="ce8">
            <text:p><text:s/>899 Rectoría del Sector de las Telecomunicaciones,</text:p>
          </table:table-cell>
          <table:table-cell office:value-type="currency" office:value="934678" table:formula="of:=(1869356/2)" table:style-name="ce21">
            <text:p>₡934,678.00</text:p>
          </table:table-cell>
          <table:table-cell office:value-type="string" table:style-name="ce8">
            <text:p><text:s/>899 Rectoría del Sector de las Telecomunicaciones,</text:p>
          </table:table-cell>
          <table:table-cell table:style-name="ce21"/>
          <table:table-cell office:value-type="string" table:style-name="ce8">
            <text:p><text:s/>899 Rectoría del Sector de las Telecomunicaciones,</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55">
          <table:table-cell office:value-type="string" table:style-name="ce14">
            <text:p>MICITT-DAF-ADV-000058-2026<text:s text:c="2"/></text:p>
          </table:table-cell>
          <table:table-cell office:value-type="string" table:style-name="ce14">
            <text:p>Rafael Cordero Marín</text:p>
          </table:table-cell>
          <table:table-cell office:value-type="string" table:style-name="ce14">
            <text:p>Asunción, Paraguay.</text:p>
          </table:table-cell>
          <table:table-cell office:value-type="string" table:style-name="ce14">
            <text:p>“Taller sobre Diseño de Estrategias de Conectividad para la región de las Américas” y “49 reunión del Comité Consultivo Permanente I: Telecomunicaciones/TIC (CCP.I)”,</text:p>
          </table:table-cell>
          <table:table-cell office:value-type="string" table:style-name="ce14">
            <text:p>06 al 11 de setiembre de 2026</text:p>
          </table:table-cell>
          <table:table-cell office:value-type="date" office:date-value="2025-09-04T00:00:00" table:style-name="ce16">
            <text:p>4/9/2025</text:p>
          </table:table-cell>
          <table:table-cell office:value-type="date" office:date-value="2025-09-12T00:00:00" table:style-name="ce16">
            <text:p>12/9/2025</text:p>
          </table:table-cell>
          <table:table-cell office:value-type="float" office:value="9" table:formula="of:=([.G62]-[.F62])+1" table:style-name="ce17">
            <text:p>9</text:p>
          </table:table-cell>
          <table:table-cell office:value-type="string" table:style-name="ce14">
            <text:p><text:s/>899 Rectoría del Sector de las Telecomunicaciones,</text:p>
          </table:table-cell>
          <table:table-cell office:value-type="string" table:style-name="ce14">
            <text:p><text:s/>899 Rectoría del Sector de las Telecomunicaciones,</text:p>
          </table:table-cell>
          <table:table-cell office:value-type="string" table:style-name="ce14">
            <text:p>₡934.678,00</text:p>
          </table:table-cell>
          <table:table-cell office:value-type="string" table:style-name="ce14">
            <text:p><text:s/>899 Rectoría del Sector de las Telecomunicaciones,</text:p>
          </table:table-cell>
          <table:table-cell table:style-name="ce14"/>
          <table:table-cell office:value-type="string" table:style-name="ce14">
            <text:p><text:s/>899 Rectoría del Sector de las Telecomunicaciones,</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36">
          <table:table-cell office:value-type="string" table:style-name="ce8">
            <text:p><text:s/>MICITT-DAF-ADV-000059-2026</text:p>
          </table:table-cell>
          <table:table-cell office:value-type="string" table:style-name="ce8">
            <text:p>Silvia Ramírez Segura</text:p>
          </table:table-cell>
          <table:table-cell office:value-type="string" table:style-name="ce8">
            <text:p><text:s/>Buenos Aires, Argentina.<text:s text:c="2"/></text:p>
          </table:table-cell>
          <table:table-cell office:value-type="string" table:style-name="ce8">
            <text:p><text:s/>Taller Regional “Modelos de Complejidad para la Simulación de la Transformación Digital Productiva (SimTDP)"</text:p>
          </table:table-cell>
          <table:table-cell office:value-type="string" table:style-name="ce8">
            <text:p>18 y 19 de agosto de 2026</text:p>
          </table:table-cell>
          <table:table-cell office:value-type="date" office:date-value="2026-08-16T00:00:00" table:style-name="ce10">
            <text:p>16/8/2026</text:p>
          </table:table-cell>
          <table:table-cell office:value-type="date" office:date-value="2026-08-20T00:00:00" table:style-name="ce10">
            <text:p>20/8/2026</text:p>
          </table:table-cell>
          <table:table-cell office:value-type="float" office:value="5" table:formula="of:=([.G63]-[.F63])+1" table:style-name="ce11">
            <text:p>5</text:p>
          </table:table-cell>
          <table:table-cell office:value-type="string" table:style-name="ce8">
            <text:p><text:s/>CEPAL.</text:p>
          </table:table-cell>
          <table:table-cell office:value-type="string" table:style-name="ce8">
            <text:p><text:s/>CEPAL.</text:p>
          </table:table-cell>
          <table:table-cell office:value-type="string" table:style-name="ce8">
            <text:p>N/A</text:p>
          </table:table-cell>
          <table:table-cell office:value-type="string" table:style-name="ce8">
            <text:p><text:s/>CEPAL.</text:p>
          </table:table-cell>
          <table:table-cell office:value-type="string" table:style-name="ce8">
            <text:p>N/A</text:p>
          </table:table-cell>
          <table:table-cell office:value-type="string" table:style-name="ce8">
            <text:p>programa 893: Coordinación y Desarrollo, Científico y Tecnológico</text:p>
          </table:table-cell>
          <table:table-cell office:value-type="date" office:date-value="2026-09-02T00:00:00" table:style-name="ce10">
            <text:p>2/9/2026</text:p>
          </table:table-cell>
          <table:table-cell office:value-type="string" table:content-validation-name="val1" table:style-name="ce8">
            <text:p>Presentado</text:p>
          </table:table-cell>
          <table:table-cell office:value-type="string" table:style-name="ce8">
            <text:p>La participación del MICITT se centró en conocer la herramienta El SimTDP (de la CEPAL y GIZ), que es una plataforma analítica y de simulación que permite anticipar escenarios y estimar los impactos económicos y socioeconómicos de las políticas de digitalización sobre el aparato productivo, en un horizonte de alrededor de cinco años.</text:p>
            <text:p>Durante el primer día del taller se trabajó en el marco conceptual y presentación del modelo, así como en el primer ejercicio práctico respecto al diagnóstico y la identificación de sectores de interés prioritario. El segundo día se trabajó en la recapitulación y síntesis de los diagnósticos presentados y cada delegación trabajó en la simulación de la política presentando los escenarios simulados. Posteriormente se realizó el cierre de la actividad. En cuanto al alcance del objetivo relacionado con el fortalecimiento del conocimiento en el uso del modelo para identificar oportunidades, éste se cumplió con la simulación realizada en la herramienta. La participación en este taller permite fortalecer las capacidades técnicas para el diseño y priorización de políticas pública y conocimientos en herramientas de análisis basadas en evidencia y modelos de complejidad económica, en correspondencia con el modelo SimTDP presentado en el taller.</text:p>
            <text:p>Lo anterior, se alinea con el indicador definido en el Plan Anual Operativo de la unidad: Porcentaje de etapas de planificación institucional y sectorial ejecutadas.</text:p>
          </table:table-cell>
          <table:table-cell table:number-columns-repeated="13" table:style-name="ce7"/>
          <table:table-cell table:number-columns-repeated="16354"/>
        </table:table-row>
        <table:table-row table:style-name="ro56">
          <table:table-cell office:value-type="string" table:style-name="ce14">
            <text:p>MICITT-DAF-ADV-000060-2026</text:p>
          </table:table-cell>
          <table:table-cell office:value-type="string" table:style-name="ce14">
            <text:p>Ana Carolina Vargas Obando,</text:p>
          </table:table-cell>
          <table:table-cell office:value-type="string" table:style-name="ce14">
            <text:p><text:s/>Buenos Aires, Argentina.<text:s text:c="2"/></text:p>
          </table:table-cell>
          <table:table-cell office:value-type="string" table:style-name="ce14">
            <text:p><text:s/>Taller Regional “Modelos de Complejidad para la Simulación de la Transformación Digital Productiva (SimTDP)"</text:p>
          </table:table-cell>
          <table:table-cell office:value-type="string" table:style-name="ce14">
            <text:p>18 y 19 de agosto de 2026</text:p>
          </table:table-cell>
          <table:table-cell office:value-type="date" office:date-value="2026-08-16T00:00:00" table:style-name="ce16">
            <text:p>16/8/2026</text:p>
          </table:table-cell>
          <table:table-cell office:value-type="date" office:date-value="2026-08-20T00:00:00" table:style-name="ce16">
            <text:p>20/8/2026</text:p>
          </table:table-cell>
          <table:table-cell office:value-type="float" office:value="5" table:formula="of:=([.G64]-[.F64])+1" table:style-name="ce17">
            <text:p>5</text:p>
          </table:table-cell>
          <table:table-cell office:value-type="string" table:style-name="ce14">
            <text:p><text:s/>CEPAL.</text:p>
          </table:table-cell>
          <table:table-cell office:value-type="string" table:style-name="ce14">
            <text:p><text:s/>CEPAL.</text:p>
          </table:table-cell>
          <table:table-cell office:value-type="string" table:style-name="ce14">
            <text:p>N/A</text:p>
          </table:table-cell>
          <table:table-cell office:value-type="string" table:style-name="ce14">
            <text:p><text:s/>CEPAL.</text:p>
          </table:table-cell>
          <table:table-cell office:value-type="string" table:style-name="ce14">
            <text:p>N/A</text:p>
          </table:table-cell>
          <table:table-cell office:value-type="string" table:style-name="ce14">
            <text:p>programa 893: Coordinación y Desarrollo, Científico y Tecnológico</text:p>
          </table:table-cell>
          <table:table-cell office:value-type="date" office:date-value="2026-09-03T00:00:00" table:style-name="ce16">
            <text:p>3/9/2026</text:p>
          </table:table-cell>
          <table:table-cell office:value-type="string" table:content-validation-name="val1" table:style-name="ce14">
            <text:p>Presentado</text:p>
          </table:table-cell>
          <table:table-cell office:value-type="string" table:style-name="ce14">
            <text:p>La participación del MICITT se centró en conocer la herramienta El SimTDP (de la CEPAL y GIZ), que es una plataforma analítica y de simulación que permite anticipar escenarios y estimar los impactos económicos y socioeconómicos de las políticas de digitalización sobre el aparato productivo, en un horizonte de alrededor de cinco años. Durante el primer día del taller se trabajó en el marco conceptual y presentación del modelo, así como en el primer ejercicio práctico respecto al diagnóstico y la identificación de sectores de interés prioritario. El segundo día se trabajó en la recapitulación y síntesis de los diagnósticos presentados y cada delegación trabajó en la simulación de la política presentando los escenarios simulados. Posteriormente se realizó el cierre de la actividad. En cuanto al alcance del objetivo relacionado con el fortalecimiento del conocimiento en el uso del modelo para identificar oportunidades, éste se cumplió con la simulación realizada en la herramienta.</text:p>
          </table:table-cell>
          <table:table-cell table:number-columns-repeated="13" table:style-name="ce7"/>
          <table:table-cell table:number-columns-repeated="16354"/>
        </table:table-row>
        <table:table-row table:style-name="ro57">
          <table:table-cell office:value-type="string" table:style-name="ce8">
            <text:p><text:s/>MICITT-DAF-ADV-000061-2026</text:p>
          </table:table-cell>
          <table:table-cell office:value-type="string" table:style-name="ce8">
            <text:p>Alejandro Zúñiga Poveda</text:p>
          </table:table-cell>
          <table:table-cell office:value-type="string" table:style-name="ce8">
            <text:p>Singapur.<text:s text:c="2"/></text:p>
          </table:table-cell>
          <table:table-cell office:value-type="string" table:style-name="ce8">
            <text:p>“AI for the Digital Economy: Governance, Innovation and Trust”,</text:p>
          </table:table-cell>
          <table:table-cell office:value-type="string" table:style-name="ce8">
            <text:p>28 de setiembre al 02 de octubre de 2026</text:p>
          </table:table-cell>
          <table:table-cell office:value-type="date" office:date-value="2026-09-25T00:00:00" table:style-name="ce10">
            <text:p>25/9/2026</text:p>
          </table:table-cell>
          <table:table-cell office:value-type="date" office:date-value="2026-10-04T00:00:00" table:style-name="ce10">
            <text:p>4/10/2026</text:p>
          </table:table-cell>
          <table:table-cell office:value-type="float" office:value="10" table:formula="of:=([.G65]-[.F65])+1" table:style-name="ce11">
            <text:p>10</text:p>
          </table:table-cell>
          <table:table-cell office:value-type="string" table:style-name="ce8">
            <text:p>899 Rectoría del Sector de las Telecomunicaciones</text:p>
          </table:table-cell>
          <table:table-cell office:value-type="string" table:style-name="ce8">
            <text:p>899 Rectoría del Sector de las Telecomunicaciones</text:p>
          </table:table-cell>
          <table:table-cell office:value-type="currency" office:value="901150" table:style-name="ce21">
            <text:p>₡901,150.00</text:p>
          </table:table-cell>
          <table:table-cell office:value-type="string" table:style-name="ce8">
            <text:p>Programa de Cooperación de Singapur</text:p>
          </table:table-cell>
          <table:table-cell office:value-type="string" table:style-name="ce8">
            <text:p>N/A</text:p>
          </table:table-cell>
          <table:table-cell office:value-type="string" table:style-name="ce8">
            <text:p>899 Rectoría del Sector de las Telecomunicaciones</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58">
          <table:table-cell office:value-type="string" table:style-name="ce14">
            <text:p><text:s/>MICITT-DAF-ADV-000062-2026</text:p>
          </table:table-cell>
          <table:table-cell office:value-type="string" table:style-name="ce14">
            <text:p>Nathalie Valencia Chacón</text:p>
          </table:table-cell>
          <table:table-cell office:value-type="string" table:style-name="ce14">
            <text:p><text:s/>ciudad de Panamá, Panamá.</text:p>
          </table:table-cell>
          <table:table-cell office:value-type="string" table:style-name="ce14">
            <text:p>“Feria Científica Nacional del Ingenio Juvenil”,</text:p>
          </table:table-cell>
          <table:table-cell office:value-type="string" table:style-name="ce14">
            <text:p>12 al 16 de octubre de 2026,</text:p>
          </table:table-cell>
          <table:table-cell office:value-type="date" office:date-value="2026-10-11T00:00:00" table:style-name="ce16">
            <text:p>11/10/2026</text:p>
          </table:table-cell>
          <table:table-cell office:value-type="date" office:date-value="2026-10-17T00:00:00" table:style-name="ce16">
            <text:p>17/10/2026</text:p>
          </table:table-cell>
          <table:table-cell office:value-type="float" office:value="7" table:formula="of:=([.G66]-[.F66])+1" table:style-name="ce17">
            <text:p>7</text:p>
          </table:table-cell>
          <table:table-cell office:value-type="string" table:style-name="ce14">
            <text:p><text:s/>SENACYT. P</text:p>
          </table:table-cell>
          <table:table-cell office:value-type="string" table:style-name="ce14">
            <text:p><text:s/>SENACYT. P</text:p>
          </table:table-cell>
          <table:table-cell office:value-type="string" table:style-name="ce14">
            <text:p>N/A</text:p>
          </table:table-cell>
          <table:table-cell office:value-type="string" table:style-name="ce14">
            <text:p><text:s/>SENACYT. P</text:p>
          </table:table-cell>
          <table:table-cell office:value-type="string" table:style-name="ce14">
            <text:p>N/A</text:p>
          </table:table-cell>
          <table:table-cell office:value-type="string" table:style-name="ce14">
            <text:p>programa 893: Coordinación y Desarrollo, Científico y Tecnológico</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27">
          <table:table-cell office:value-type="string" table:style-name="ce8">
            <text:p>MICITT-DAF-ADV-000063-2026</text:p>
          </table:table-cell>
          <table:table-cell office:value-type="string" table:style-name="ce8">
            <text:p>Carla Valverde Barahona,</text:p>
          </table:table-cell>
          <table:table-cell office:value-type="string" table:style-name="ce8">
            <text:p>Ginebra, Suiza.</text:p>
          </table:table-cell>
          <table:table-cell office:value-type="string" table:style-name="ce8">
            <text:p><text:s/>“21.º Simposio Mundial de Indicadores de Telecomunicaciones/TIC (SMIT-26)”, “14.ª reunión del Grupo de Expertos en Indicadores de TIC en el Hogar (GEH)”, “17.ª reunión del Grupo de Expertos en Indicadores de Telecomunicaciones/TIC (GEIT)” y “Taller práctico para profesionales de las estadísticas de desarrollo digital”,</text:p>
          </table:table-cell>
          <table:table-cell office:value-type="string" table:style-name="ce8">
            <text:p><text:s/>07 al 11 de setiembre de 2026</text:p>
          </table:table-cell>
          <table:table-cell office:value-type="date" office:date-value="2026-09-05T00:00:00" table:style-name="ce10">
            <text:p>5/9/2026</text:p>
          </table:table-cell>
          <table:table-cell office:value-type="date" office:date-value="2026-09-12T00:00:00" table:style-name="ce10">
            <text:p>12/9/2026</text:p>
          </table:table-cell>
          <table:table-cell office:value-type="float" office:value="8" table:formula="of:=([.G67]-[.F67])+1" table:style-name="ce11">
            <text:p>8</text:p>
          </table:table-cell>
          <table:table-cell office:value-type="string" table:style-name="ce8">
            <text:p>programa presupuestario 899 Rectoría del Sector de las Telecomunicaciones,</text:p>
          </table:table-cell>
          <table:table-cell office:value-type="string" table:style-name="ce8">
            <text:p>programa presupuestario 899 Rectoría del Sector de las Telecomunicaciones,</text:p>
          </table:table-cell>
          <table:table-cell office:value-type="currency" office:value="801495" table:style-name="ce21">
            <text:p>₡801,495.00</text:p>
          </table:table-cell>
          <table:table-cell office:value-type="string" table:style-name="ce8">
            <text:p>programa presupuestario 899 Rectoría del Sector de las Telecomunicaciones,</text:p>
          </table:table-cell>
          <table:table-cell table:style-name="ce21"/>
          <table:table-cell office:value-type="string" table:style-name="ce8">
            <text:p>programa presupuestario 899 Rectoría del Sector de las Telecomunicaciones,</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59">
          <table:table-cell office:value-type="string" table:style-name="ce14">
            <text:p>MICITT-DAF-ADV-000064-2026</text:p>
          </table:table-cell>
          <table:table-cell office:value-type="string" table:style-name="ce14">
            <text:p><text:s/>Karla Rojas Núñez,</text:p>
          </table:table-cell>
          <table:table-cell office:value-type="string" table:style-name="ce14">
            <text:p><text:s/>Nassau, Bahamas.</text:p>
          </table:table-cell>
          <table:table-cell office:value-type="string" table:style-name="ce14">
            <text:p>“USTTI Non-Geostationary Satellite Orbit (NGSO) Systems Training Seminar”,</text:p>
          </table:table-cell>
          <table:table-cell office:value-type="string" table:style-name="ce14">
            <text:p><text:s/>30 y 31 de agosto de 2026</text:p>
          </table:table-cell>
          <table:table-cell office:value-type="date" office:date-value="2026-08-29T00:00:00" table:style-name="ce16">
            <text:p>29/8/2026</text:p>
          </table:table-cell>
          <table:table-cell office:value-type="date" office:date-value="2026-09-01T00:00:00" table:style-name="ce16">
            <text:p>1/9/2026</text:p>
          </table:table-cell>
          <table:table-cell office:value-type="float" office:value="4" table:formula="of:=([.G68]-[.F68])+1" table:style-name="ce17">
            <text:p>4</text:p>
          </table:table-cell>
          <table:table-cell office:value-type="string" table:style-name="ce14">
            <text:p>Instituto de Capacitación en Telecomunicaciones de los Estados Unidos (USTTI),</text:p>
          </table:table-cell>
          <table:table-cell office:value-type="string" table:style-name="ce14">
            <text:p>Instituto de Capacitación en Telecomunicaciones de los Estados Unidos (USTTI),</text:p>
          </table:table-cell>
          <table:table-cell table:style-name="ce14"/>
          <table:table-cell office:value-type="string" table:style-name="ce14">
            <text:p>programa presupuestario 899 Rectoría del Sector de las Telecomunicaciones, <text:s/>y Instituto de Capacitación en Telecomunicaciones de los Estados Unidos (USTTI),</text:p>
          </table:table-cell>
          <table:table-cell office:value-type="currency" office:value="201347.79" table:style-name="ce20">
            <text:p>₡201,347.79</text:p>
          </table:table-cell>
          <table:table-cell office:value-type="string" table:style-name="ce14">
            <text:p>programa presupuestario 899 Rectoría del Sector de las Telecomunicaciones,</text:p>
          </table:table-cell>
          <table:table-cell office:value-type="date" office:date-value="2026-09-04T00:00:00" table:style-name="ce16">
            <text:p>4/9/2026</text:p>
          </table:table-cell>
          <table:table-cell office:value-type="string" table:content-validation-name="val1" table:style-name="ce14">
            <text:p>Presentado</text:p>
          </table:table-cell>
          <table:table-cell office:value-type="string" table:style-name="ce14">
            <text:p>La participación en el Seminario sobre Sistemas Satelitales de Órbita No Geoestacionaria (NGSO), realizado en Nassau, Bahamas, comprende la asistencia activa a sesiones técnicas, exposiciones especializadas y espacios de intercambio con representantes de organismos reguladores, empresas del sector y otros participantes internacionales. Durante la actividad se analizan el marco regulatorio y los procedimientos de autorización aplicados por la Comisión Federal de Comunicaciones de los Estados Unidos (FCC) a estaciones espaciales y terrenas, el acceso al mercado, la coordinación internacional, la prevención de interferencias perjudiciales y los mecanismos de compartición del espectro entre sistemas NGSO y GSO. También se participa en discusiones sobre la conectividad directa entre satélites y dispositivos móviles (D2D), incluida la relación contractual y regulatoria entre operadores satelitales y concesionarios de espectro destinado a sistemas IMT.</text:p>
            <text:p>La experiencia permite conocer aplicaciones concretas de los servicios NGSO en la atención de emergencias y la recuperación de las comunicaciones después de desastres. En particular, se estudia el uso de terminales satelitales y servicios D2D para apoyar labores humanitarias, centros de operaciones de emergencia, servicios médicos, búsqueda y rescate, redes comunitarias y enlaces de respaldo para redes móviles. Asimismo, se examinan las condiciones necesarias para una respuesta oportuna, como la disponibilidad previa de espectro, la interconexión con operadores móviles, la asignación de códigos de red, la capacitación institucional y la coordinación entre autoridades, operadores y organizaciones de asistencia.</text:p>
            <text:p>Además, se recibe una actualización sobre los preparativos para la Conferencia Mundial de Radiocomunicaciones de 2027 (CMR-27), con énfasis en el trabajo de la UIT, la CITEL y sus grupos técnicos, así como en asuntos vinculados con comunicaciones D2D por satélite, estaciones terrenas NGSO no autorizadas, acceso equitativo a órbitas y espectro, límites de densidad de flujo de potencia equivalente y modernización de los procedimientos satelitales. Los objetivos de la actividad se alcanzan satisfactoriamente, debido a que la participación fortalece los conocimientos técnicos y regulatorios aplicables a los sistemas NGSO, facilita el intercambio de experiencias internacionales y aporta insumos relevantes para el análisis y la actualización de la regulación del espectro radioeléctrico en Costa Rica.</text:p>
          </table:table-cell>
          <table:table-cell table:number-columns-repeated="13" table:style-name="ce7"/>
          <table:table-cell table:number-columns-repeated="16354"/>
        </table:table-row>
        <table:table-row table:style-name="ro60">
          <table:table-cell office:value-type="string" table:style-name="ce8">
            <text:p>MICITT-DAF-ADV-000065-2026</text:p>
          </table:table-cell>
          <table:table-cell office:value-type="string" table:style-name="ce8">
            <text:p>Carolina Segura Chaves</text:p>
          </table:table-cell>
          <table:table-cell office:value-type="string" table:style-name="ce8">
            <text:p><text:s/>Nassau, Bahamas.</text:p>
          </table:table-cell>
          <table:table-cell office:value-type="string" table:style-name="ce8">
            <text:p>“USTTI Non-Geostationary Satellite Orbit (NGSO) Systems Training Seminar”,</text:p>
          </table:table-cell>
          <table:table-cell office:value-type="string" table:style-name="ce8">
            <text:p><text:s/>30 y 31 de agosto de 2026</text:p>
          </table:table-cell>
          <table:table-cell office:value-type="date" office:date-value="2026-08-29T00:00:00" table:style-name="ce10">
            <text:p>29/8/2026</text:p>
          </table:table-cell>
          <table:table-cell office:value-type="date" office:date-value="2026-09-01T00:00:00" table:style-name="ce10">
            <text:p>1/9/2026</text:p>
          </table:table-cell>
          <table:table-cell office:value-type="float" office:value="4" table:formula="of:=([.G69]-[.F69])+1" table:style-name="ce11">
            <text:p>4</text:p>
          </table:table-cell>
          <table:table-cell office:value-type="string" table:style-name="ce8">
            <text:p>Instituto de Capacitación en Telecomunicaciones de los Estados Unidos (USTTI),</text:p>
          </table:table-cell>
          <table:table-cell office:value-type="string" table:style-name="ce8">
            <text:p>Instituto de Capacitación en Telecomunicaciones de los Estados Unidos (USTTI),</text:p>
          </table:table-cell>
          <table:table-cell table:style-name="ce8"/>
          <table:table-cell office:value-type="string" table:style-name="ce8">
            <text:p>programa presupuestario 899 Rectoría del Sector de las Telecomunicaciones, <text:s/>y Instituto de Capacitación en Telecomunicaciones de los Estados Unidos (USTTI),</text:p>
          </table:table-cell>
          <table:table-cell office:value-type="currency" office:value="201347.79" table:style-name="ce21">
            <text:p>₡201,347.79</text:p>
          </table:table-cell>
          <table:table-cell office:value-type="string" table:style-name="ce8">
            <text:p>programa presupuestario 899 Rectoría del Sector de las Telecomunicaciones,</text:p>
          </table:table-cell>
          <table:table-cell office:value-type="date" office:date-value="2026-09-07T00:00:00" table:style-name="ce10">
            <text:p>7/9/2026</text:p>
          </table:table-cell>
          <table:table-cell office:value-type="string" table:content-validation-name="val1" table:style-name="ce8">
            <text:p>Presentado</text:p>
          </table:table-cell>
          <table:table-cell office:value-type="string" table:style-name="ce8">
            <text:p>La participación en el Seminario sobre Sistemas Satelitales de Órbita No Geoestacionaria (NGSO), realizado en Nassau, Bahamas, comprende la asistencia activa a sesiones técnicas, exposiciones especializadas y espacios de intercambio con representantes de organismos reguladores, empresas del sector y otros participantes internacionales. Durante la actividad se analizan el marco regulatorio y los procedimientos de autorización aplicados por la Comisión Federal de Comunicaciones de los Estados Unidos (FCC) a estaciones espaciales y terrenas, el acceso al mercado, la coordinación internacional, la prevención de interferencias perjudiciales y los mecanismos de compartición del espectro entre sistemas NGSO y GSO. También se participa en discusiones sobre la conectividad directa entre satélites y dispositivos móviles (D2D), incluida la relación contractual y regulatoria entre operadores satelitales y concesionarios de espectro destinado a sistemas IMT.</text:p>
            <text:p>La experiencia permite conocer aplicaciones concretas de los servicios NGSO en la atención de emergencias y la recuperación de las comunicaciones después de desastres. En particular, se estudia el uso de terminales satelitales y servicios D2D para apoyar labores humanitarias, centros de operaciones de emergencia, servicios médicos, búsqueda y rescate, redes comunitarias y enlaces de respaldo para redes móviles. Asimismo, se examinan las condiciones necesarias para una respuesta oportuna, como la disponibilidad previa de espectro, la interconexión con operadores móviles, la asignación de códigos de red, la capacitación institucional y la coordinación entre autoridades, operadores y organizaciones de asistencia.</text:p>
            <text:p>Además, se recibe una actualización sobre los preparativos para la Conferencia Mundial de Radiocomunicaciones de 2027 (CMR-27), con énfasis en el trabajo de la UIT, la CITEL y sus grupos técnicos, así como en asuntos vinculados con comunicaciones D2D por satélite, estaciones terrenas NGSO no autorizadas, acceso equitativo a órbitas y espectro, límites de densidad de flujo de potencia equivalente y modernización de los procedimientos satelitales. Los objetivos de la actividad se alcanzan satisfactoriamente, debido a que la participación fortalece los conocimientos técnicos y regulatorios aplicables a los sistemas NGSO, facilita el intercambio de experiencias internacionales y aporta insumos relevantes para el análisis y la actualización de la regulación del espectro radioeléctrico en Costa Rica.</text:p>
          </table:table-cell>
          <table:table-cell table:number-columns-repeated="13" table:style-name="ce7"/>
          <table:table-cell table:number-columns-repeated="16354"/>
        </table:table-row>
        <table:table-row table:style-name="ro61">
          <table:table-cell office:value-type="string" table:style-name="ce14">
            <text:p>MICITT-DAF-ADV-000066-2026</text:p>
          </table:table-cell>
          <table:table-cell office:value-type="string" table:style-name="ce14">
            <text:p>Francisco Troyo Rodríguez,</text:p>
          </table:table-cell>
          <table:table-cell office:value-type="string" table:style-name="ce14">
            <text:p>Berlín, Alemania.<text:s text:c="2"/></text:p>
          </table:table-cell>
          <table:table-cell office:value-type="string" table:style-name="ce14">
            <text:p><text:s/>“Berlin 6G Conference 2026” y en la reunión de los Gobiernos que respaldan el “Call to Action for 6G Leadership and Security”,</text:p>
          </table:table-cell>
          <table:table-cell office:value-type="string" table:style-name="ce14">
            <text:p>08 al 10 de setiembre de 2026,</text:p>
          </table:table-cell>
          <table:table-cell office:value-type="date" office:date-value="2026-09-06T00:00:00" table:style-name="ce16">
            <text:p>6/9/2026</text:p>
          </table:table-cell>
          <table:table-cell office:value-type="date" office:date-value="2026-09-11T00:00:00" table:style-name="ce16">
            <text:p>11/9/2026</text:p>
          </table:table-cell>
          <table:table-cell office:value-type="float" office:value="6" table:formula="of:=([.G70]-[.F70])+1" table:style-name="ce17">
            <text:p>6</text:p>
          </table:table-cell>
          <table:table-cell office:value-type="string" table:style-name="ce14">
            <text:p>Commercial Law Development Program (CLDP) del Departamento de Comercio de los Estados Unidos de América.</text:p>
          </table:table-cell>
          <table:table-cell office:value-type="string" table:style-name="ce14">
            <text:p>Commercial Law Development Program (CLDP) del Departamento de Comercio de los Estados Unidos de América.</text:p>
          </table:table-cell>
          <table:table-cell office:value-type="string" table:style-name="ce14">
            <text:p>N/A</text:p>
          </table:table-cell>
          <table:table-cell office:value-type="string" table:style-name="ce14">
            <text:p>Commercial Law Development Program (CLDP) del Departamento de Comercio de los Estados Unidos de América.</text:p>
          </table:table-cell>
          <table:table-cell office:value-type="string" table:style-name="ce14">
            <text:p>N/A</text:p>
          </table:table-cell>
          <table:table-cell office:value-type="string" table:style-name="ce14">
            <text:p>programa presupuestario 899 Rectoría del Sector de las Telecomunicaciones,</text:p>
          </table:table-cell>
          <table:table-cell table:style-name="ce16"/>
          <table:table-cell office:value-type="string" table:content-validation-name="val1" table:style-name="ce14">
            <text:p>Pendiente</text:p>
          </table:table-cell>
          <table:table-cell table:style-name="ce14"/>
          <table:table-cell table:number-columns-repeated="13" table:style-name="ce7"/>
          <table:table-cell table:number-columns-repeated="16354"/>
        </table:table-row>
        <table:table-row table:style-name="ro62">
          <table:table-cell office:value-type="string" table:style-name="ce8">
            <text:p>MICITT-DAF-ADV-000067-2026</text:p>
          </table:table-cell>
          <table:table-cell office:value-type="string" table:style-name="ce8">
            <text:p>Kevin Marín Espinoza,</text:p>
          </table:table-cell>
          <table:table-cell office:value-type="string" table:style-name="ce8">
            <text:p>Tallinn, Estonia.<text:s text:c="2"/></text:p>
          </table:table-cell>
          <table:table-cell office:value-type="string" table:style-name="ce8">
            <text:p>“Programa de Becas sobre Fortalecimiento de Capacidades Cibernéticas”,</text:p>
          </table:table-cell>
          <table:table-cell office:value-type="string" table:style-name="ce8">
            <text:p>14 al 18 de setiembre de 2026,</text:p>
          </table:table-cell>
          <table:table-cell office:value-type="date" office:date-value="2026-09-12T00:00:00" table:style-name="ce10">
            <text:p>12/9/2026</text:p>
          </table:table-cell>
          <table:table-cell office:value-type="date" office:date-value="2026-09-19T00:00:00" table:style-name="ce10">
            <text:p>19/9/2026</text:p>
          </table:table-cell>
          <table:table-cell office:value-type="float" office:value="8" table:formula="of:=([.G71]-[.F71])+1" table:style-name="ce11">
            <text:p>8</text:p>
          </table:table-cell>
          <table:table-cell office:value-type="string" table:style-name="ce8">
            <text:p><text:s/>Programa de Becas de Tallin para el Desarrollo de Capacidades Cibernéticas.</text:p>
          </table:table-cell>
          <table:table-cell office:value-type="string" table:style-name="ce8">
            <text:p><text:s/>Programa de Becas de Tallin para el Desarrollo de Capacidades Cibernéticas.</text:p>
          </table:table-cell>
          <table:table-cell office:value-type="string" table:style-name="ce8">
            <text:p>N/A</text:p>
          </table:table-cell>
          <table:table-cell office:value-type="string" table:style-name="ce8">
            <text:p><text:s/>Programa de Becas de Tallin para el Desarrollo de Capacidades Cibernéticas.</text:p>
          </table:table-cell>
          <table:table-cell office:value-type="string" table:style-name="ce8">
            <text:p>N/A</text:p>
          </table:table-cell>
          <table:table-cell office:value-type="string" table:style-name="ce8">
            <text:p><text:s/>Programa Presupuestario 893 Coordinación y Desarrollo Científico y Tecnológico,</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63">
          <table:table-cell office:value-type="string" table:style-name="ce14">
            <text:p>MICITT-DAF-ADV-000068-2026 <text:s text:c="2"/>(ADENDA)</text:p>
          </table:table-cell>
          <table:table-cell office:value-type="string" table:style-name="ce14">
            <text:p>Rafael Cordero Marín</text:p>
          </table:table-cell>
          <table:table-cell office:value-type="string" table:style-name="ce14">
            <text:p>Commonwealth de las Bahamas. <text:s/>Asunción, Paraguay.</text:p>
          </table:table-cell>
          <table:table-cell office:value-type="string" table:style-name="ce14">
            <text:p>Adenda MICITT-DAF-ADV-000051-2026 y MICITT-DAF-ADV-000058</text:p>
          </table:table-cell>
          <table:table-cell office:value-type="string" table:style-name="ce14">
            <text:p><text:s/>31 de agosto al 12 de setiembre 2026,</text:p>
          </table:table-cell>
          <table:table-cell office:value-type="date" office:date-value="2026-08-31T00:00:00" table:style-name="ce16">
            <text:p>31/8/2026</text:p>
          </table:table-cell>
          <table:table-cell office:value-type="date" office:date-value="2026-09-12T00:00:00" table:style-name="ce16">
            <text:p>12/9/2026</text:p>
          </table:table-cell>
          <table:table-cell office:value-type="float" office:value="13" table:formula="of:=([.G72]-[.F72])+1" table:style-name="ce17">
            <text:p>13</text:p>
          </table:table-cell>
          <table:table-cell office:value-type="string" table:style-name="ce14">
            <text:p>programa presupuestario 899 Rectoría del Sector de las Telecomunicaciones</text:p>
          </table:table-cell>
          <table:table-cell office:value-type="string" table:style-name="ce14">
            <text:p>programa presupuestario 899 Rectoría del Sector de las Telecomunicaciones</text:p>
          </table:table-cell>
          <table:table-cell office:value-type="string" table:style-name="ce14">
            <text:p>Adenda</text:p>
          </table:table-cell>
          <table:table-cell office:value-type="string" table:style-name="ce14">
            <text:p>programa presupuestario 899 Rectoría del Sector de las Telecomunicaciones</text:p>
          </table:table-cell>
          <table:table-cell office:value-type="string" table:style-name="ce14">
            <text:p>Adenda</text:p>
          </table:table-cell>
          <table:table-cell office:value-type="string" table:style-name="ce14">
            <text:p>programa presupuestario 899 Rectoría del Sector de las Telecomunicaciones</text:p>
          </table:table-cell>
          <table:table-cell table:style-name="ce16"/>
          <table:table-cell office:value-type="string" table:content-validation-name="val1" table:style-name="ce14">
            <text:p>No Aplica</text:p>
          </table:table-cell>
          <table:table-cell table:style-name="ce14"/>
          <table:table-cell table:number-columns-repeated="13" table:style-name="ce7"/>
          <table:table-cell table:number-columns-repeated="16354"/>
        </table:table-row>
        <table:table-row table:style-name="ro58">
          <table:table-cell office:value-type="string" table:style-name="ce8">
            <text:p>MICITT-DAF-ADV-000069-2026 <text:s text:c="2"/>(ADENDA)</text:p>
          </table:table-cell>
          <table:table-cell office:value-type="string" table:style-name="ce8">
            <text:p>Alonso Zeledón Carazo</text:p>
          </table:table-cell>
          <table:table-cell office:value-type="string" table:style-name="ce8">
            <text:p>Commonwealth de las Bahamas. <text:s/>Asunción, Paraguay.</text:p>
          </table:table-cell>
          <table:table-cell office:value-type="string" table:style-name="ce8">
            <text:p>Adenda MICITT-DAF-ADV-000052-2026 <text:s/>y MICITT-DAF-ADV-000057-2026</text:p>
          </table:table-cell>
          <table:table-cell office:value-type="string" table:style-name="ce8">
            <text:p><text:s/>31 de agosto al 12 de setiembre 2026,</text:p>
          </table:table-cell>
          <table:table-cell office:value-type="date" office:date-value="2026-08-31T00:00:00" table:style-name="ce10">
            <text:p>31/8/2026</text:p>
          </table:table-cell>
          <table:table-cell office:value-type="date" office:date-value="2026-09-12T00:00:00" table:style-name="ce10">
            <text:p>12/9/2026</text:p>
          </table:table-cell>
          <table:table-cell office:value-type="float" office:value="13" table:formula="of:=([.G73]-[.F73])+1" table:style-name="ce11">
            <text:p>13</text:p>
          </table:table-cell>
          <table:table-cell office:value-type="string" table:style-name="ce8">
            <text:p>programa presupuestario 899 Rectoría del Sector de las Telecomunicaciones</text:p>
          </table:table-cell>
          <table:table-cell office:value-type="string" table:style-name="ce8">
            <text:p>programa presupuestario 899 Rectoría del Sector de las Telecomunicaciones</text:p>
          </table:table-cell>
          <table:table-cell office:value-type="string" table:style-name="ce8">
            <text:p>Adenda</text:p>
          </table:table-cell>
          <table:table-cell office:value-type="string" table:style-name="ce8">
            <text:p>programa presupuestario 899 Rectoría del Sector de las Telecomunicaciones</text:p>
          </table:table-cell>
          <table:table-cell office:value-type="string" table:style-name="ce8">
            <text:p>Adenda</text:p>
          </table:table-cell>
          <table:table-cell office:value-type="string" table:style-name="ce8">
            <text:p>programa presupuestario 899 Rectoría del Sector de las Telecomunicaciones</text:p>
          </table:table-cell>
          <table:table-cell table:style-name="ce10"/>
          <table:table-cell office:value-type="string" table:content-validation-name="val1" table:style-name="ce8">
            <text:p>No Aplica</text:p>
          </table:table-cell>
          <table:table-cell table:style-name="ce8"/>
          <table:table-cell table:number-columns-repeated="13" table:style-name="ce7"/>
          <table:table-cell table:number-columns-repeated="16354"/>
        </table:table-row>
        <table:table-row table:style-name="ro64">
          <table:table-cell office:value-type="string" table:style-name="ce14">
            <text:p>MICITT-DAF-ADV-000070-2026 (ADENDA)</text:p>
          </table:table-cell>
          <table:table-cell office:value-type="string" table:style-name="ce14">
            <text:p>Beatriz Ortiz Arias,</text:p>
          </table:table-cell>
          <table:table-cell office:value-type="string" table:style-name="ce14">
            <text:p>Montevideo, Uruguay.<text:s text:c="2"/></text:p>
          </table:table-cell>
          <table:table-cell office:value-type="string" table:style-name="ce14">
            <text:p>Adenda MICITT-DAF-ADV-000050-2026</text:p>
          </table:table-cell>
          <table:table-cell office:value-type="string" table:style-name="ce14">
            <text:p><text:s/>07 al 09 de setiembre de 2026,</text:p>
          </table:table-cell>
          <table:table-cell office:value-type="date" office:date-value="2026-09-06T00:00:00" table:style-name="ce16">
            <text:p>6/9/2026</text:p>
          </table:table-cell>
          <table:table-cell office:value-type="date" office:date-value="2026-09-10T00:00:00" table:style-name="ce16">
            <text:p>10/9/2026</text:p>
          </table:table-cell>
          <table:table-cell office:value-type="float" office:value="5" table:formula="of:=([.G74]-[.F74])+1" table:style-name="ce17">
            <text:p>5</text:p>
          </table:table-cell>
          <table:table-cell office:value-type="string" table:style-name="ce14">
            <text:p>La Comisión Europea</text:p>
          </table:table-cell>
          <table:table-cell office:value-type="string" table:style-name="ce14">
            <text:p>La Comisión Europea</text:p>
          </table:table-cell>
          <table:table-cell office:value-type="string" table:style-name="ce14">
            <text:p>Adenda</text:p>
          </table:table-cell>
          <table:table-cell office:value-type="string" table:style-name="ce14">
            <text:p>La Comisión Europea</text:p>
          </table:table-cell>
          <table:table-cell office:value-type="string" table:style-name="ce14">
            <text:p>Adenda</text:p>
          </table:table-cell>
          <table:table-cell office:value-type="string" table:style-name="ce14">
            <text:p>programa 893: Coordinación y Desarrollo, Científico y Tecnológico</text:p>
          </table:table-cell>
          <table:table-cell table:style-name="ce16"/>
          <table:table-cell office:value-type="string" table:content-validation-name="val1" table:style-name="ce14">
            <text:p>No Aplica</text:p>
          </table:table-cell>
          <table:table-cell table:style-name="ce14"/>
          <table:table-cell table:number-columns-repeated="13" table:style-name="ce7"/>
          <table:table-cell table:number-columns-repeated="16354"/>
        </table:table-row>
        <table:table-row table:style-name="ro65">
          <table:table-cell office:value-type="string" table:style-name="ce8">
            <text:p>MICITT-DAF-ADV-000071-2026</text:p>
          </table:table-cell>
          <table:table-cell office:value-type="string" table:style-name="ce8">
            <text:p>Gezer Ramiro Molina Colomer</text:p>
          </table:table-cell>
          <table:table-cell office:value-type="string" table:style-name="ce8">
            <text:p>en Cancún, México.</text:p>
          </table:table-cell>
          <table:table-cell office:value-type="string" table:style-name="ce8">
            <text:p><text:s/>“Digi Americas LATAM CISO Summit 2026”,</text:p>
          </table:table-cell>
          <table:table-cell office:value-type="string" table:style-name="ce8">
            <text:p>10 al 12 de setiembre de 2026,</text:p>
          </table:table-cell>
          <table:table-cell office:value-type="date" office:date-value="2026-09-09T00:00:00" table:style-name="ce10">
            <text:p>9/9/2026</text:p>
          </table:table-cell>
          <table:table-cell office:value-type="date" office:date-value="2026-09-13T00:00:00" table:style-name="ce10">
            <text:p>13/9/2026</text:p>
          </table:table-cell>
          <table:table-cell office:value-type="float" office:value="5" table:formula="of:=([.G75]-[.F75])+1" table:style-name="ce11">
            <text:p>5</text:p>
          </table:table-cell>
          <table:table-cell office:value-type="string" table:style-name="ce8">
            <text:p>El Digi Americas Alliance</text:p>
          </table:table-cell>
          <table:table-cell office:value-type="string" table:style-name="ce8">
            <text:p>El Digi Americas Alliance</text:p>
          </table:table-cell>
          <table:table-cell office:value-type="string" table:style-name="ce8">
            <text:p>N/A</text:p>
          </table:table-cell>
          <table:table-cell office:value-type="string" table:style-name="ce8">
            <text:p>El Digi Americas Alliance</text:p>
          </table:table-cell>
          <table:table-cell office:value-type="string" table:style-name="ce8">
            <text:p>N/A</text:p>
          </table:table-cell>
          <table:table-cell office:value-type="string" table:style-name="ce8">
            <text:p>programa 893: Coordinación y Desarrollo, Científico y Tecnológico</text:p>
          </table:table-cell>
          <table:table-cell table:style-name="ce10"/>
          <table:table-cell office:value-type="string" table:content-validation-name="val1" table:style-name="ce8">
            <text:p>Pendiente</text:p>
          </table:table-cell>
          <table:table-cell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6">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17" table:style-name="ce14"/>
          <table:table-cell table:number-columns-repeated="13" table:style-name="ce7"/>
          <table:table-cell table:number-columns-repeated="16354"/>
        </table:table-row>
        <table:table-row table:style-name="ro67">
          <table:table-cell table:number-columns-repeated="17" table:style-name="ce8"/>
          <table:table-cell table:number-columns-repeated="13" table:style-name="ce7"/>
          <table:table-cell table:number-columns-repeated="16354"/>
        </table:table-row>
        <table:table-row table:style-name="ro67">
          <table:table-cell table:number-columns-repeated="17" table:style-name="ce14"/>
          <table:table-cell table:number-columns-repeated="13" table:style-name="ce7"/>
          <table:table-cell table:number-columns-repeated="16354"/>
        </table:table-row>
        <table:table-row table:style-name="ro67">
          <table:table-cell table:number-columns-repeated="13" table:style-name="ce8"/>
          <table:table-cell office:value-type="string" table:style-name="ce8">
            <text:p>Seguro Viajero</text:p>
          </table:table-cell>
          <table:table-cell office:value-type="string" table:style-name="ce8">
            <text:p>Fecha Presentación Informe Viaje</text:p>
          </table:table-cell>
          <table:table-cell office:value-type="string" table:style-name="ce8">
            <text:p>Informe</text:p>
            <text:p>de Viaje</text:p>
          </table:table-cell>
          <table:table-cell office:value-type="string" table:style-name="ce8">
            <text:p>Resultados Obtenidos</text:p>
          </table:table-cell>
          <table:table-cell table:number-columns-repeated="13" table:style-name="ce7"/>
          <table:table-cell table:number-columns-repeated="16354"/>
        </table:table-row>
        <table:table-row table:style-name="ro67">
          <table:table-cell table:style-name="ce24"/>
          <table:table-cell table:number-columns-repeated="2" table:style-name="ce14"/>
          <table:table-cell table:style-name="ce15"/>
          <table:table-cell table:style-name="ce14"/>
          <table:table-cell table:number-columns-repeated="3" table:style-name="ce16"/>
          <table:table-cell table:number-columns-repeated="5" table:style-name="ce14"/>
          <table:table-cell office:value-type="string" table:style-name="ce14">
            <text:p>Programa 893</text:p>
          </table:table-cell>
          <table:table-cell office:value-type="string" table:style-name="ce14">
            <text:p>Pendiente</text:p>
          </table:table-cell>
          <table:table-cell office:value-type="string" table:style-name="ce14">
            <text:p>Pendiente</text:p>
          </table:table-cell>
          <table:table-cell office:value-type="string" table:style-name="ce14">
            <text:p>Pendiente</text:p>
          </table:table-cell>
          <table:table-cell table:number-columns-repeated="13" table:style-name="ce7"/>
          <table:table-cell table:number-columns-repeated="16354"/>
        </table:table-row>
        <table:table-row table:style-name="ro67">
          <table:table-cell table:style-name="ce25"/>
          <table:table-cell table:number-columns-repeated="2" table:style-name="ce8"/>
          <table:table-cell table:style-name="ce9"/>
          <table:table-cell table:style-name="ce8"/>
          <table:table-cell table:number-columns-repeated="3" table:style-name="ce10"/>
          <table:table-cell table:number-columns-repeated="5" table:style-name="ce8"/>
          <table:table-cell office:value-type="string" table:style-name="ce8">
            <text:p>Programa 893</text:p>
          </table:table-cell>
          <table:table-cell office:value-type="string" table:style-name="ce8">
            <text:p>Pendiente</text:p>
          </table:table-cell>
          <table:table-cell office:value-type="string" table:style-name="ce8">
            <text:p>Pendiente</text:p>
          </table:table-cell>
          <table:table-cell office:value-type="string" table:style-name="ce8">
            <text:p>Pendiente</text:p>
          </table:table-cell>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style-name="ro6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7"/>
          <table:table-cell table:number-columns-repeated="16354"/>
        </table:table-row>
        <table:table-row table:style-name="ro67">
          <table:table-cell table:number-columns-repeated="5" table:style-name="ce14"/>
          <table:table-cell table:number-columns-repeated="3" table:style-name="ce16"/>
          <table:table-cell table:number-columns-repeated="5" table:style-name="ce14"/>
          <table:table-cell table:number-columns-repeated="2" table:style-name="ce16"/>
          <table:table-cell table:number-columns-repeated="2" table:style-name="ce14"/>
          <table:table-cell table:number-columns-repeated="13" table:style-name="ce7"/>
          <table:table-cell table:number-columns-repeated="16354"/>
        </table:table-row>
        <table:table-row table:number-rows-repeated="624" table:style-name="ro67">
          <table:table-cell table:number-columns-repeated="30" table:style-name="ce7"/>
          <table:table-cell table:number-columns-repeated="16354"/>
        </table:table-row>
        <table:table-row table:number-rows-repeated="1047776" table:style-name="ro68">
          <table:table-cell table:number-columns-repeated="16384"/>
        </table:table-row>
        <table:named-expressions>
          <table:named-range table:name="_xlnm._FilterDatabase" table:cell-range-address="2026.$A$2:2026.$Q$75" table:base-cell-address="2026.$A$1"/>
        </table:named-expressions>
      </table:table>
      <table:table table:name="Aprobados_en_2025,_pero_realiza"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3" table:number-columns-repeated="2" table:default-cell-style-name="ce1"/>
        <table:table-column table:style-name="co6" table:default-cell-style-name="ce1"/>
        <table:table-column table:style-name="co14" table:default-cell-style-name="ce1"/>
        <table:table-column table:style-name="co15" table:default-cell-style-name="ce1"/>
        <table:table-column table:style-name="co19" table:default-cell-style-name="ce1"/>
        <table:table-column table:style-name="co17" table:number-columns-repeated="1007" table:default-cell-style-name="ce1"/>
        <table:table-column table:style-name="co18" table:number-columns-repeated="15360" table:default-cell-style-name="ce1"/>
        <table:table-row table:style-name="ro69">
          <table:table-cell office:value-type="string" table:number-columns-spanned="15" table:number-rows-spanned="1" table:style-name="ce26">
            <text:p><text:s/>Acuerdos e Informes de Viaje 2026 que fueron aprobados en 2025, pero realizados en 2026</text:p>
          </table:table-cell>
          <table:covered-table-cell table:number-columns-repeated="5"/>
          <table:covered-table-cell>
            <draw:frame draw:z-index="1" draw:id="id1" draw:style-name="a1" draw:name="image1.png" svg:x="1.16653in" svg:y="0.29167in" svg:width="4.52042in" svg:height="1.10389in" style:rel-width="scale" style:rel-height="scale">
              <draw:image xlink:href="media/image1.png" xlink:type="simple" xlink:show="embed" xlink:actuate="onLoad"/>
              <svg:title/>
              <svg:desc/>
            </draw:frame>
          </table:covered-table-cell>
          <table:covered-table-cell table:number-columns-repeated="8"/>
          <table:table-cell table:number-columns-repeated="15" table:style-name="ce27"/>
          <table:table-cell table:number-columns-repeated="16354"/>
        </table:table-row>
        <table:table-row table:style-name="ro70">
          <table:table-cell office:value-type="string" table:style-name="ce28">
            <text:p><text:s/>Acuerdo de Viaje</text:p>
          </table:table-cell>
          <table:table-cell office:value-type="string" table:style-name="ce4">
            <text:p>Persona Funcionaria</text:p>
          </table:table-cell>
          <table:table-cell office:value-type="string" table:style-name="ce28">
            <text:p>Lugar</text:p>
          </table:table-cell>
          <table:table-cell office:value-type="string" table:style-name="ce4">
            <text:p>Motivo del viaje</text:p>
          </table:table-cell>
          <table:table-cell office:value-type="string" table:style-name="ce28">
            <text:p>Fechas del Seminario, Capacitacion</text:p>
          </table:table-cell>
          <table:table-cell office:value-type="string" table:style-name="ce29">
            <text:p>Salida del País</text:p>
          </table:table-cell>
          <table:table-cell office:value-type="string" table:style-name="ce28">
            <text:p>Retorno al País</text:p>
          </table:table-cell>
          <table:table-cell office:value-type="string" table:style-name="ce4">
            <text:p>Cantidad de días</text:p>
          </table:table-cell>
          <table:table-cell office:value-type="string" table:style-name="ce28">
            <text:p>Boleto Aéreo</text:p>
          </table:table-cell>
          <table:table-cell office:value-type="string" table:style-name="ce28">
            <text:p>Transporte Terrestre</text:p>
          </table:table-cell>
          <table:table-cell office:value-type="string" table:style-name="ce4">
            <text:p>Monto transporte en el exterior E-10503</text:p>
          </table:table-cell>
          <table:table-cell office:value-type="string" table:style-name="ce4">
            <text:p>Viáticos</text:p>
          </table:table-cell>
          <table:table-cell office:value-type="string" table:style-name="ce6">
            <text:p>Monto Viáticos en el Exterior E-10504</text:p>
          </table:table-cell>
          <table:table-cell office:value-type="string" table:style-name="ce28">
            <text:p>Seguro Viajero</text:p>
          </table:table-cell>
          <table:table-cell office:value-type="string" table:style-name="ce28">
            <text:p>Fecha Presentación Informe Viaje</text:p>
          </table:table-cell>
          <table:table-cell office:value-type="string" table:style-name="ce28">
            <text:p>Informe</text:p>
            <text:p>de Viaje</text:p>
          </table:table-cell>
          <table:table-cell office:value-type="string" table:style-name="ce4">
            <text:p>Resultados Obtenidos</text:p>
          </table:table-cell>
          <table:table-cell table:number-columns-repeated="13" table:style-name="ce30"/>
          <table:table-cell table:number-columns-repeated="16354"/>
        </table:table-row>
        <table:table-row table:style-name="ro71">
          <table:table-cell office:value-type="string" table:style-name="ce31">
            <text:p>MICITT-DAF-ADV-110-2025</text:p>
          </table:table-cell>
          <table:table-cell office:value-type="string" table:style-name="ce31">
            <text:p>Rafael Cordero Marín</text:p>
          </table:table-cell>
          <table:table-cell office:value-type="string" table:style-name="ce31">
            <text:p>Roseau, Dominica.</text:p>
          </table:table-cell>
          <table:table-cell office:value-type="string" table:style-name="ce31">
            <text:p>“47a reunión del</text:p>
            <text:p>Comité Consultivo Permanente II: Radiocomunicaciones (CCP.II)”,</text:p>
          </table:table-cell>
          <table:table-cell office:value-type="string" table:style-name="ce31">
            <text:p>del 06 al 10 de abril de 2026,</text:p>
          </table:table-cell>
          <table:table-cell office:value-type="date" office:date-value="2026-04-05T00:00:00" table:style-name="ce32">
            <text:p>5/4/2026</text:p>
          </table:table-cell>
          <table:table-cell office:value-type="date" office:date-value="2026-04-11T00:00:00" table:style-name="ce32">
            <text:p>11/4/2026</text:p>
          </table:table-cell>
          <table:table-cell office:value-type="float" office:value="7" table:formula="of:=[.G3]-[.F3]+1" table:style-name="ce11">
            <text:p>7</text:p>
          </table:table-cell>
          <table:table-cell office:value-type="string" table:style-name="ce31">
            <text:p>899 Rectoría del Sector de las Telecomunicaciones,</text:p>
          </table:table-cell>
          <table:table-cell office:value-type="string" table:style-name="ce31">
            <text:p>899 Rectoría del Sector de las Telecomunicaciones,</text:p>
          </table:table-cell>
          <table:table-cell office:value-type="string" table:style-name="ce21">
            <text:p>₡ 743,407.00</text:p>
          </table:table-cell>
          <table:table-cell office:value-type="string" table:style-name="ce31">
            <text:p>899 Rectoría del Sector de las Telecomunicaciones,</text:p>
          </table:table-cell>
          <table:table-cell office:value-type="currency" office:value="923411.71" table:style-name="ce21">
            <text:p>₡923,411.71</text:p>
          </table:table-cell>
          <table:table-cell office:value-type="string" table:style-name="ce31">
            <text:p>899 Rectoría del Sector de las Telecomunicaciones,</text:p>
          </table:table-cell>
          <table:table-cell office:value-type="date" office:date-value="2026-04-28T00:00:00" table:style-name="ce10">
            <text:p>28/4/2026</text:p>
          </table:table-cell>
          <table:table-cell office:value-type="string" table:style-name="ce8">
            <text:p>Presentado</text:p>
          </table:table-cell>
          <table:table-cell office:value-type="string" table:style-name="ce8">
            <text:p>Durante la reunión del CCP.II, se participó activamente en las sesiones plenarias y en los grupos de trabajo técnicos, donde se avanzó en la construcción de posiciones regionales, así como en la elaboración de Borradores de Propuestas Interamericanas (DIAP) y Propuestas Interamericanas (IAP) en preparación para la CMR-27. En este contexto, se dio seguimiento a la atribución y uso del espectro radioeléctrico, elemento clave para garantizar su gestión eficiente y armonizada a nivel regional.</text:p>
            <text:p>En cuanto a los temas específicos abordados, se analizaron propuestas relacionadas con servicios satelitales, redes IMT y aplicaciones emergentes como comunicaciones directas entre dispositivos (D2D), destacando la posible identificación de nuevas bandas de frecuencia para soportar la evolución hacia IMT-2030. Asimismo, se evaluaron iniciativas presentadas por distintas administraciones, identificando puntos de convergencia con los intereses y procesos regulatorios impulsados por Costa Rica, particularmente en el marco de la eventual actualización del Plan Nacional de Atribución de Frecuencias, incluyendo temas como transmisión inalámbrica de potencia (aprobación de nueva recomendación técnica del CCP.II).</text:p>
            <text:p>Adicionalmente, Costa Rica participó en la definición de posiciones respecto al punto 1.5 de la agenda de la CMR-27, brindando apoyo a la propuesta presentada por los Estados Unidos de América relativa a las medidas para limitar operaciones no autorizadas de estaciones terrenas en sistemas satelitales no geoestacionarios. En términos generales, los objetivos de la participación fueron alcanzados, al fortalecerse la capacidad de incidencia del país y su posicionamiento técnico en el ámbito regional.</text:p>
            <text:p>Asimismo, y en virtud de la evolución durante el CCP.II de Dominica de las propuestas relativas al punto 8 de la agenda de la CMR-27, se acuerda por parte de Costa Rica liderar las conversaciones y proceso para presentación de una propuesta multipaís durante la CMR-27 para incluir el nombre del país dentro del listado de Administraciones que identifica la banda de 600 MHz para las IMT. Esto, con el soporte del Comité de Radiocomunicaciones de Comtelca.</text:p>
          </table:table-cell>
          <table:table-cell table:number-columns-repeated="13" table:style-name="ce30"/>
          <table:table-cell table:number-columns-repeated="16354"/>
        </table:table-row>
        <table:table-row table:style-name="ro72">
          <table:table-cell office:value-type="string" table:style-name="ce33">
            <text:p>MICITT-DAF-ADV-111-2025</text:p>
          </table:table-cell>
          <table:table-cell office:value-type="string" table:style-name="ce33">
            <text:p>Eder Aburto Boniche</text:p>
          </table:table-cell>
          <table:table-cell office:value-type="string" table:style-name="ce33">
            <text:p>Roseau, Dominica.</text:p>
          </table:table-cell>
          <table:table-cell office:value-type="string" table:style-name="ce33">
            <text:p>“47a reunión del</text:p>
            <text:p>Comité Consultivo Permanente II: Radiocomunicaciones (CCP.II)”,</text:p>
          </table:table-cell>
          <table:table-cell office:value-type="string" table:style-name="ce33">
            <text:p>del 06 al 10 de abril de 2026,</text:p>
          </table:table-cell>
          <table:table-cell office:value-type="date" office:date-value="2026-04-05T00:00:00" table:style-name="ce34">
            <text:p>5/4/2026</text:p>
          </table:table-cell>
          <table:table-cell office:value-type="date" office:date-value="2026-04-11T00:00:00" table:style-name="ce34">
            <text:p>11/4/2026</text:p>
          </table:table-cell>
          <table:table-cell office:value-type="float" office:value="7" table:formula="of:=[.G4]-[.F4]+1" table:style-name="ce17">
            <text:p>7</text:p>
          </table:table-cell>
          <table:table-cell office:value-type="string" table:style-name="ce33">
            <text:p>899 Rectoría del Sector de las Telecomunicaciones,</text:p>
          </table:table-cell>
          <table:table-cell office:value-type="string" table:style-name="ce33">
            <text:p>899 Rectoría del Sector de las Telecomunicaciones,</text:p>
          </table:table-cell>
          <table:table-cell office:value-type="string" table:style-name="ce20">
            <text:p>₡ 743,407.00</text:p>
          </table:table-cell>
          <table:table-cell office:value-type="string" table:style-name="ce33">
            <text:p>899 Rectoría del Sector de las Telecomunicaciones,</text:p>
          </table:table-cell>
          <table:table-cell office:value-type="currency" office:value="923411.71" table:style-name="ce20">
            <text:p>₡923,411.71</text:p>
          </table:table-cell>
          <table:table-cell office:value-type="string" table:style-name="ce33">
            <text:p>899 Rectoría del Sector de las Telecomunicaciones,</text:p>
          </table:table-cell>
          <table:table-cell office:value-type="date" office:date-value="2026-04-14T00:00:00" table:style-name="ce16">
            <text:p>14/4/2026</text:p>
          </table:table-cell>
          <table:table-cell office:value-type="string" table:style-name="ce14">
            <text:p>Presentado</text:p>
          </table:table-cell>
          <table:table-cell office:value-type="string" table:style-name="ce14">
            <text:p>Durante la primera reunión anual del Comité Consultivo Permanente (CCP.II) de CITEL, las delegaciones regionales trabajaron en posiciones comunes, borradores de propuestas interamericanas y propuestas interamericanas sobre servicios satelitales, servicios terrestres y servicios científicos, como preparación para la CMR-27 (2027). Se hizo seguimiento a la atribución y uso de frecuencias, clave para un espectro eficiente y el desarrollo de servicios de telecomunicaciones conforme a estándares internacionales. Se recopilaron las propuestas preliminares (PP) sobre temas satelitales; dando como resultado la generación de Borradores de Propuestas Preliminares (DIAP) y Propuestas Interamericanas (IAP).</text:p>
            <text:p>En seguimiento a los temas de interés para el país, se abordaron las aplicaciones D2D, así como las propuestas presentadas por Brasil, Canadá y Dominica. De acuerdo con los análisis realizados, dichas propuestas presentan un alto grado de similitud entre sí y se alinean con la iniciativa desarrollada por el MICITT para la reforma parcial al PNAF. En este contexto, se acordó continuar trabajando en una propuesta conjunta entre las administraciones, con miras a su presentación en la próxima reunión del CCP.II en Bogotá, Colombia. Por otra parte, se analizaron temas relacionados con las redes IMT, destacando una propuesta preliminar de la administración de Brasil, la cual aborda el punto 1.7 del orden del día de la CMR-27, relativo a la posible identificación de la banda de frecuencias 7 125 a 8 400 MHz, o partes de ella, para su uso por las IMT, de conformidad con la Resolución 256 (CMR-23). La identificación de este rango resulta fundamental para atender la creciente demanda de banda ancha móvil, apoyar el desarrollo de los sistemas IMT-2030 y promover un uso del espectro armonizado a nivel mundial. Durante las sesiones de los grupos de trabajo y las plenarias, las administraciones manifestaron una valoración positiva de esta iniciativa, acordando continuar su análisis y desarrollo en la próxima reunión del CCP.II.</text:p>
            <text:p>En la plenaria final, Costa Rica dio el apoyo al punto 1.5 del orden del día de la próxima CMR relativo a “Considerar medidas reglamentarias y su aplicabilidad para limitar el funcionamiento no autorizado de estaciones terrenas en órbitas de satélites no geoestacionarios del servicio fijo por satélite y el servicio móvil por satélite y temas conexos relacionados con la zona de servicio de sistemas de satélites en órbitas de satélites no geoestacionarios del servicio fijo por satélite y el servicio móvil por satélite, de conformidad con la Resolución 14 (CMR-23)” dando el apoyo a la propuesta presentada por Estados Unidos, en la cual los Estados Unidos proponen que no se introduzcan cambios en el Reglamento de Radiocomunicaciones, ya que considera que las medidas existentes ya abordan las operaciones no autorizadas, por lo que no son necesarias medidas reglamentarias adicionales.</text:p>
          </table:table-cell>
          <table:table-cell table:number-columns-repeated="13" table:style-name="ce30"/>
          <table:table-cell table:number-columns-repeated="16354"/>
        </table:table-row>
        <table:table-row table:style-name="ro73">
          <table:table-cell office:value-type="string" table:style-name="ce31">
            <text:p>MICITT-DAF-ADV-112-2025</text:p>
          </table:table-cell>
          <table:table-cell office:value-type="string" table:style-name="ce31">
            <text:p>Gloriana Monge Muñoz</text:p>
          </table:table-cell>
          <table:table-cell office:value-type="string" table:style-name="ce31">
            <text:p>Roseau, Dominica.</text:p>
          </table:table-cell>
          <table:table-cell office:value-type="string" table:style-name="ce31">
            <text:p>“47a reunión del</text:p>
            <text:p>Comité Consultivo Permanente II: Radiocomunicaciones (CCP.II)”,</text:p>
          </table:table-cell>
          <table:table-cell office:value-type="string" table:style-name="ce31">
            <text:p>del 06 al 10 de abril de 2026,</text:p>
          </table:table-cell>
          <table:table-cell office:value-type="date" office:date-value="2026-04-05T00:00:00" table:style-name="ce32">
            <text:p>5/4/2026</text:p>
          </table:table-cell>
          <table:table-cell office:value-type="date" office:date-value="2026-04-11T00:00:00" table:style-name="ce32">
            <text:p>11/4/2026</text:p>
          </table:table-cell>
          <table:table-cell office:value-type="float" office:value="7" table:formula="of:=[.G5]-[.F5]+1" table:style-name="ce11">
            <text:p>7</text:p>
          </table:table-cell>
          <table:table-cell office:value-type="string" table:style-name="ce31">
            <text:p>899 Rectoría del Sector de las Telecomunicaciones,</text:p>
          </table:table-cell>
          <table:table-cell office:value-type="string" table:style-name="ce31">
            <text:p>899 Rectoría del Sector de las Telecomunicaciones,</text:p>
          </table:table-cell>
          <table:table-cell office:value-type="string" table:style-name="ce21">
            <text:p>₡ 743,407.00</text:p>
          </table:table-cell>
          <table:table-cell office:value-type="string" table:style-name="ce31">
            <text:p>899 Rectoría del Sector de las Telecomunicaciones,</text:p>
          </table:table-cell>
          <table:table-cell office:value-type="currency" office:value="923411.71" table:style-name="ce21">
            <text:p>₡923,411.71</text:p>
          </table:table-cell>
          <table:table-cell office:value-type="string" table:style-name="ce31">
            <text:p>899 Rectoría del Sector de las Telecomunicaciones,</text:p>
          </table:table-cell>
          <table:table-cell office:value-type="date" office:date-value="2026-04-14T00:00:00" table:style-name="ce10">
            <text:p>14/4/2026</text:p>
          </table:table-cell>
          <table:table-cell office:value-type="string" table:style-name="ce8">
            <text:p>Presentado</text:p>
          </table:table-cell>
          <table:table-cell office:value-type="string" table:style-name="ce8">
            <text:p>Durante el foro técnico, se participó en reuniones donde se discutió y analizaron propuestas, puntos de vista e información de los siguientes ejes clave: Gestión y Armonización del Espectro: Coordinación técnica para asegurar un uso eficiente, ordenado y equitativo del espectro radioeléctrico a nivel regional. Innovación Tecnológica: Seguimiento a la expansión de redes 5G, evolución hacia 6G y nuevos modelos de conectividad satelital de nueva generación. Resiliencia y Emergencias: Evaluación del uso del espectro para comunicaciones críticas y continuidad de servicios ante desastres naturales, con especial relevancia para la seguridad nacional. Preparación para la CMR-27: Construcción de posiciones regionales comunes e insumos técnicos de cara a la Conferencia Mundial de Radiocomunicaciones 2027 en Shanghái, China.</text:p>
            <text:p>Como experiencia se fortaleció la capacidad de incidencia del país en la toma de decisiones técnicas y regulatorias de alcance global, así como el intercambio de experiencias técnicas en buenas prácticas regulatorias con otros Estados Miembros, lo cual robustece las capacidades del MICITT para la ejecución del Plan Nacional de Desarrollo de las Telecomunicaciones, y cumple con los objetivos de la participación de dicho evento.</text:p>
          </table:table-cell>
          <table:table-cell table:number-columns-repeated="13" table:style-name="ce30"/>
          <table:table-cell table:number-columns-repeated="16354"/>
        </table:table-row>
        <table:table-row table:style-name="ro74">
          <table:table-cell office:value-type="string" table:style-name="ce33">
            <text:p>MICITT-DAF-ADV-113-2025</text:p>
          </table:table-cell>
          <table:table-cell office:value-type="string" table:style-name="ce33">
            <text:p>José Manuel Peralta Carranza</text:p>
          </table:table-cell>
          <table:table-cell office:value-type="string" table:style-name="ce33">
            <text:p>Roseau, Dominica.</text:p>
          </table:table-cell>
          <table:table-cell office:value-type="string" table:style-name="ce33">
            <text:p>“47a reunión del</text:p>
            <text:p>Comité Consultivo Permanente II: Radiocomunicaciones (CCP.II)”,</text:p>
          </table:table-cell>
          <table:table-cell office:value-type="string" table:style-name="ce33">
            <text:p>del 06 al 10 de abril de 2026,</text:p>
          </table:table-cell>
          <table:table-cell office:value-type="date" office:date-value="2026-04-05T00:00:00" table:style-name="ce34">
            <text:p>5/4/2026</text:p>
          </table:table-cell>
          <table:table-cell office:value-type="date" office:date-value="2026-04-11T00:00:00" table:style-name="ce34">
            <text:p>11/4/2026</text:p>
          </table:table-cell>
          <table:table-cell office:value-type="float" office:value="7" table:formula="of:=[.G6]-[.F6]+1" table:style-name="ce17">
            <text:p>7</text:p>
          </table:table-cell>
          <table:table-cell office:value-type="string" table:style-name="ce33">
            <text:p>899 Rectoría del Sector de las Telecomunicaciones,</text:p>
          </table:table-cell>
          <table:table-cell office:value-type="string" table:style-name="ce33">
            <text:p>899 Rectoría del Sector de las Telecomunicaciones,</text:p>
          </table:table-cell>
          <table:table-cell office:value-type="string" table:style-name="ce20">
            <text:p>₡ 743,407.00</text:p>
          </table:table-cell>
          <table:table-cell office:value-type="string" table:style-name="ce33">
            <text:p>899 Rectoría del Sector de las Telecomunicaciones,</text:p>
          </table:table-cell>
          <table:table-cell office:value-type="currency" office:value="923411.71" table:style-name="ce20">
            <text:p>₡923,411.71</text:p>
          </table:table-cell>
          <table:table-cell office:value-type="string" table:style-name="ce33">
            <text:p>899 Rectoría del Sector de las Telecomunicaciones,</text:p>
          </table:table-cell>
          <table:table-cell office:value-type="date" office:date-value="2026-04-29T00:00:00" table:style-name="ce16">
            <text:p>29/4/2026</text:p>
          </table:table-cell>
          <table:table-cell office:value-type="string" table:style-name="ce14">
            <text:p>Presentado</text:p>
          </table:table-cell>
          <table:table-cell office:value-type="string" table:style-name="ce14">
            <text:p>Durante la reunión del CCP.II, se participó activamente en las sesiones plenarias y en los grupos de trabajo técnicos, donde se avanzó en la construcción de posiciones regionales, así como en la elaboración de Borradores de Propuestas Interamericanas (DIAP) y Propuestas Interamericanas (IAP) en preparación para la CMR-27. En este contexto, se dio seguimiento a la atribución y uso del espectro radioeléctrico, elemento clave para garantizar su gestión eficiente y armonizada a nivel regional.</text:p>
            <text:p>En cuanto a los temas específicos abordados, se analizaron propuestas relacionadas con servicios satelitales, redes IMT y aplicaciones emergentes como comunicaciones directas entre dispositivos (D2D), destacando la posible identificación de nuevas bandas de frecuencia para soportar la evolución hacia IMT-2030. Asimismo, se evaluaron iniciativas presentadas por distintas administraciones, identificando puntos de convergencia con los intereses y procesos regulatorios impulsados por Costa Rica, particularmente en el marco de la eventual actualización del Plan Nacional de Atribución de Frecuencias, incluyendo temas como transmisión inalámbrica de potencia (aprobación de nueva recomendación técnica del CCP.II).</text:p>
            <text:p>Adicionalmente, Costa Rica participó en la definición de posiciones respecto al punto 1.5 de la agenda de la CMR-27, brindando apoyo a la propuesta presentada por los Estados Unidos de América relativa a las medidas para limitar operaciones no autorizadas de estaciones terrenas en sistemas satelitales no geoestacionarios. En términos generales, los objetivos de la participación fueron alcanzados, al fortalecerse la capacidad de incidencia del país y su posicionamiento técnico en el ámbito regional.</text:p>
            <text:p>Asimismo, y en virtud de la evolución durante el CCP.II de Dominica de las propuestas relativas al punto 8 de la agenda de la CMR-27, se acuerda por parte de Costa Rica liderar las conversaciones y proceso para presentación de una propuesta multipaís durante la CMR-27 para incluir el nombre del país dentro del listado de Administraciones que identifica la banda de 600 MHz para las IMT. Esto, con el soporte del Comité de Radiocomunicaciones de Comtelca.</text:p>
            <text:p/>
          </table:table-cell>
          <table:table-cell table:number-columns-repeated="13" table:style-name="ce30"/>
          <table:table-cell table:number-columns-repeated="16354"/>
        </table:table-row>
        <table:table-row table:style-name="ro75">
          <table:table-cell office:value-type="string" table:style-name="ce31">
            <text:p>MICITT-DAF-ADV-114-2025</text:p>
          </table:table-cell>
          <table:table-cell office:value-type="string" table:style-name="ce31">
            <text:p>Rafael Cordero Marín</text:p>
          </table:table-cell>
          <table:table-cell office:value-type="string" table:style-name="ce31">
            <text:p>Ciudad de Panamá, Panamá.</text:p>
          </table:table-cell>
          <table:table-cell office:value-type="string" table:style-name="ce31">
            <text:p>“Workshop conjunto entre ISOC, RIZHOMÁTICA y CITEL” y la “48ª Reunión del Comité Consultivo Permanente I (CCP.I)”,</text:p>
          </table:table-cell>
          <table:table-cell office:value-type="string" table:style-name="ce31">
            <text:p>19 de abril de 2026 y del 20 al 24 de abril de 2026</text:p>
          </table:table-cell>
          <table:table-cell office:value-type="date" office:date-value="2026-04-18T00:00:00" table:style-name="ce32">
            <text:p>18/4/2026</text:p>
          </table:table-cell>
          <table:table-cell office:value-type="date" office:date-value="2026-04-25T00:00:00" table:style-name="ce32">
            <text:p>25/4/2026</text:p>
          </table:table-cell>
          <table:table-cell office:value-type="float" office:value="8" table:formula="of:=[.G7]-[.F7]+1" table:style-name="ce11">
            <text:p>8</text:p>
          </table:table-cell>
          <table:table-cell office:value-type="string" table:style-name="ce31">
            <text:p>899 Rectoría del Sector de las Telecomunicaciones,</text:p>
          </table:table-cell>
          <table:table-cell office:value-type="string" table:style-name="ce31">
            <text:p>899 Rectoría del Sector de las Telecomunicaciones,</text:p>
          </table:table-cell>
          <table:table-cell office:value-type="string" table:style-name="ce21">
            <text:p>₡ 267,233.00</text:p>
          </table:table-cell>
          <table:table-cell office:value-type="string" table:style-name="ce31">
            <text:p>899 Rectoría del Sector de las Telecomunicaciones,</text:p>
          </table:table-cell>
          <table:table-cell office:value-type="currency" office:value="653114" table:style-name="ce21">
            <text:p>₡653,114.00</text:p>
          </table:table-cell>
          <table:table-cell office:value-type="string" table:style-name="ce31">
            <text:p>899 Rectoría del Sector de las Telecomunicaciones,</text:p>
          </table:table-cell>
          <table:table-cell office:value-type="date" office:date-value="2026-05-21T00:00:00" table:style-name="ce10">
            <text:p>21/5/2026</text:p>
          </table:table-cell>
          <table:table-cell office:value-type="string" table:style-name="ce8">
            <text:p>Presentado</text:p>
          </table:table-cell>
          <table:table-cell office:value-type="string" table:style-name="ce8">
            <text:p>Las labores de la delegación costarricense dieron inicio el domingo 19 de abril con la participación en el Taller titulado Diseño de estrategias de conectividad para la región de las Américas. El mismo fue organizado por Internet Society (ISOC) y Rhizomatica Communications, y consistió en la presentación de herramientas y marcos para el diseño e implementación de políticas públicas de conectividad en zonas no atendidas, mediante ejercicios prácticos de análisis de información, identificación de actores clave, mecanismos de implementación y diseño de indicadores. Seguidamente del lunes 20 al viernes 24 de abril se participó en cada una de las sesiones, relatorías y grupos de trabajo de la 48° Reunión del CCPI. Especial mención y seguimiento requieren las reuniones preparatorias del Grupo de Trabajo para la preparación de las Conferencias de Plenipotenciarios (GTPP) de la Unión Internacional de Telecomunicaciones (UIT) del Comité Directivo Permanente de la Comisión Interamericana de Telecomunicaciones (COM/CITEL), pues durante este año 2026 se realizará la Conferencia Mundial de Plenipotenciarios. Tal como se había acordado, durante las reuniones se alentó a la delegación a mantener una participación activa en todos los temas, con especial atención en aquellos relacionados con empoderamiento de la juventud y Gobernanza del Internet. Se participó en sesiones especiales, actividades y foros temáticos de interés para las labores del MICITT,</text:p>
          </table:table-cell>
          <table:table-cell table:number-columns-repeated="13" table:style-name="ce30"/>
          <table:table-cell table:number-columns-repeated="16354"/>
        </table:table-row>
        <table:table-row table:style-name="ro76">
          <table:table-cell office:value-type="string" table:style-name="ce33">
            <text:p>MICITT-DAF-ADV-115-2025</text:p>
          </table:table-cell>
          <table:table-cell office:value-type="string" table:style-name="ce33">
            <text:p>Rosa Zuñiga Quesada,</text:p>
          </table:table-cell>
          <table:table-cell office:value-type="string" table:style-name="ce33">
            <text:p>Ciudad de Panamá, Panamá.</text:p>
          </table:table-cell>
          <table:table-cell office:value-type="string" table:style-name="ce33">
            <text:p>“Workshop conjunto entre ISOC, RIZHOMÁTICA y CITEL” y la “48ª Reunión del Comité Consultivo Permanente I (CCP.I)”,</text:p>
          </table:table-cell>
          <table:table-cell office:value-type="string" table:style-name="ce33">
            <text:p>19 de abril de 2026 y del 20 al 24 de abril de 2026</text:p>
          </table:table-cell>
          <table:table-cell office:value-type="date" office:date-value="2026-04-18T00:00:00" table:style-name="ce34">
            <text:p>18/4/2026</text:p>
          </table:table-cell>
          <table:table-cell office:value-type="date" office:date-value="2026-04-25T00:00:00" table:style-name="ce34">
            <text:p>25/4/2026</text:p>
          </table:table-cell>
          <table:table-cell office:value-type="float" office:value="8" table:formula="of:=[.G8]-[.F8]+1" table:style-name="ce17">
            <text:p>8</text:p>
          </table:table-cell>
          <table:table-cell office:value-type="string" table:style-name="ce33">
            <text:p>899 Rectoría del Sector de las Telecomunicaciones,</text:p>
          </table:table-cell>
          <table:table-cell office:value-type="string" table:style-name="ce33">
            <text:p>899 Rectoría del Sector de las Telecomunicaciones,</text:p>
          </table:table-cell>
          <table:table-cell office:value-type="string" table:style-name="ce20">
            <text:p>₡ 267,233.00</text:p>
          </table:table-cell>
          <table:table-cell office:value-type="string" table:style-name="ce33">
            <text:p>899 Rectoría del Sector de las Telecomunicaciones,</text:p>
          </table:table-cell>
          <table:table-cell office:value-type="currency" office:value="643710.41" table:style-name="ce20">
            <text:p>₡643,710.41</text:p>
          </table:table-cell>
          <table:table-cell office:value-type="string" table:style-name="ce33">
            <text:p>899 Rectoría del Sector de las Telecomunicaciones,</text:p>
          </table:table-cell>
          <table:table-cell office:value-type="date" office:date-value="2026-05-11T00:00:00" table:style-name="ce16">
            <text:p>11/5/2026</text:p>
          </table:table-cell>
          <table:table-cell office:value-type="string" table:style-name="ce14">
            <text:p>Presentado</text:p>
          </table:table-cell>
          <table:table-cell office:value-type="string" table:style-name="ce14">
            <text:p>Durante el domingo 19 de abril se participó en el taller denominado “Diseño de estrategias de conectividad para la región de las Américas”, organizado por Internet Society (ISOC) y Rhizomatica Communications, el cual consistió en la presentación de herramientas y marcos para el diseño e implementación de políticas públicas de conectividad en zonas no atendidas, mediante ejercicios prácticos de análisis de información, identificación de actores clave, mecanismos de implementación y diseño de indicadores.</text:p>
            <text:p>A partir del lunes 20 de abril y hasta el viernes 24 de abril se participó en todas de las sesiones plenarias, y reuniones de grupos de trabajo y relatorías de la 48° Reunión del CCPI. Especial mención, se dio seguimiento a las reuniones preparatorias del Grupo de Trabajo para la preparación de las Conferencias de Plenipotenciarios (GTPP) de la Unión Internacional de Telecomunicaciones (UIT) del Comité Directivo Permanente de la Comisión Interamericana de Telecomunicaciones (COM/CITEL), ya que durante este año 2026 se realizará la Conferencia Mundial de Plenipotenciarios en el mes de noviembre.</text:p>
            <text:p>Durante las reuniones, la delegación mantuvo una participación activa en los diversos temas abordados, con especial atención a aquellos relacionados con el empoderamiento de la juventud y la Gobernanza de Internet. Asimismo, se participó en sesiones especiales, actividades y foros temáticos de interés para las labores del MICITT,</text:p>
          </table:table-cell>
          <table:table-cell table:number-columns-repeated="13" table:style-name="ce30"/>
          <table:table-cell table:number-columns-repeated="16354"/>
        </table:table-row>
        <table:table-row table:style-name="ro20">
          <table:table-cell office:value-type="string" table:style-name="ce31">
            <text:p>MICITT-DAF-ADV-116-2025</text:p>
          </table:table-cell>
          <table:table-cell office:value-type="string" table:style-name="ce31">
            <text:p>Carla Valverde Barahona,</text:p>
          </table:table-cell>
          <table:table-cell office:value-type="string" table:style-name="ce31">
            <text:p>Ciudad de Panamá, Panamá.</text:p>
          </table:table-cell>
          <table:table-cell office:value-type="string" table:style-name="ce31">
            <text:p>“Workshop conjunto entre ISOC, RIZHOMÁTICA y CITEL” y la “48ª Reunión del Comité Consultivo Permanente I (CCP.I)”,</text:p>
          </table:table-cell>
          <table:table-cell office:value-type="string" table:style-name="ce31">
            <text:p>19 de abril de 2026 y del 20 al 24 de abril de 2026</text:p>
          </table:table-cell>
          <table:table-cell office:value-type="date" office:date-value="2026-04-18T00:00:00" table:style-name="ce32">
            <text:p>18/4/2026</text:p>
          </table:table-cell>
          <table:table-cell office:value-type="date" office:date-value="2026-04-25T00:00:00" table:style-name="ce32">
            <text:p>25/4/2026</text:p>
          </table:table-cell>
          <table:table-cell office:value-type="float" office:value="8" table:formula="of:=[.G9]-[.F9]+1" table:style-name="ce11">
            <text:p>8</text:p>
          </table:table-cell>
          <table:table-cell office:value-type="string" table:style-name="ce31">
            <text:p>899 Rectoría del Sector de las Telecomunicaciones,</text:p>
          </table:table-cell>
          <table:table-cell office:value-type="string" table:style-name="ce31">
            <text:p>899 Rectoría del Sector de las Telecomunicaciones,</text:p>
          </table:table-cell>
          <table:table-cell office:value-type="string" table:style-name="ce21">
            <text:p>₡ 267,233.00</text:p>
          </table:table-cell>
          <table:table-cell office:value-type="string" table:style-name="ce31">
            <text:p>899 Rectoría del Sector de las Telecomunicaciones,</text:p>
          </table:table-cell>
          <table:table-cell office:value-type="currency" office:value="653114" table:style-name="ce21">
            <text:p>₡653,114.00</text:p>
          </table:table-cell>
          <table:table-cell office:value-type="string" table:style-name="ce31">
            <text:p>899 Rectoría del Sector de las Telecomunicaciones,</text:p>
          </table:table-cell>
          <table:table-cell office:value-type="date" office:date-value="2026-05-15T00:00:00" table:style-name="ce10">
            <text:p>15/5/2026</text:p>
          </table:table-cell>
          <table:table-cell office:value-type="string" table:style-name="ce8">
            <text:p>Presentado</text:p>
          </table:table-cell>
          <table:table-cell office:value-type="string" table:style-name="ce8">
            <text:p>Las labores de la delegación costarricense dieron inicio el domingo 19 de abril con la participación en el taller titulado Diseño de estrategias de conectividad para la región de las Américas. Este fue organizado por Internet Society (ISOC) y Rhizomatica Communications, y consistió en la presentación de herramientas y marcos para el diseño e implementación de políticas públicas de conectividad en zonas no atendidas, mediante ejercicios prácticos de análisis de información, identificación de actores clave, mecanismos de implementación y diseño de indicadores. Seguidamente del lunes 20 al viernes 24 de abril se participó en cada una de las sesiones, relatorías y grupos de trabajo de la 48° Reunión del CCPI. Especial mención y seguimiento requieren las reuniones preparatorias del Grupo de Trabajo para la preparación de las Conferencias de Plenipotenciarios (GTPP) de la Unión Internacional de Telecomunicaciones (UIT) del Comité Directivo Permanente de la Comisión Interamericana de Telecomunicaciones (COM/CITEL), pues durante este año 2026 se realizará la Conferencia Mundial de Plenipotenciarios. Tal como se había acordado, durante las reuniones se alentó a la delegación a mantener una participación activa en todos los temas, con especial atención en aquellos relacionados con empoderamiento de la juventud y Gobernanza del Internet.</text:p>
          </table:table-cell>
          <table:table-cell table:number-columns-repeated="13" table:style-name="ce30"/>
          <table:table-cell table:number-columns-repeated="16354"/>
        </table:table-row>
        <table:table-row table:style-name="ro77">
          <table:table-cell office:value-type="string" table:style-name="ce33">
            <text:p>MICITT-DAF-ADV-117-2025</text:p>
          </table:table-cell>
          <table:table-cell office:value-type="string" table:style-name="ce14">
            <text:p>Zailen Barahona Morales</text:p>
          </table:table-cell>
          <table:table-cell office:value-type="string" table:style-name="ce33">
            <text:p>Ciudad de Panamá, Panamá.</text:p>
          </table:table-cell>
          <table:table-cell office:value-type="string" table:style-name="ce33">
            <text:p>“Workshop conjunto entre ISOC, RIZHOMÁTICA y CITEL” y la “48ª Reunión del Comité Consultivo Permanente I (CCP.I)”,</text:p>
          </table:table-cell>
          <table:table-cell office:value-type="string" table:style-name="ce33">
            <text:p>19 de abril de 2026 y del 20 al 24 de abril de 2026</text:p>
          </table:table-cell>
          <table:table-cell office:value-type="date" office:date-value="2026-04-18T00:00:00" table:style-name="ce34">
            <text:p>18/4/2026</text:p>
          </table:table-cell>
          <table:table-cell office:value-type="date" office:date-value="2026-04-25T00:00:00" table:style-name="ce34">
            <text:p>25/4/2026</text:p>
          </table:table-cell>
          <table:table-cell office:value-type="float" office:value="8" table:formula="of:=[.G10]-[.F10]+1" table:style-name="ce17">
            <text:p>8</text:p>
          </table:table-cell>
          <table:table-cell office:value-type="string" table:style-name="ce33">
            <text:p>899 Rectoría del Sector de las Telecomunicaciones,</text:p>
          </table:table-cell>
          <table:table-cell office:value-type="string" table:style-name="ce33">
            <text:p>899 Rectoría del Sector de las Telecomunicaciones,</text:p>
          </table:table-cell>
          <table:table-cell office:value-type="string" table:style-name="ce20">
            <text:p>₡ 267,233.00</text:p>
          </table:table-cell>
          <table:table-cell office:value-type="string" table:style-name="ce33">
            <text:p>899 Rectoría del Sector de las Telecomunicaciones,</text:p>
          </table:table-cell>
          <table:table-cell office:value-type="currency" office:value="653114" table:style-name="ce20">
            <text:p>₡653,114.00</text:p>
          </table:table-cell>
          <table:table-cell office:value-type="string" table:style-name="ce33">
            <text:p>899 Rectoría del Sector de las Telecomunicaciones,</text:p>
          </table:table-cell>
          <table:table-cell office:value-type="date" office:date-value="2026-05-13T00:00:00" table:style-name="ce16">
            <text:p>13/5/2026</text:p>
          </table:table-cell>
          <table:table-cell office:value-type="string" table:style-name="ce14">
            <text:p>Presentado</text:p>
          </table:table-cell>
          <table:table-cell office:value-type="string" table:style-name="ce14">
            <text:p>Las labores de la delegación costarricense dieron inicio el domingo 19 de abril a través de la participación en el Taller titulado Diseño de estrategias de conectividad para la región de las Américas. El mismo fue organizado por Internet Society (ISOC) y Rhizomatica Communications, y consistió en la presentación de herramientas y marcos para el diseño e implementación de políticas públicas de conectividad en zonas no atendidas, mediante ejercicios prácticos de análisis de información, identificación de actores clave, mecanismos de implementación y diseño de indicadores. Seguidamente del lunes 20 al viernes 24 de abril se participó en cada una de las sesiones, relatorías y grupos de trabajo de la 48° Reunión del CCPI, así como en las reuniones preparatorias del Grupo de Trabajo para la preparación de las Conferencias de Plenipotenciarios (GTPP) de la Unión Internacional de Telecomunicaciones (UIT) del Comité Directivo Permanente de la Comisión Interamericana de Telecomunicaciones (COM/CITEL). De igual forma, en el marco de estas reuniones se tuvo participación en entrevista realizada por ISOC sobre la participación de la delegación costarricense en el Taller efectuado el domingo, así como en sesiones especiales que consistieron en la realización de actividades o foros temáticos de interés para las labores del MICITT,</text:p>
          </table:table-cell>
          <table:table-cell table:number-columns-repeated="13" table:style-name="ce30"/>
          <table:table-cell table:number-columns-repeated="16354"/>
        </table:table-row>
        <table:table-row table:style-name="ro78">
          <table:table-cell office:value-type="string" table:style-name="ce31">
            <text:p>MICITT-DAF-ADV-118-2025</text:p>
          </table:table-cell>
          <table:table-cell office:value-type="string" table:style-name="ce8">
            <text:p>Elidier Moya Rodríguez</text:p>
          </table:table-cell>
          <table:table-cell office:value-type="string" table:style-name="ce8">
            <text:p>Ciudad de Panamá, Panamá.</text:p>
          </table:table-cell>
          <table:table-cell office:value-type="string" table:style-name="ce31">
            <text:p>“Workshop conjunto entre ISOC, RIZHOMÁTICA y CITEL” y la “48ª Reunión del Comité Consultivo Permanente I (CCP.I)”,</text:p>
          </table:table-cell>
          <table:table-cell office:value-type="string" table:style-name="ce31">
            <text:p>19 de abril de 2026 y del 20 al 24 de abril de 2026</text:p>
          </table:table-cell>
          <table:table-cell office:value-type="date" office:date-value="2026-04-18T00:00:00" table:style-name="ce32">
            <text:p>18/4/2026</text:p>
          </table:table-cell>
          <table:table-cell office:value-type="date" office:date-value="2026-04-25T00:00:00" table:style-name="ce32">
            <text:p>25/4/2026</text:p>
          </table:table-cell>
          <table:table-cell office:value-type="float" office:value="8" table:formula="of:=[.G11]-[.F11]+1" table:style-name="ce11">
            <text:p>8</text:p>
          </table:table-cell>
          <table:table-cell office:value-type="string" table:style-name="ce31">
            <text:p>899 Rectoría del Sector de las Telecomunicaciones,</text:p>
          </table:table-cell>
          <table:table-cell office:value-type="string" table:style-name="ce31">
            <text:p>899 Rectoría del Sector de las Telecomunicaciones,</text:p>
          </table:table-cell>
          <table:table-cell office:value-type="string" table:style-name="ce21">
            <text:p>₡ 267,233.00</text:p>
          </table:table-cell>
          <table:table-cell office:value-type="string" table:style-name="ce31">
            <text:p>899 Rectoría del Sector de las Telecomunicaciones,</text:p>
          </table:table-cell>
          <table:table-cell office:value-type="currency" office:value="1401016.78" table:formula="of:=643710.41 + 757306.37" table:style-name="ce21">
            <text:p>₡1,401,016.78</text:p>
          </table:table-cell>
          <table:table-cell office:value-type="string" table:style-name="ce31">
            <text:p>899 Rectoría del Sector de las Telecomunicaciones,</text:p>
          </table:table-cell>
          <table:table-cell table:style-name="ce32"/>
          <table:table-cell office:value-type="string" table:style-name="ce8">
            <text:p>Presentado</text:p>
          </table:table-cell>
          <table:table-cell office:value-type="string" table:style-name="ce8">
            <text:p>Las labores de la delegación costarricense dieron inicio el domingo 19 de abril con la participación en el Taller titulado Diseño de estrategias de conectividad para la región de las Américas. El mismo fue organizado por Internet Society (ISOC) y Rhizomatica Communications, y consistió en la presentación de herramientas y marcos para el diseño e implementación de políticas públicas de conectividad en zonas no atendidas, mediante ejercicios prácticos de análisis de información, identificación de actores clave, mecanismos de implementación y diseño de indicadores. Seguidamente del lunes 20 al viernes 24 de abril se participó en cada una de las sesiones, relatorías y grupos de trabajo de la 48° Reunión del CCPI. Especial mención y seguimiento requieren las reuniones preparatorias del Grupo de Trabajo para la preparación de las Conferencias de Plenipotenciarios (GTPP) de la Unión Internacional de Telecomunicaciones (UIT) del Comité Directivo Permanente de la Comisión Interamericana de Telecomunicaciones (COM/CITEL), pues durante este año 2026 se realizará la Conferencia Mundial de Plenipotenciarios. Tal como se había acordado, durante las reuniones se alentó a la delegación a mantener una participación activa en todos los temas, con especial atención en aquellos relacionados con empoderamiento de la juventud y Gobernanza del Internet. Se participó en sesiones especiales, actividades y foros temáticos de interés para las labores del MICITT,</text:p>
          </table:table-cell>
          <table:table-cell table:number-columns-repeated="13" table:style-name="ce30"/>
          <table:table-cell table:number-columns-repeated="16354"/>
        </table:table-row>
        <table:table-row table:style-name="ro79">
          <table:table-cell office:value-type="string" table:style-name="ce14">
            <text:p>MICITT-DAF-ADV-120-2025 (CANCELADO)</text:p>
          </table:table-cell>
          <table:table-cell office:value-type="string" table:style-name="ce33">
            <text:p>Franciso Troyo Rodríguez</text:p>
          </table:table-cell>
          <table:table-cell office:value-type="string" table:style-name="ce33">
            <text:p>Barcelona, Madrid.</text:p>
          </table:table-cell>
          <table:table-cell office:value-type="string" table:style-name="ce33">
            <text:p>“Mobile World Congress (MWC) 2026”,</text:p>
          </table:table-cell>
          <table:table-cell office:value-type="string" table:style-name="ce33">
            <text:p>el 02 al 05 de marzo de 2026,</text:p>
          </table:table-cell>
          <table:table-cell office:value-type="date" office:date-value="2026-02-28T00:00:00" table:style-name="ce34">
            <text:p>28/2/2026</text:p>
          </table:table-cell>
          <table:table-cell office:value-type="date" office:date-value="2026-03-06T00:00:00" table:style-name="ce34">
            <text:p>6/3/2026</text:p>
          </table:table-cell>
          <table:table-cell office:value-type="float" office:value="7" table:formula="of:=[.G12]-[.F12]+1" table:style-name="ce17">
            <text:p>7</text:p>
          </table:table-cell>
          <table:table-cell office:value-type="string" table:style-name="ce33">
            <text:p>899 Rectoría del Sector de las Telecomunicaciones,</text:p>
          </table:table-cell>
          <table:table-cell office:value-type="string" table:style-name="ce33">
            <text:p>899 Rectoría del Sector de las Telecomunicaciones,</text:p>
          </table:table-cell>
          <table:table-cell office:value-type="string" table:style-name="ce14">
            <text:p>CANCELADO</text:p>
          </table:table-cell>
          <table:table-cell office:value-type="string" table:style-name="ce33">
            <text:p>899 Rectoría del Sector de las Telecomunicaciones,</text:p>
          </table:table-cell>
          <table:table-cell office:value-type="string" table:style-name="ce14">
            <text:p>CANCELADO</text:p>
          </table:table-cell>
          <table:table-cell office:value-type="string" table:style-name="ce33">
            <text:p>899 Rectoría del Sector de las Telecomunicaciones,</text:p>
          </table:table-cell>
          <table:table-cell office:value-type="string" table:style-name="ce14">
            <text:p>CANCELADO</text:p>
          </table:table-cell>
          <table:table-cell office:value-type="string" table:style-name="ce14">
            <text:p>No Aplica</text:p>
          </table:table-cell>
          <table:table-cell office:value-type="string" table:style-name="ce14">
            <text:p>CANCELADO</text:p>
          </table:table-cell>
          <table:table-cell table:number-columns-repeated="13" table:style-name="ce30"/>
          <table:table-cell table:number-columns-repeated="16354"/>
        </table:table-row>
        <table:table-row table:style-name="ro80">
          <table:table-cell office:value-type="string" table:style-name="ce31">
            <text:p>MICITT-DAF-ADV-121-2025</text:p>
          </table:table-cell>
          <table:table-cell office:value-type="string" table:style-name="ce31">
            <text:p>Marlon Ávalos Elizondo</text:p>
          </table:table-cell>
          <table:table-cell office:value-type="string" table:style-name="ce31">
            <text:p>Ciudad de Nueva Delhi en la India</text:p>
          </table:table-cell>
          <table:table-cell office:value-type="string" table:style-name="ce31">
            <text:p>Asistir y acompañar a la señora Ministra quien participará en el eventos representativos y <text:s/>reuniones con socios estratégicos de proyectos liderados desde el MICITT</text:p>
          </table:table-cell>
          <table:table-cell office:value-type="string" table:style-name="ce31">
            <text:p>16 al 20 de febrero de 2026.</text:p>
          </table:table-cell>
          <table:table-cell office:value-type="date" office:date-value="2026-02-14T00:00:00" table:style-name="ce32">
            <text:p>14/2/2026</text:p>
          </table:table-cell>
          <table:table-cell office:value-type="date" office:date-value="2026-02-21T00:00:00" table:style-name="ce35">
            <text:p>21/02/2026</text:p>
          </table:table-cell>
          <table:table-cell office:value-type="float" office:value="8" table:formula="of:=[.G13]-[.F13]+1" table:style-name="ce11">
            <text:p>8</text:p>
          </table:table-cell>
          <table:table-cell office:value-type="string" table:style-name="ce31">
            <text:p>programa 893 Coordinación y Desarrollo, Científico y Tecnológico,</text:p>
          </table:table-cell>
          <table:table-cell office:value-type="string" table:style-name="ce31">
            <text:p>programa 893 Coordinación y Desarrollo, Científico y Tecnológico,</text:p>
          </table:table-cell>
          <table:table-cell office:value-type="currency" office:value="2576263" table:style-name="ce21">
            <text:p>₡2,576,263.00</text:p>
          </table:table-cell>
          <table:table-cell office:value-type="string" table:style-name="ce31">
            <text:p>programa 893 Coordinación y Desarrollo, Científico y Tecnológico,</text:p>
          </table:table-cell>
          <table:table-cell office:value-type="currency" office:value="680063.23" table:style-name="ce21">
            <text:p>₡680,063.23</text:p>
          </table:table-cell>
          <table:table-cell office:value-type="string" table:style-name="ce31">
            <text:p>programa 893 Coordinación y Desarrollo, Científico y Tecnológico,</text:p>
          </table:table-cell>
          <table:table-cell office:value-type="date" office:date-value="2026-04-29T00:00:00" table:style-name="ce10">
            <text:p>29/4/2026</text:p>
          </table:table-cell>
          <table:table-cell office:value-type="string" table:style-name="ce8">
            <text:p>Presentado</text:p>
          </table:table-cell>
          <table:table-cell office:value-type="string" table:style-name="ce8">
            <text:p>En atención a la agenda internacional del MICITT, se participó en el India AI Impact Summit 2026 y en la reunión ministerial del Consejo del Global Partnership on Artificial Intelligence (GPAI) de la OCDE, realizados en la ciudad de Nueva Delhi, India, del 14 al 21 de febrero de 2026.</text:p>
            <text:p>La participación de la delegación del MICITT en el Summit incluyó sesiones de alto nivel, entre ellas la Sesión Plenaria Ministerial, el High-level Townhall “How AI Will Reshape Global Development Beyond the SDGs” como panelista, el foro “Fireside conversation” sobre gobernanza y política de datos e inteligencia artificial como ponente, y el panel “Shaping the Next Steps on Global AI Governance Together”, en el que se expuso con claridad la posición de Costa Rica ante el diálogo global de IA.</text:p>
            <text:p>Asimismo, se sostuvieron cerca de 15 reuniones bilaterales con actores estratégicos del ecosistema global de inteligencia artificial, destacando encuentros con Amandepp Singh Gill (ONU-ODET), Sundar Pichai (Google), Demis Hassabis (Google DeepMind), Sam Altman (OpenAI), Mathias Cormann y Audrey Plonk (OCDE), el Viceministro Dr. Imagawa (Japón), Michael John Kratsios (Casa Blanca), Ulises Canchola (México), y autoridades de la India como el Ministro Shri Jitin Prasada (MeitY) y representantes del NIELIT.</text:p>
            <text:p>En el marco de las reuniones bilaterales y los espacios de networking, la Dirección de Investigación, Desarrollo e Innovación (DIDI) del MICITT participó activamente en la identificación de oportunidades para el establecimiento de instrumentos de cooperación orientados a programas conjuntos en inteligencia artificial aplicada a servicios públicos, particularmente en educación, salud y gestión gubernamental.</text:p>
            <text:p>Adicionalmente, Costa Rica participó en la reunión del Consejo del GPAI de la OCDE, consolidando su posicionamiento en las discusiones globales sobre gobernanza de la inteligencia artificial. En ese marco, la delegación impulsó el avance del OECD AI Policy Toolkit, iniciativa que Costa Rica co-lidera junto con siete países y cuyo objetivo es apoyar a economías emergentes en el diseño e implementación de políticas públicas de IA basadas en casos de uso y procesos de co-creación. Los objetivos de la misión fueron alcanzados satisfactoriamente.</text:p>
            <text:p/>
          </table:table-cell>
          <table:table-cell table:number-columns-repeated="13" table:style-name="ce30"/>
          <table:table-cell table:number-columns-repeated="16354"/>
        </table:table-row>
        <table:table-row table:style-name="ro26">
          <table:table-cell office:value-type="string" table:style-name="ce14">
            <text:p>MICITT-DAF-ADV-122-2025</text:p>
          </table:table-cell>
          <table:table-cell office:value-type="string" table:style-name="ce14">
            <text:p>Freddy Artavia Estrada,</text:p>
          </table:table-cell>
          <table:table-cell office:value-type="string" table:style-name="ce14">
            <text:p>Ciudad de México, México.</text:p>
          </table:table-cell>
          <table:table-cell office:value-type="string" table:style-name="ce33">
            <text:p>“Taller regional sobre seguridad de la cadena de suministro de semiconductores”</text:p>
          </table:table-cell>
          <table:table-cell office:value-type="string" table:style-name="ce33">
            <text:p>19 al 20 de enero de 2026</text:p>
          </table:table-cell>
          <table:table-cell office:value-type="date" office:date-value="2026-01-18T00:00:00" table:style-name="ce34">
            <text:p>18/1/2026</text:p>
          </table:table-cell>
          <table:table-cell office:value-type="date" office:date-value="2026-01-21T00:00:00" table:style-name="ce34">
            <text:p>21/1/2026</text:p>
          </table:table-cell>
          <table:table-cell office:value-type="float" office:value="4" table:formula="of:=[.G14]-[.F14]+1" table:style-name="ce17">
            <text:p>4</text:p>
          </table:table-cell>
          <table:table-cell office:value-type="string" table:style-name="ce33">
            <text:p>Embajada de los Estados Unidos en México</text:p>
          </table:table-cell>
          <table:table-cell office:value-type="string" table:style-name="ce33">
            <text:p>Embajada de los Estados Unidos en México</text:p>
          </table:table-cell>
          <table:table-cell office:value-type="string" table:style-name="ce33">
            <text:p>$685.89</text:p>
          </table:table-cell>
          <table:table-cell office:value-type="string" table:style-name="ce33">
            <text:p>Embajada de los Estados Unidos en México</text:p>
          </table:table-cell>
          <table:table-cell office:value-type="string" table:style-name="ce33">
            <text:p>$930</text:p>
          </table:table-cell>
          <table:table-cell office:value-type="string" table:style-name="ce33">
            <text:p>899 Rectoría del Sector de las Telecomunicaciones,</text:p>
          </table:table-cell>
          <table:table-cell office:value-type="date" office:date-value="2026-02-11T00:00:00" table:style-name="ce16">
            <text:p>11/2/2026</text:p>
          </table:table-cell>
          <table:table-cell office:value-type="string" table:style-name="ce14">
            <text:p>Presentado</text:p>
          </table:table-cell>
          <table:table-cell office:value-type="string" table:style-name="ce19">
            <text:p>Nuestra participación en este taller regional se orientó al intercambio de experiencias y buenas prácticas en materia de seguridad tecnológica y gobernanza digital. En este marco, se cumplieron los objetivos de analizar riesgos y vulnerabilidades críticas en la cadena de suministro de semiconductores, los cuales constituyen insumos esenciales para la infraestructura de telecomunicaciones y el desarrollo de tecnologías emergentes en Costa Rica. Durante las sesiones de trabajo, se abordaron los controles estratégicos de exportación y la relevancia de la coordinación interinstitucional como mecanismos clave para la protección de la infraestructura crítica. Estas discusiones permitieron identificar brechas a nivel nacional y evaluar el impacto de los marcos regulatorios globales en ámbitos como la transferencia tecnológica, la atracción de inversiones y el desarrollo del sector de telecomunicaciones. Los conocimientos adquiridos a partir de esta experiencia resultan fundamentales para la formulación de políticas públicas y la toma de decisiones regulatorias, particularmente en procesos de planificación y despliegue de redes 5G, Internet de las Cosas (IoT) e Inteligencia Artificial. En este contexto, la participación del Viceministerio permite anticipar medidas de resiliencia y proponer lineamientos estratégicos orientados a fortalecer la seguridad y continuidad de los servicios esenciales de conectividad.</text:p>
          </table:table-cell>
          <table:table-cell table:number-columns-repeated="13" table:style-name="ce30"/>
          <table:table-cell table:number-columns-repeated="16354"/>
        </table:table-row>
        <table:table-row table:style-name="ro81">
          <table:table-cell office:value-type="string" table:style-name="ce8">
            <text:p>MICITT-DAF-ADV-123-2025</text:p>
          </table:table-cell>
          <table:table-cell office:value-type="string" table:style-name="ce8">
            <text:p>Melissa Segura Navarro</text:p>
          </table:table-cell>
          <table:table-cell office:value-type="string" table:style-name="ce8">
            <text:p>Ciudad de México, México.</text:p>
          </table:table-cell>
          <table:table-cell office:value-type="string" table:style-name="ce31">
            <text:p>“Taller regional sobre seguridad de la cadena de suministro de semiconductores”</text:p>
          </table:table-cell>
          <table:table-cell office:value-type="string" table:style-name="ce31">
            <text:p>19 al 20 de enero de 2026</text:p>
          </table:table-cell>
          <table:table-cell office:value-type="date" office:date-value="2026-01-18T00:00:00" table:style-name="ce32">
            <text:p>18/1/2026</text:p>
          </table:table-cell>
          <table:table-cell office:value-type="date" office:date-value="2026-01-21T00:00:00" table:style-name="ce35">
            <text:p>21/01/2026</text:p>
          </table:table-cell>
          <table:table-cell office:value-type="float" office:value="4" table:formula="of:=[.G15]-[.F15]+1" table:style-name="ce11">
            <text:p>4</text:p>
          </table:table-cell>
          <table:table-cell office:value-type="string" table:style-name="ce31">
            <text:p>Embajada de los Estados Unidos en México</text:p>
          </table:table-cell>
          <table:table-cell office:value-type="string" table:style-name="ce31">
            <text:p>Embajada de los Estados Unidos en México</text:p>
          </table:table-cell>
          <table:table-cell office:value-type="string" table:style-name="ce31">
            <text:p>$685.89</text:p>
          </table:table-cell>
          <table:table-cell office:value-type="string" table:style-name="ce31">
            <text:p>Embajada de los Estados Unidos en México</text:p>
          </table:table-cell>
          <table:table-cell office:value-type="string" table:style-name="ce31">
            <text:p>$930</text:p>
          </table:table-cell>
          <table:table-cell office:value-type="string" table:style-name="ce31">
            <text:p>899 Rectoría del Sector de las Telecomunicaciones,</text:p>
          </table:table-cell>
          <table:table-cell office:value-type="date" office:date-value="2026-02-10T00:00:00" table:style-name="ce10">
            <text:p>10/2/2026</text:p>
          </table:table-cell>
          <table:table-cell office:value-type="string" table:style-name="ce8">
            <text:p>Presentado</text:p>
          </table:table-cell>
          <table:table-cell office:value-type="string" table:style-name="ce8">
            <text:p>1. Mi participación en este taller regional se centró en el intercambio de experiencias sobre la seguridad tecnológica y la gobernanza digital. Se cumplieron los objetivos de analizar riesgos y vulnerabilidades críticas en la cadena de suministro de semiconductores, elementos que son insumos esenciales para la infraestructura de telecomunicaciones y el desarrollo de tecnologías emergentes en Costa Rica.</text:p>
            <text:p>2.Durante las sesiones, se abordaron los controles estratégicos de exportación y la importancia de la coordinación interinstitucional para proteger la infraestructura crítica. Estas discusiones permitieron identificar brechas nacionales y evaluar el impacto de los marcos regulatorios globales en la transferencia tecnológica y las inversiones sectoriales del país.</text:p>
            <text:p>3. Los conocimientos adquiridos son fundamentales para la formulación de políticas públicas y la toma de decisiones regulatorias, especialmente en la planificación de redes 5G, Internet de las Cosas (IoT) e Inteligencia Artificial. La experiencia permite al Viceministerio anticipar medidas de resiliencia y proponer lineamientos que fortalezcan la seguridad de los servicios esenciales de conectividad.</text:p>
          </table:table-cell>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6">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6">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17" table:style-name="ce31"/>
          <table:table-cell table:number-columns-repeated="13" table:style-name="ce30"/>
          <table:table-cell table:number-columns-repeated="16354"/>
        </table:table-row>
        <table:table-row table:style-name="ro67">
          <table:table-cell table:number-columns-repeated="17" table:style-name="ce33"/>
          <table:table-cell table:number-columns-repeated="13" table:style-name="ce30"/>
          <table:table-cell table:number-columns-repeated="16354"/>
        </table:table-row>
        <table:table-row table:style-name="ro67">
          <table:table-cell table:number-columns-repeated="17" table:style-name="ce31"/>
          <table:table-cell table:number-columns-repeated="13" table:style-name="ce30"/>
          <table:table-cell table:number-columns-repeated="16354"/>
        </table:table-row>
        <table:table-row table:style-name="ro67">
          <table:table-cell table:number-columns-repeated="13" table:style-name="ce33"/>
          <table:table-cell office:value-type="string" table:style-name="ce33">
            <text:p>Seguro Viajero</text:p>
          </table:table-cell>
          <table:table-cell office:value-type="string" table:style-name="ce33">
            <text:p>Fecha Presentación Informe Viaje</text:p>
          </table:table-cell>
          <table:table-cell office:value-type="string" table:style-name="ce33">
            <text:p>Informe</text:p>
            <text:p>de Viaje</text:p>
          </table:table-cell>
          <table:table-cell office:value-type="string" table:style-name="ce33">
            <text:p>Resultados Obtenidos</text:p>
          </table:table-cell>
          <table:table-cell table:number-columns-repeated="13" table:style-name="ce30"/>
          <table:table-cell table:number-columns-repeated="16354"/>
        </table:table-row>
        <table:table-row table:style-name="ro67">
          <table:table-cell table:style-name="ce25"/>
          <table:table-cell table:style-name="ce31"/>
          <table:table-cell table:style-name="ce8"/>
          <table:table-cell table:style-name="ce9"/>
          <table:table-cell table:style-name="ce8"/>
          <table:table-cell table:number-columns-repeated="3" table:style-name="ce10"/>
          <table:table-cell table:number-columns-repeated="5" table:style-name="ce8"/>
          <table:table-cell office:value-type="string" table:style-name="ce8">
            <text:p>Programa 893</text:p>
          </table:table-cell>
          <table:table-cell office:value-type="string" table:style-name="ce8">
            <text:p>Pendiente</text:p>
          </table:table-cell>
          <table:table-cell office:value-type="string" table:style-name="ce8">
            <text:p>Pendiente</text:p>
          </table:table-cell>
          <table:table-cell office:value-type="string" table:style-name="ce8">
            <text:p>Pendiente</text:p>
          </table:table-cell>
          <table:table-cell table:number-columns-repeated="13" table:style-name="ce30"/>
          <table:table-cell table:number-columns-repeated="16354"/>
        </table:table-row>
        <table:table-row table:style-name="ro67">
          <table:table-cell table:style-name="ce24"/>
          <table:table-cell table:number-columns-repeated="2" table:style-name="ce14"/>
          <table:table-cell table:style-name="ce15"/>
          <table:table-cell table:style-name="ce14"/>
          <table:table-cell table:number-columns-repeated="3" table:style-name="ce16"/>
          <table:table-cell table:number-columns-repeated="5" table:style-name="ce14"/>
          <table:table-cell office:value-type="string" table:style-name="ce14">
            <text:p>Programa 893</text:p>
          </table:table-cell>
          <table:table-cell office:value-type="string" table:style-name="ce14">
            <text:p>Pendiente</text:p>
          </table:table-cell>
          <table:table-cell office:value-type="string" table:style-name="ce14">
            <text:p>Pendiente</text:p>
          </table:table-cell>
          <table:table-cell office:value-type="string" table:style-name="ce14">
            <text:p>Pendiente</text:p>
          </table:table-cell>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style-name="ro67">
          <table:table-cell table:number-columns-repeated="5" table:style-name="ce33"/>
          <table:table-cell table:number-columns-repeated="3" table:style-name="ce34"/>
          <table:table-cell table:number-columns-repeated="5" table:style-name="ce33"/>
          <table:table-cell table:number-columns-repeated="2" table:style-name="ce34"/>
          <table:table-cell table:number-columns-repeated="2" table:style-name="ce33"/>
          <table:table-cell table:number-columns-repeated="13" table:style-name="ce30"/>
          <table:table-cell table:number-columns-repeated="16354"/>
        </table:table-row>
        <table:table-row table:style-name="ro67">
          <table:table-cell table:number-columns-repeated="5" table:style-name="ce31"/>
          <table:table-cell table:number-columns-repeated="3" table:style-name="ce32"/>
          <table:table-cell table:number-columns-repeated="5" table:style-name="ce31"/>
          <table:table-cell table:number-columns-repeated="2" table:style-name="ce32"/>
          <table:table-cell table:number-columns-repeated="2" table:style-name="ce31"/>
          <table:table-cell table:number-columns-repeated="13" table:style-name="ce30"/>
          <table:table-cell table:number-columns-repeated="16354"/>
        </table:table-row>
        <table:table-row table:number-rows-repeated="624" table:style-name="ro67">
          <table:table-cell table:number-columns-repeated="30" table:style-name="ce30"/>
          <table:table-cell table:number-columns-repeated="16354"/>
        </table:table-row>
        <table:table-row table:number-rows-repeated="1047783" table:style-name="ro68">
          <table:table-cell table:number-columns-repeated="16384"/>
        </table:table-row>
      </table:table>
      <table:database-ranges>
        <table:database-range table:target-range-address="2026.A2:2026.Q75" table:name="__Anonymous_Sheet_DB__0"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19">
      <number:day/>
      <number:text>/</number:text>
      <number:month/>
      <number:text>/</number:text>
      <number:year number:style="long"/>
    </number:date-style>
    <number:date-style style:name="N36">
      <number:day number:style="long"/>
      <number:text>/</number:text>
      <number:month number:style="long"/>
      <number:text>/</number:text>
      <number:year number:style="long"/>
    </number:date-style>
    <number:currency-style style:name="N37" number:language="es" number:country="CR">
      <number:currency-symbol number:language="es" number:country="CR">₡</number:currency-symbol>
      <number:number number:decimal-places="2" number:min-decimal-places="2" number:min-integer-digits="1" number:grouping="true"/>
    </number:currency-style>
    <number:date-style style:name="N38">
      <number:day number:style="long"/>
      <number:text>-</number:text>
      <number:month number:style="long"/>
      <number:text>-</number:text>
      <number:year number:style="long"/>
    </number:date-style>
    <number:date-style style:name="N39">
      <number:day/>
      <number:text> de </number:text>
      <number:month number:style="long" number:textual="true"/>
      <number:text> </number:text>
      <number:year number:style="long"/>
    </number:date-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Wendy Flores Perez</meta:initial-creator>
    <dc:creator>Josseth Michelle Araya Meneses</dc:creator>
    <meta:creation-date>2024-02-15T17:23:15Z</meta:creation-date>
    <dc:date>2026-09-09T16:49:17Z</dc:date>
  </office:meta>
</office:document-meta>
</file>